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8ac5b1313bbd274578a860094b1fa9d.jpg"/>
  <manifest:file-entry manifest:media-type="image/png" manifest:full-path="Pictures/7f7d273ac9305c7c7e6340f4b5b09881.png"/>
  <manifest:file-entry manifest:media-type="image/png" manifest:full-path="Pictures/59516454c0ac07fca3a340b3f44e4e58.png"/>
  <manifest:file-entry manifest:media-type="image/svg+xml" manifest:full-path="Pictures/ef424ad0f52e2098ca4c23488060dd64.svg"/>
  <manifest:file-entry manifest:media-type="image/svg+xml" manifest:full-path="Pictures/f8f249ddb777506fa20e8d17f95401f5.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windows10"/><text:bookmark-start text:name="__RefHeading___windows_10_-_windows_11_1"/><text:bookmark-start text:name="windows_10_-_windows_11"/>Windows 10 - Windows 11<text:bookmark-end text:name="__RefHeading___windows_10_-_windows_11_1"/><text:bookmark-end text:name="windows_10_-_windows_11"/></text:h>
      <text:p text:style-name="Text_20_body">
<text:line-break/></text:p>
      <text:p text:style-name="Text_20_body">“”“”</text:p>
      <text:p text:style-name="Horizontal_20_Line"/>
      <text:h text:style-name="Heading_20_2" text:outline-level="2"><text:bookmark-start text:name="__RefHeading___le_pire_de_microsoft_2"/><text:bookmark-start text:name="le_pire_de_microsoft"/>Le pire de Microsoft<text:bookmark-end text:name="__RefHeading___le_pire_de_microsoft_2"/><text:bookmark-end text:name="le_pire_de_microsoft"/></text:h>
      <text:p text:style-name="Text_20_body"><draw:frame draw:style-name="mediaright" draw:name="0" text:anchor-type="paragraph" draw:z-index="0" svg:width="10.583333333333cm" svg:height="9.9785714285714cm"><draw:image xlink:href="Pictures/58ac5b1313bbd274578a860094b1fa9d.jpg" xlink:type="simple" xlink:show="embed" xlink:actuate="onLoad"/></draw:frame>Windows 10, disponible depuis le 29 juillet 2015, est le successeur de Windows 7 et de Windows 8.1.</text:p>
      <text:p text:style-name="Text_20_body">Si jusqu'alors, Microsoft vendait des produits, entre autres les différentes versions de Windows, il a fait évoluer son modèle économique avec Windows 10, proposé “gratuitement” au début. Cette gratuité masque en réalité l'utilisation de vos données personnelles, et la mise en avant de produits Microsoft rentables, par exemple le navigateur Edge ou le moteur de recherche Bing, et le célèbre adage <text:span text:style-name="Emphasis">“quand c'est gratuit, c'est vous le produit”</text:span> renforce ici sa légitimité.</text:p>
      <text:p text:style-name="Text_20_body">Il ne fait là que s'inscrire dans un mouvement général, qui ne touche pas que le secteur commercial, mais aussi le secteur politique, qui ne considère pas le client (ou le citoyen) comme un sujet de droit, qualité impliquant par nature le respect de règles éthiques, mais comme un centre de profit exploitable par toutes les méthodes possibles de manipulation de masse.</text:p>
      <text:p text:style-name="Text_20_body">Le nombre de transgressions que Microsoft n'a pas craint de commettre pour la sortie de Windows 10 est proprement <text:span text:style-name="Strong_20_Emphasis">effarant</text:span> :</text:p>
      <text:list text:style-name="List_20_1" text:continue-numbering="false">
        <text:list-item>
          <text:p text:style-name="List_20_1_Content_First"> la collecte de données personnelles à l'insu de l'utilisateur (par exemple votre <text:a xlink:type="simple" xlink:href="https://www.forbes.com/sites/amitchowdhry/2015/07/28/why-windows-10-shares-your-wi-fi-password-and-how-to-stop-it/#79283b396028" text:style-name="Internet_20_link" text:visited-style-name="Visited_20_Internet_20_Link">code wifi</text:a> ou le <text:a xlink:type="simple" xlink:href="https://korben.info/cle-recuperation-bitlocker-windows-10.html" text:style-name="Internet_20_link" text:visited-style-name="Visited_20_Internet_20_Link">code de chiffrement</text:a> de votre disque dur); Vu le nombre de piratages de données informatiques de très grandes entreprises, le moindre des choses serait de demander le consentement utilisateur, et ceci sans qu'un refus ne le pénalise dans l'exécution d'une autre fonction;</text:p>
        </text:list-item>
        <text:list-item>
          <text:p text:style-name="List_20_1_Content"> la <text:a xlink:type="simple" xlink:href="https://www.lemondeinformatique.fr/actualites/lire-la-mise-a-jour-forcee-de-windows-10-scandalise-les-utilisateurs-64958.html" text:style-name="Internet_20_link" text:visited-style-name="Visited_20_Internet_20_Link">mise à jour forcée des machines</text:a> via le programme publicitaire GWX.exe;</text:p>
        </text:list-item>
        <text:list-item>
          <text:p text:style-name="List_20_1_Content"> l'utilisation des ordinateurs des clients pour distribuer les fichiers de mise à jour de Windows en peer-to-peer à l'insu des utilisateurs (on croit rêver, mais non, <text:a xlink:type="simple" xlink:href="https://www.numerama.com/magazine/33996-pourquoi-windows-10-fait-exploser-la-consommation-de-bande-passante.html" text:style-name="Internet_20_link" text:visited-style-name="Visited_20_Internet_20_Link">Microsoft l'a fait</text:a> !);</text:p>
        </text:list-item>
        <text:list-item>
          <text:p text:style-name="List_20_1_Content"> le <text:a xlink:type="simple" xlink:href="https://www.lemondeinformatique.fr/actualites/lire-windows-10-preinstalle-sur-des-pc-sans-consentement-62341.html" text:style-name="Internet_20_link" text:visited-style-name="Visited_20_Internet_20_Link">pré-téléchargement des fichiers de Windows 10</text:a> sur les ordinateurs sous Windows 7 et 8, occupant sans vergogne 3 à 6 Go d'espace sur les disques durs des utilisateurs, sans leur consentement;</text:p>
        </text:list-item>
        <text:list-item>
          <text:p text:style-name="List_20_1_Content"> la <text:a xlink:type="simple" xlink:href="http://www.lepoint.fr/chroniqueurs-du-point/guerric-poncet/windows-10-le-putsch-de-microsoft-contre-votre-navigateur-par-defaut-31-07-2015-1953901_506.php" text:style-name="Internet_20_link" text:visited-style-name="Visited_20_Internet_20_Link">tentative d'imposer Edge comme navigateur par défaut</text:a>, au détriment des autres navigateurs;</text:p>
        </text:list-item>
        <text:list-item>
          <text:p text:style-name="List_20_1_Content"> l'ajout d'applications non demandées, comme dernièrement avec <text:a xlink:type="simple" xlink:href="https://www.zdnet.fr/actualites/colere-et-suspicion-apres-une-maj-mystere-de-windows-10-39858658.htm" text:style-name="Internet_20_link" text:visited-style-name="Visited_20_Internet_20_Link">Photos Add-on</text:a>;</text:p>
        </text:list-item>
        <text:list-item>
          <text:p text:style-name="List_20_1_Content"> l'implantation des <text:a xlink:type="simple" xlink:href="http://www.nikopik.com/2015/08/loutil-de-telemetrie-de-windows-10-debarque-aussi-sur-windows-7-et-8-1-via-une-mise-a-jour.html" text:style-name="Internet_20_link" text:visited-style-name="Visited_20_Internet_20_Link">mouchards de Windows</text:a> 10 dans Windows 7 et 8.1;</text:p>
        </text:list-item>
        <text:list-item>
          <text:p text:style-name="List_20_1_Content"> les <text:a xlink:type="simple" xlink:href="https://www.zdnet.fr/actualites/le-rapide-deploiement-de-windows-10-version-1803-cause-t-il-des-problemes-de-qualite-39869770.htm" text:style-name="Internet_20_link" text:visited-style-name="Visited_20_Internet_20_Link">informations plus que douteuses</text:a> diffusées par Microsoft, </text:p>
        </text:list-item>
        <text:list-item>
          <text:p text:style-name="List_20_1_Content"> les <text:a xlink:type="simple" xlink:href="https://www.numerama.com/magazine/34127-microsoft-paye-ceux-qui-utilisent-edge.html" text:style-name="Internet_20_link" text:visited-style-name="Visited_20_Internet_20_Link">cadeaux publicitaires</text:a> pour tenter d'inciter à utiliser Edge, </text:p>
        </text:list-item>
        <text:list-item>
          <text:p text:style-name="List_20_1_Content"> l'intrusion dans le domaine du formatage des opinions (l'option “vous ouvrir l'esprit” de Cortana)</text:p>
        </text:list-item>
        <text:list-item>
          <text:p text:style-name="List_20_1_Content"> l'installation de 8 jeux payants intempestifs (WildTangent), de la suite Microsoft Office payante, de l'antivirus MacAfee payant, de Dropbox et de OneDrive (vos fichiers sont aux Etats-Unis, et soumis au Patriot act), de Netflix, de Skype (un logiciel de communication interdit dans les universités française et dans l'Armée), Groove, qui incite à acheter de la musique, des publicités pour des jeux Minecraft, Candy crush, Bubble witch, Asphalt 8, March of Empire.</text:p>
        </text:list-item>
        <text:list-item>
          <text:p text:style-name="List_20_1_Content"> les <text:a xlink:type="simple" xlink:href="https://lecrabeinfo.net/desactiver-windows-update-mises-a-jour-automatiques-windows-10.html" text:style-name="Internet_20_link" text:visited-style-name="Visited_20_Internet_20_Link">mises à jour forcées de Windows 10</text:a>, qui ne sont maintenant plus débrayable</text:p>
        </text:list-item>
        <text:list-item>
          <text:p text:style-name="List_20_1_Content"> la désactivation de programme tiers de restauration : par exemple, la version 1803 désactive la fonction de restauration depuis la partition de sauvegarde pour les ordinateurs HP. Il faut télécharger un <text:a xlink:type="simple" xlink:href="https://support.hp.com/fr-fr/document/c04753799" text:style-name="Internet_20_link" text:visited-style-name="Visited_20_Internet_20_Link">correctif fourni par HP</text:a></text:p>
        </text:list-item>
        <text:list-item>
          <text:p text:style-name="List_20_1_Content"> l'activation de Cortana malgré les <text:a xlink:type="simple" xlink:href="https://www.generation-nt.com/cortana-maillon-faible-securite-windows-10-actualite-1954819.html" text:style-name="Internet_20_link" text:visited-style-name="Visited_20_Internet_20_Link">problèmes de sécurité</text:a> de ce maillon faible</text:p>
        </text:list-item>
        <text:list-item>
          <text:p text:style-name="List_20_1_Content"> la persistance de la <text:a xlink:type="simple" xlink:href="https://www.generation-nt.com/microsoft-continue-stocker-journaux-activite-cloud-actualite-1960350.html" text:style-name="Internet_20_link" text:visited-style-name="Visited_20_Internet_20_Link">transmission pirate de vos données dans le cloud</text:a></text:p>
        </text:list-item>
        <text:list-item>
          <text:p text:style-name="List_20_1_Content_Last"> et bien plus encore…</text:p>
        </text:list-item>
      </text:list>
      <text:p text:style-name="Text_20_body">et bientôt :</text:p>
      <text:list text:style-name="List_20_1" text:continue-numbering="false">
        <text:list-item>
          <text:p text:style-name="List_20_1_Content_First"> <text:a xlink:type="simple" xlink:href="https://www.ginjfo.com/actualites/logiciels/windows-10/courrier-pour-windows-10-microsoft-vraiment-lidee-dimposer-de-la-publicite-20180713" text:style-name="Internet_20_link" text:visited-style-name="Visited_20_Internet_20_Link">l'injection de publicités dans l'application Courrier</text:a>;</text:p>
        </text:list-item>
        <text:list-item>
          <text:p text:style-name="List_20_1_Content"> l'introduction du <text:a xlink:type="simple" xlink:href="https://www.01net.com/actualites/windows-10-s-on-l-a-teste-et-on-est-tres-frustre-1256888.html" text:style-name="Internet_20_link" text:visited-style-name="Visited_20_Internet_20_Link">mode S</text:a>, qui ne permettra plus à l'ordinateur que d'exécuter des applications Microsoft Store (voir aussi <text:a xlink:type="simple" xlink:href="https://www.zdnet.fr/actualites/les-tests-etrillent-windows-10-s-carton-rouge-pour-microsoft-39853950.htm" text:style-name="Internet_20_link" text:visited-style-name="Visited_20_Internet_20_Link">ZDNet</text:a>);</text:p>
        </text:list-item>
        <text:list-item>
          <text:p text:style-name="List_20_1_Content_Last"> l'artillerie lourde pour <text:a xlink:type="simple" xlink:href="https://www.01net.com/actualites/windows-10-la-surprenante-technique-de-microsoft-pour-vous-inciter-a-utiliser-edge-1522173.html" text:style-name="Internet_20_link" text:visited-style-name="Visited_20_Internet_20_Link">inciter à l'utilisation de Edge</text:a>.</text:p>
        </text:list-item>
      </text:list>
      <text:p text:style-name="Text_20_body">D'un point de vue interface, Windows 10 apparaît comme un système non-professionnel :</text:p>
      <text:list text:style-name="List_20_1" text:continue-numbering="false">
        <text:list-item>
          <text:p text:style-name="List_20_1_Content_First"> suppression du menu démarrer classique (perturbation inutile, aucun gain d'ergonomie pour l'utilisateur);</text:p>
        </text:list-item>
        <text:list-item>
          <text:p text:style-name="List_20_1_Content"> intégration de Cortana, consommant inutilement du temps processeur pour des fonctionnalités grand public futiles;</text:p>
        </text:list-item>
        <text:list-item>
          <text:p text:style-name="List_20_1_Content"> utilisation obligatoire d'Edge pour certaines fonctionnalités, au lieu du navigateur par défaut;</text:p>
        </text:list-item>
        <text:list-item>
          <text:p text:style-name="List_20_1_Content"> alourdissement du système en vue d'exécuter des applications Linux et Mac OS;</text:p>
        </text:list-item>
        <text:list-item>
          <text:p text:style-name="List_20_1_Content"> gadgets divers causant une perte de temps et d'attention;</text:p>
        </text:list-item>
        <text:list-item>
          <text:p text:style-name="List_20_1_Content"> incitations publicitaires et “culturelles” diverses, n'ayant rien à voir avec le travail, plus proches de la manipulation de masse que de la culture</text:p>
        </text:list-item>
        <text:list-item>
          <text:p text:style-name="List_20_1_Content"> “débrayabilité” volontairement compliquée des fonctions inutiles;</text:p>
        </text:list-item>
        <text:list-item>
          <text:p text:style-name="List_20_1_Content_Last"> etc.</text:p>
        </text:list-item>
      </text:list>
      <text:p text:style-name="Text_20_body">A l'époque de sa sortie, nous avions émis de sérieuses réserves sur ce système :</text:p>
      <text:list text:style-name="List_20_1" text:continue-numbering="false">
        <text:list-item>
          <text:p text:style-name="List_20_1_Content_First"> <text:a xlink:type="simple" xlink:href="https://www.gestan.fr/windows-10-annonce-pour-le-29-juillet" text:style-name="Internet_20_link" text:visited-style-name="Visited_20_Internet_20_Link">Windows 10 annoncé pour le 10 juillet</text:a></text:p>
        </text:list-item>
        <text:list-item>
          <text:p text:style-name="List_20_1_Content_Last"> <text:a xlink:type="simple" xlink:href="https://www.gestan.fr/et-le-pire-ennemi-de-microsoft-est" text:style-name="Internet_20_link" text:visited-style-name="Visited_20_Internet_20_Link">Et le pire ennemi de Microsoft est...</text:a></text:p>
        </text:list-item>
      </text:list>
      <text:p text:style-name="Text_20_body">Nous n'étions pas les seuls:</text:p>
      <text:list text:style-name="List_20_1" text:continue-numbering="false">
        <text:list-item>
          <text:p text:style-name="List_20_1_Content_First"> <text:a xlink:type="simple" xlink:href="https://www.lemondeinformatique.fr/actualites/lire-mise-a-jour-windows-10-les-problemes-s-accumulent-62610.html" text:style-name="Internet_20_link" text:visited-style-name="Visited_20_Internet_20_Link">Mise à jour Windows 10 : Les problèmes s'accumulent</text:a></text:p>
        </text:list-item>
        <text:list-item>
          <text:p text:style-name="List_20_1_Content"> <text:a xlink:type="simple" xlink:href="https://www.lci.fr/high-tech/mise-a-jour-windows-10-des-solutions-simples-pour-corriger-les-bugs-1536425.html" text:style-name="Internet_20_link" text:visited-style-name="Visited_20_Internet_20_Link">Mise à jour Windows 10 : des solutions simples pour corriger les bugs</text:a></text:p>
        </text:list-item>
        <text:list-item>
          <text:p text:style-name="List_20_1_Content"> <text:a xlink:type="simple" xlink:href="http://fr.ubergizmo.com/2016/06/07/microsoft-y-a-marre-de-windows-10.html?inf_by=5b2d0914671db8425b8b4f78" text:style-name="Internet_20_link" text:visited-style-name="Visited_20_Internet_20_Link">MICROSOFT : IL Y EN A MARRE DE WINDOWS 10 !</text:a></text:p>
        </text:list-item>
        <text:list-item>
          <text:p text:style-name="List_20_1_Content"> <text:a xlink:type="simple" xlink:href="https://www.journaldugeek.com/2017/03/06/windows-10-microsoft-veut-arreter-de-nous-importuner-avec-ses-satanees-mises-a-jour" text:style-name="Internet_20_link" text:visited-style-name="Visited_20_Internet_20_Link">Windows 10 : Microsoft veut arrêter de nous importuner avec ses satanées mises à jour</text:a></text:p>
        </text:list-item>
        <text:list-item>
          <text:p text:style-name="List_20_1_Content_Last"> <text:a xlink:type="simple" xlink:href="http://www.lepoint.fr/chroniqueurs-du-point/guerric-poncet/les-cotes-obscurs-de-windows-10-20-08-2015-1957950_506.php" text:style-name="Internet_20_link" text:visited-style-name="Visited_20_Internet_20_Link">Les côtés obscurs de Windows 10</text:a></text:p>
        </text:list-item>
      </text:list>
      <text:p text:style-name="Text_20_body">Les instances gouvernementales n'ont pas été en reste :</text:p>
      <text:list text:style-name="List_20_1" text:continue-numbering="false">
        <text:list-item>
          <text:p text:style-name="List_20_1_Content_First"> <text:a xlink:type="simple" xlink:href="https://www.cnil.fr/fr/windows-10-la-cnil-met-publiquement-en-demeure-microsoft-corporation-de-se-conformer-dans-un-delai" text:style-name="Internet_20_link" text:visited-style-name="Visited_20_Internet_20_Link">la CNIL</text:a> (France)</text:p>
        </text:list-item>
        <text:list-item>
          <text:p text:style-name="List_20_1_Content"> <text:a xlink:type="simple" xlink:href="https://autoriteitpersoonsgegevens.nl/en/news/dutch-dpa-microsoft-breaches-data-protection-law-windows-10" text:style-name="Internet_20_link" text:visited-style-name="Visited_20_Internet_20_Link">l'Autoriteir Persoonsgegevens</text:a> - Article en Français sur <text:a xlink:type="simple" xlink:href="https://www.zdnet.fr/actualites/windows-10-trebuche-sur-la-protection-des-donnees-aux-pays-bas-39858662.htm" text:style-name="Internet_20_link" text:visited-style-name="Visited_20_Internet_20_Link">ZDNET</text:a> (Pays-Bas)</text:p>
        </text:list-item>
        <text:list-item>
          <text:p text:style-name="List_20_1_Content"> <text:a xlink:type="simple" xlink:href="https://www.numerama.com/magazine/33983-la-cnil-suisse-ouvre-une-procedure-contre-windows-10.html" text:style-name="Internet_20_link" text:visited-style-name="Visited_20_Internet_20_Link">Préposé à la protection des données et à la transparence</text:a> (Suisse)</text:p>
        </text:list-item>
        <text:list-item>
          <text:p text:style-name="List_20_1_Content"> <text:a xlink:type="simple" xlink:href="https://www.generation-nt.com/allemagne-interdit-windows-10-office-365-ecoles-actualite-1966864.html" text:style-name="Internet_20_link" text:visited-style-name="Visited_20_Internet_20_Link">L'Allemagne interdit Windows 10 et Office 365 dans les écoles</text:a></text:p>
        </text:list-item>
        <text:list-item>
          <text:p text:style-name="List_20_1_Content_Last"> etc.</text:p>
        </text:list-item>
      </text:list>
      <text:p text:style-name="Text_20_body"><text:span text:style-name="Plugin_Wrap_Span_To do">
Davantage sur Microsoft : le <text:a xlink:type="simple" xlink:href="https://sebsauvage.net/wiki/doku.php?id=microsoft" text:style-name="Internet_20_link" text:visited-style-name="Visited_20_Internet_20_Link">féroce réquisitoire</text:a> de Seb Sauvage et aussi cet article de <text:a xlink:type="simple" xlink:href="https://pled.fr/?p=9163" text:style-name="Internet_20_link" text:visited-style-name="Visited_20_Internet_20_Link">Pled</text:a>.
</text:span></text:p>
      <text:h text:style-name="Heading_20_2" text:outline-level="2"><text:bookmark-start text:name="__RefHeading___evolutions_de_windows_10_3"/><text:bookmark-start text:name="evolutions_de_windows_10"/>Evolutions de Windows 10<text:bookmark-end text:name="__RefHeading___evolutions_de_windows_10_3"/><text:bookmark-end text:name="evolutions_de_windows_10"/></text:h>
      <text:p text:style-name="Text_20_body">La première version de Windows 10 est la 1507, mise en production dès Juillet 2015. Généralement, Microsoft sort deux versions majeures par an, complétées par des mises à jour mensuelles. </text:p>
      <text:p text:style-name="Text_20_body">La liste des versions se trouve sur le <text:a xlink:type="simple" xlink:href="https://docs.microsoft.com/fr-fr/windows/windows-10/release-information" text:style-name="Internet_20_link" text:visited-style-name="Visited_20_Internet_20_Link">site Microsoft</text:a> ou <text:a xlink:type="simple" xlink:href="https://fr.wikipedia.org/wiki/Historique_des_versions_de_Windows_10" text:style-name="Internet_20_link" text:visited-style-name="Visited_20_Internet_20_Link">wikipedia</text:a>.</text:p>
      <text:p text:style-name="Text_20_body">La sortie de la version 1803 a suscité de nombreux problèmes, rendant carrément inutilisables de nombreux ordinateurs :</text:p>
      <text:list text:style-name="List_20_1" text:continue-numbering="false">
        <text:list-item>
          <text:p text:style-name="List_20_1_Content_First"> <text:a xlink:type="simple" xlink:href="https://www.60millions-mag.com/2018/06/07/windows-10-la-mise-jour-maudite-11822" text:style-name="Internet_20_link" text:visited-style-name="Visited_20_Internet_20_Link">Windows 10, la mise à jour maudite</text:a></text:p>
        </text:list-item>
        <text:list-item>
          <text:p text:style-name="List_20_1_Content"> <text:a xlink:type="simple" xlink:href="https://www.ginjfo.com/actualites/logiciels/windows-10/windows-10-v1803-vers-un-record-de-bug-dans-lhistoire-de-windows-10-20180525" text:style-name="Internet_20_link" text:visited-style-name="Visited_20_Internet_20_Link">Windows 10 v1803 est-il la pire des mises à jour de Windows 10 ?</text:a></text:p>
        </text:list-item>
        <text:list-item>
          <text:p text:style-name="List_20_1_Content"> <text:a xlink:type="simple" xlink:href="https://www.tomshardware.fr/articles/windows-update-boot-maj-usb-fall-creator,1-66959.html" text:style-name="Internet_20_link" text:visited-style-name="Visited_20_Internet_20_Link">Windows 10 : sérieux bugs à cause d'une mise à jour d'urgence</text:a></text:p>
        </text:list-item>
        <text:list-item>
          <text:p text:style-name="List_20_1_Content"> <text:a xlink:type="simple" xlink:href="https://www.zdnet.fr/actualites/mise-a-jour-windows-10-la-grogne-des-utilisateurs-39869599.htm" text:style-name="Internet_20_link" text:visited-style-name="Visited_20_Internet_20_Link">Windows 10 : la grogne des utilisateurs</text:a></text:p>
        </text:list-item>
        <text:list-item>
          <text:p text:style-name="List_20_1_Content"> <text:a xlink:type="simple" xlink:href="https://www.malekal.com/bugs-probleme-mise-a-jour-windows-10-1803" text:style-name="Internet_20_link" text:visited-style-name="Visited_20_Internet_20_Link">Les bugs et problème mise à jour Windows 10 1803 (Spring Creator Update)</text:a></text:p>
        </text:list-item>
        <text:list-item>
          <text:p text:style-name="List_20_1_Content"> <text:a xlink:type="simple" xlink:href="https://fireteam.fr/windows-10-mise-a-jour-1803-le-pire-carnage-windowsrollback" text:style-name="Internet_20_link" text:visited-style-name="Visited_20_Internet_20_Link">Windows 10 : Mise à Jour 1803, le pire carnage !!! Des erreurs, Plantage … #WindowsRollback</text:a></text:p>
        </text:list-item>
        <text:list-item>
          <text:p text:style-name="List_20_1_Content"> <text:a xlink:type="simple" xlink:href="https://www.lesnumeriques.com/appli-logiciel/windows-10-maj-avril-empeche-ssd-intel-fonctionner-n74235.html" text:style-name="Internet_20_link" text:visited-style-name="Visited_20_Internet_20_Link">Windows 10 : la MàJ d'avril empêche des SSD Intel de fonctionner</text:a></text:p>
        </text:list-item>
        <text:list-item>
          <text:p text:style-name="List_20_1_Content"> <text:a xlink:type="simple" xlink:href="https://www.rtl.be/info/magazine/hi-tech/la-derniere-mise-a-jour-de-windows-10-bloque-l-ordinateur-de-nombreux-belges-je-vais-devoir-aller-chez-un-specialiste--1024748.aspx" text:style-name="Internet_20_link" text:visited-style-name="Visited_20_Internet_20_Link">La dernière mise à jour de Windows 10 bloque l'ordinateur de nombreux Belges: le problème est lié au logiciel anti-virus Avast</text:a></text:p>
        </text:list-item>
        <text:list-item>
          <text:p text:style-name="List_20_1_Content"> <text:a xlink:type="simple" xlink:href="http://www.sodicom-organisation.com/nouvelle-mise-a-jour-windows-10-1803-resoudre-probleme-de-connexion-a-distance-tserds" text:style-name="Internet_20_link" text:visited-style-name="Visited_20_Internet_20_Link">Nouvelle mise à jour Windows 10 1803 : comment résoudre le problème de connexion à distance TSE/RDS ?</text:a></text:p>
        </text:list-item>
        <text:list-item>
          <text:p text:style-name="List_20_1_Content_Last"> <text:a xlink:type="simple" xlink:href="http://fr.canoe.ca/techno/commentfaire/archives/2018/05/20180507-181112.html" text:style-name="Internet_20_link" text:visited-style-name="Visited_20_Internet_20_Link">Mise à jour de Windows 10 version 1803, que des bogues</text:a></text:p>
        </text:list-item>
      </text:list>
      <text:p text:style-name="Text_20_body">Sur twitter, ça tire à boulets rouges : <text:a xlink:type="simple" xlink:href="https://twitter.com/hashtag/WindowsRollback?src=hash" text:style-name="Internet_20_link" text:visited-style-name="Visited_20_Internet_20_Link">#WindowsRollback</text:a>, <text:a xlink:type="simple" xlink:href="https://twitter.com/hashtag/Windows10April2018Update?src=hash" text:style-name="Internet_20_link" text:visited-style-name="Visited_20_Internet_20_Link">#Windows10April2018Update</text:a> </text:p>
      <text:p text:style-name="Text_20_body">La version 1809 a aussi causé de nombreux problèmes, à tel point que Microsoft lui même a du suspendre son déploiement, le patch mis à disposition en urgence par Microsoft pouvant provoquer le célèbre écran bleu de la mort (BSoD). On croit rêver, mais non.</text:p>
      <text:list text:style-name="List_20_1" text:continue-numbering="false">
        <text:list-item>
          <text:p text:style-name="List_20_1_Content_First"> <text:a xlink:type="simple" xlink:href="https://www.ginjfo.com/actualites/logiciels/windows-10/windows-10-v1803-et-v1809-microsoft-confirme-un-plantage-avec-les-dernieres-mises-jour-20181013" text:style-name="Internet_20_link" text:visited-style-name="Visited_20_Internet_20_Link">Windows 10 v1803 et v1809, Microsoft confirme un plantage avec les dernières mises à jour</text:a> (1310/2018)</text:p>
        </text:list-item>
        <text:list-item>
          <text:p text:style-name="List_20_1_Content_Last"> <text:a xlink:type="simple" xlink:href="https://www.tomshardware.fr/articles/1809-windows-10-systeme-d-exploitation-mise-a-jour-microsoft,1-68613.html" text:style-name="Internet_20_link" text:visited-style-name="Visited_20_Internet_20_Link">Microsoft suspend October Update pour tous les utilisateurs !</text:a> (08/10/2018)</text:p>
        </text:list-item>
      </text:list>
      <text:p text:style-name="Text_20_body">Les patches sont eux-même buggés :</text:p>
      <text:list text:style-name="List_20_1" text:continue-numbering="false">
        <text:list-item>
          <text:p text:style-name="List_20_1_Content_First"> <text:a xlink:type="simple" xlink:href="https://www.tomsguide.fr/actualite/windows-10-patch-tuesday-provoque-ecran-bleu-de-la-mort,64780.html" text:style-name="Internet_20_link" text:visited-style-name="Visited_20_Internet_20_Link">Windows 10 : le dernier patch provoque un écran bleu de la mort</text:a> (12/10/2018)</text:p>
        </text:list-item>
        <text:list-item>
          <text:p text:style-name="List_20_1_Content"> <text:a xlink:type="simple" xlink:href="https://www.ginjfo.com/actualites/logiciels/windows-10/windows-10-v1809-et-v1803-microsoft-confirme-le-bug-audio-20181013" text:style-name="Internet_20_link" text:visited-style-name="Visited_20_Internet_20_Link">Windows 10 v1809 et v1803, Microsoft confirme le bug « audio »</text:a> (13/10/18)</text:p>
        </text:list-item>
        <text:list-item>
          <text:p text:style-name="List_20_1_Content"> <text:a xlink:type="simple" xlink:href="http://www.logitheque.com/articles/bug_windows_10_october_update_ne_sait_plus_gerer_les_doublons_2609.htm" text:style-name="Internet_20_link" text:visited-style-name="Visited_20_Internet_20_Link">WINDOWS 10 OCTOBER UPDATE ne sait plus gérer les doublons</text:a> (21/10/2018)</text:p>
        </text:list-item>
        <text:list-item>
          <text:p text:style-name="List_20_1_Content_Last"> <text:a xlink:type="simple" xlink:href="https://www.generation-nt.com/windows-10-0day-securite-twitter-sandboxescaper-actualite-1958702.html" text:style-name="Internet_20_link" text:visited-style-name="Visited_20_Internet_20_Link">Windows 10 : une autre 0day divulguée sur Twitter</text:a> (24/10/2018)</text:p>
        </text:list-item>
      </text:list>
      <text:p text:style-name="Text_20_body">Twitter s'enflamme sur ce nouveau mot-dièse : <text:a xlink:type="simple" xlink:href="https://twitter.com/hashtag/windows10octoberupdate?src=hash" text:style-name="Internet_20_link" text:visited-style-name="Visited_20_Internet_20_Link">https://twitter.com/hashtag/windows10octoberupdate?src=hash</text:a>
Et ZDNet <text:a xlink:type="simple" xlink:href="https://www.zdnet.fr/actualites/deux-nouvelles-versions-de-windows-10-par-an-c-est-trop-39874943.htm?utm_term=Autofeed&amp;utm_medium=Social&amp;utm_source=Twitter#Echobox=1539410688" text:style-name="Internet_20_link" text:visited-style-name="Visited_20_Internet_20_Link">n'en peut plus</text:a>. Nous non plus.</text:p>
      <text:h text:style-name="Heading_20_2" text:outline-level="2"><text:bookmark-start text:name="__RefHeading___la_plus_grande_fabrique_de_bugs_jamais_imaginee_4"/><text:bookmark-start text:name="la_plus_grande_fabrique_de_bugs_jamais_imaginee"/>La plus grande fabrique de bugs jamais imaginée<text:bookmark-end text:name="__RefHeading___la_plus_grande_fabrique_de_bugs_jamais_imaginee_4"/><text:bookmark-end text:name="la_plus_grande_fabrique_de_bugs_jamais_imaginee"/></text:h>
      <text:list text:style-name="List_20_1" text:continue-numbering="false">
        <text:list-item>
          <text:p text:style-name="List_20_1_Content_First"> <text:a xlink:type="simple" xlink:href="https://www.commentcamarche.net/news/5872466-la-derniere-mise-a-jour-de-windows-10-degrade-les-performances-des-pc" text:style-name="Internet_20_link" text:visited-style-name="Visited_20_Internet_20_Link">La dernière mise à jour de Windows 10 dégrade les performances des PC</text:a> (08/03/19)</text:p>
        </text:list-item>
        <text:list-item>
          <text:p text:style-name="List_20_1_Content"> <text:a xlink:type="simple" xlink:href="https://www.01net.com/actualites/microsoft-refuse-de-patcher-une-faille-zero-day-decouverte-dans-internet-explorer-1673403.html" text:style-name="Internet_20_link" text:visited-style-name="Visited_20_Internet_20_Link">Microsoft refuse de patcher une faille zero-day découverte dans Internet Explorer</text:a> (15/04/19)</text:p>
        </text:list-item>
        <text:list-item>
          <text:p text:style-name="List_20_1_Content"> <text:a xlink:type="simple" xlink:href="https://www.generation-nt.com/windows-10-desinstallation-mise-jour-bug-demarrage-actualite-1962972.html" text:style-name="Internet_20_link" text:visited-style-name="Visited_20_Internet_20_Link">Windows 10 pourra désinstaller automatiquement des mises à jour problématiques</text:a> Génération NT, 12/03/19. Mention spéciale pour la meilleure invention de Microsoft à ce jour. Après avoir inventé un système problématique, Microsoft invente un désinstallateur automatique de mise à jour problématique. Que se passera-t-il en cas de désinstallation problématique d'un update problématique ? Personne ne le sait.</text:p>
        </text:list-item>
        <text:list-item>
          <text:p text:style-name="List_20_1_Content"> <text:a xlink:type="simple" xlink:href="http://www.logitheque.com/articles/attention_une_mise_a_jour_detraque_les_anciennes_versions_de_windows_3139.htm" text:style-name="Internet_20_link" text:visited-style-name="Visited_20_Internet_20_Link">Attention, une mise à jour détraque les anciennes versions de Windows</text:a> Logithèque 11/04/19. Microsoft détraquerait-il volontairement les versions antérieures à Windows 10 ?</text:p>
        </text:list-item>
        <text:list-item>
          <text:p text:style-name="List_20_1_Content"> <text:a xlink:type="simple" xlink:href="https://www.generation-nt.com/patch-windows-securite-mcafee-actualite-1964235.html" text:style-name="Internet_20_link" text:visited-style-name="Visited_20_Internet_20_Link">Patchs Windows : les soucis s'accumulent avec les antivirus</text:a> (23/04/19)</text:p>
        </text:list-item>
        <text:list-item>
          <text:p text:style-name="List_20_1_Content"> <text:a xlink:type="simple" xlink:href="https://www.generation-nt.com/windows-10-performances-control-flow-guard-actualite-1964567.html" text:style-name="Internet_20_link" text:visited-style-name="Visited_20_Internet_20_Link">Windows 10 : une fonctionnalité de sécurité dégrade les performances avec de gros programmes</text:a> (05/05/19)</text:p>
        </text:list-item>
        <text:list-item>
          <text:p text:style-name="List_20_1_Content"> <text:a xlink:type="simple" xlink:href="https://www.generation-nt.com/windows-10-point-restauration-systeme-actualite-1965229.html" text:style-name="Internet_20_link" text:visited-style-name="Visited_20_Internet_20_Link">Windows 10 : un souci de restauration après mise à jour</text:a> (23/05/19)</text:p>
        </text:list-item>
        <text:list-item>
          <text:p text:style-name="List_20_1_Content"> <text:a xlink:type="simple" xlink:href="https://www.generation-nt.com/windows-10-nouvelle-faille-zero-day-actualite-1965761.html" text:style-name="Internet_20_link" text:visited-style-name="Visited_20_Internet_20_Link">Windows 10 : une nouvelle faille zero day repérée</text:a> (11/09/19)</text:p>
        </text:list-item>
        <text:list-item>
          <text:p text:style-name="List_20_1_Content"> <text:a xlink:type="simple" xlink:href="https://www.generation-nt.com/windows-7-microsoft-offre-an-support-supplementaire-certaines-entreprises-actualite-1967907.html" text:style-name="Internet_20_link" text:visited-style-name="Visited_20_Internet_20_Link">Windows 10 : un bug ralentit l'extinction des PC</text:a> (28/08/19)</text:p>
        </text:list-item>
        <text:list-item>
          <text:p text:style-name="List_20_1_Content"> <text:a xlink:type="simple" xlink:href="https://www.generation-nt.com/microsoft-bug-mise-jour-mai-2019-windows-10-actualite-1966488.html" text:style-name="Internet_20_link" text:visited-style-name="Visited_20_Internet_20_Link">Microsoft : un bug dans la mise à jour de mai de Windows 10 (accès distant)</text:a> (02/07/19)</text:p>
        </text:list-item>
        <text:list-item>
          <text:p text:style-name="List_20_1_Content"> <text:a xlink:type="simple" xlink:href="https://www.generation-nt.com/windows-10-searchui-cortana-microsoft-mise-jour-actualite-1968102.html" text:style-name="Internet_20_link" text:visited-style-name="Visited_20_Internet_20_Link">Windows 10 et SearchUI.exe (Cortana) : Microsoft reconnaît un problème</text:a> (04/09/19)</text:p>
        </text:list-item>
        <text:list-item>
          <text:p text:style-name="List_20_1_Content"> <text:a xlink:type="simple" xlink:href="https://www.generation-nt.com/windows-10-mise-jour-probleme-son-actualite-1968482.html" text:style-name="Internet_20_link" text:visited-style-name="Visited_20_Internet_20_Link">Windows 10 : la dernière mise à jour a des problèmes de son</text:a> (16/09/19)</text:p>
        </text:list-item>
        <text:list-item>
          <text:p text:style-name="List_20_1_Content"> <text:a xlink:type="simple" xlink:href="https://www.01net.com/actualites/windows-10-la-derniere-mise-a-jour-regle-un-souci-mais-en-provoque-un-autre-1766136.html" text:style-name="Internet_20_link" text:visited-style-name="Visited_20_Internet_20_Link">La dernière mise à jour de Windows règle un souci mais en provoque un autre.</text:a> (16/06/19)</text:p>
        </text:list-item>
        <text:list-item>
          <text:p text:style-name="List_20_1_Content"> <text:a xlink:type="simple" xlink:href="https://www.generation-nt.com/windows-10-bug-performances-actualite-1968526.html" text:style-name="Internet_20_link" text:visited-style-name="Visited_20_Internet_20_Link">Windows 10 : encore un bug de performances</text:a> (17/09/19)</text:p>
        </text:list-item>
        <text:list-item>
          <text:p text:style-name="List_20_1_Content"> <text:a xlink:type="simple" xlink:href="https://www.01net.com/actualites/windows-10-les-problemes-de-son-reconnus-les-ennuis-de-reseau-continuent-1768970.html" text:style-name="Internet_20_link" text:visited-style-name="Visited_20_Internet_20_Link">Windows 10 : les problèmes de son reconnus, les ennuis de réseau continuent</text:a> (17/09/19)</text:p>
        </text:list-item>
        <text:list-item>
          <text:p text:style-name="List_20_1_Content"> <text:a xlink:type="simple" xlink:href="https://www.logitheque.com/articles/la_derniere_mise_a_jour_cumulative_de_windows_10_desactive_les_cartes_reseau_de_plusieurs_utilisateurs_3543.htm" text:style-name="Internet_20_link" text:visited-style-name="Visited_20_Internet_20_Link">La dernière mise à jour cumulative de Windows 10 désactive les cartes réseau de plusieurs utilisateurs</text:a> (16/09/19)</text:p>
        </text:list-item>
        <text:list-item>
          <text:p text:style-name="List_20_1_Content"> <text:a xlink:type="simple" xlink:href="https://www.logitheque.com/articles/une_mise_a_jour_windows_bloque_les_scans_de_defender_3557.htm" text:style-name="Internet_20_link" text:visited-style-name="Visited_20_Internet_20_Link">Une mise à jour de Windows bloque les scans de Defender</text:a> (20/09/2019)</text:p>
        </text:list-item>
        <text:list-item>
          <text:p text:style-name="List_20_1_Content"> <text:a xlink:type="simple" xlink:href="https://www.phonandroid.com/windows-10-le-gag-des-mises-a-jour-ratees-continue-ninstallez-pas-le-correctif-kb4517389.html" text:style-name="Internet_20_link" text:visited-style-name="Visited_20_Internet_20_Link">Windows 10 : le gag des mises à jour ratées continue, n’installez pas le correctif KB4517389</text:a> (14/10/19)</text:p>
        </text:list-item>
        <text:list-item>
          <text:p text:style-name="List_20_1_Content"> <text:a xlink:type="simple" xlink:href="https://www.techradar.com/news/windows-10-gets-yet-another-faulty-update-with-broken-start-menu" text:style-name="Internet_20_link" text:visited-style-name="Visited_20_Internet_20_Link">Windows 10 gets yet another faulty update with broken Start menu</text:a> (10/10/2019, <text:a xlink:type="simple" xlink:href="https://www.logitheque.com/articles/le_menu_demarrer_est_casse_cest_la_faute_de_windows_10_3628.htm" text:style-name="Internet_20_link" text:visited-style-name="Visited_20_Internet_20_Link">traduction française</text:a>)</text:p>
        </text:list-item>
        <text:list-item>
          <text:p text:style-name="List_20_1_Content"> <text:a xlink:type="simple" xlink:href="https://www.neowin.net/news/intel-driver-update-for-windows-10-causing-display-aberrations" text:style-name="Internet_20_link" text:visited-style-name="Visited_20_Internet_20_Link">Intel driver update for Windows 10 causing display aberrations</text:a> (17/10/19 - <text:a xlink:type="simple" xlink:href="https://www.logitheque.com/articles/la_mise_a_jour_dun_pilote_intel_apporte_des_bugs_daffichage_sur_windows_10_3655.htm" text:style-name="Internet_20_link" text:visited-style-name="Visited_20_Internet_20_Link">traduction française</text:a></text:p>
        </text:list-item>
        <text:list-item>
          <text:p text:style-name="List_20_1_Content"> <text:a xlink:type="simple" xlink:href="https://www.logitheque.com/articles/microsoft_corrige_enfin_les_problemes_du_menu_demarrer_de_windows_10_3682.htm" text:style-name="Internet_20_link" text:visited-style-name="Visited_20_Internet_20_Link">Microsoft corrige enfin les problèmes du menu démarre de windows 10 (MAJ : EN FAIT NON)</text:a> (28/10/19)</text:p>
        </text:list-item>
        <text:list-item>
          <text:p text:style-name="List_20_1_Content"> <text:a xlink:type="simple" xlink:href="https://www.bleepingcomputer.com/news/microsoft/windows-10-upgrades-blocked-if-using-old-versions-of-avg-avast/" text:style-name="Internet_20_link" text:visited-style-name="Visited_20_Internet_20_Link">Windows 10 Upgrades Blocked if Using Old Versions of AVG, Avast</text:a> (23/11/19)</text:p>
        </text:list-item>
        <text:list-item>
          <text:p text:style-name="List_20_1_Content"> <text:a xlink:type="simple" xlink:href="https://www.logitheque.com/articles/la_derniere_mise_a_jour_windows_10_1909_bloque_lexplorateur_de_fichiers_3784.htm" text:style-name="Internet_20_link" text:visited-style-name="Visited_20_Internet_20_Link">La dernière mise à jour de W10 1909 bloque l'explorateur de fichiers</text:a> (27/11/19)</text:p>
        </text:list-item>
        <text:list-item>
          <text:p text:style-name="List_20_1_Content_Last"> <text:a xlink:type="simple" xlink:href="https://www.phonandroid.com/windows-10-affiche-maintenant-des-pubs-quon-ne-peut-pas-supprimer.html" text:style-name="Internet_20_link" text:visited-style-name="Visited_20_Internet_20_Link">Windows 10 affiche maintenant des pubs qu’on ne peut pas supprimer</text:a> 19/12/19</text:p>
        </text:list-item>
      </text:list>
      <text:h text:style-name="Heading_20_4" text:outline-level="4"><text:bookmark-start text:name="__RefHeading___bienvenue_en_2020_5"/><text:bookmark-start text:name="bienvenue_en_2020"/>Bienvenue en 2020<text:bookmark-end text:name="__RefHeading___bienvenue_en_2020_5"/><text:bookmark-end text:name="bienvenue_en_2020"/></text:h>
      <text:list text:style-name="List_20_1" text:continue-numbering="false">
        <text:list-item>
          <text:p text:style-name="List_20_1_Content_First"> <text:a xlink:type="simple" xlink:href="https://www.bfmtv.com/tech/windows-10-alerte-par-la-nsa-microsoft-corrige-une-faille-majeure-1840720.html" text:style-name="Internet_20_link" text:visited-style-name="Visited_20_Internet_20_Link">Windows 10: alerté par la NSA, Microsoft corrige une faille majeure</text:a> (14/01/2020)</text:p>
        </text:list-item>
        <text:list-item>
          <text:p text:style-name="List_20_1_Content"> <text:a xlink:type="simple" xlink:href="https://www.frandroid.com/culture-tech/os/windows/660360_windows-10-une-faille-de-securite-si-grosse-que-la-nsa-a-du-sen-meler-pour-la-corriger" text:style-name="Internet_20_link" text:visited-style-name="Visited_20_Internet_20_Link">Windows 10 : une faille de sécurité si grosse que la NSA a dû s’en mêler pour la corriger</text:a> frandroid, 15/01/20</text:p>
        </text:list-item>
        <text:list-item>
          <text:p text:style-name="List_20_1_Content"> <text:a xlink:type="simple" xlink:href="https://www.phonandroid.com/windows-10-ecran-bleu-de-la-mort-mise-a-jour-kb4532695.html" text:style-name="Internet_20_link" text:visited-style-name="Visited_20_Internet_20_Link">Windows 10 : la dernière mise à jour provoque un écran bleu de la mort</text:a> (01/02/20)</text:p>
        </text:list-item>
        <text:list-item>
          <text:p text:style-name="List_20_1_Content"> <text:a xlink:type="simple" xlink:href="https://www.logitheque.com/articles/une-mise-a-jour-de-windows-10-reinitialise-le-bureau-de-certains-utilisateurs-en-cachant-leurs-donnees-72456" text:style-name="Internet_20_link" text:visited-style-name="Visited_20_Internet_20_Link">Une mise à jour de windows 10 réinitialise le bureau de certains utilisateurs en cachant leurs données</text:a> (13/02/20)</text:p>
        </text:list-item>
        <text:list-item>
          <text:p text:style-name="List_20_1_Content"> <text:a xlink:type="simple" xlink:href="https://www.generation-nt.com/windows-10-microsoft-menu-demarrer-firefox-edge-actualite-1972977.html" text:style-name="Internet_20_link" text:visited-style-name="Visited_20_Internet_20_Link">Windows 10 : Microsoft suggère de quitter Firefox pour Edge dans le menu Démarrer</text:a> (Auto-promotion 15/02/20)</text:p>
        </text:list-item>
        <text:list-item>
          <text:p text:style-name="List_20_1_Content"> <text:a xlink:type="simple" xlink:href="https://www.01net.com/actualites/windows-10-une-mise-a-jour-recente-peut-poser-de-gros-problemes-1859343.html" text:style-name="Internet_20_link" text:visited-style-name="Visited_20_Internet_20_Link">Windows 10 : une mise à jour récente peut poser de gros problèmes</text:a> (17/02/20)</text:p>
        </text:list-item>
        <text:list-item>
          <text:p text:style-name="List_20_1_Content"> <text:a xlink:type="simple" xlink:href="https://www.logitheque.com/articles/il-est-de-plus-en-plus-difficile-de-creer-un-compte-local-sur-windows-10-73488" text:style-name="Internet_20_link" text:visited-style-name="Visited_20_Internet_20_Link">Il est de plus en plus difficile de créer un compte local sur Windows 10</text:a> Logithèque 27/02/20</text:p>
        </text:list-item>
        <text:list-item>
          <text:p text:style-name="List_20_1_Content"> <text:a xlink:type="simple" xlink:href="https://www.futura-sciences.com/tech/actualites/tech-windows-10-encore-mise-jour-problematique-79429" text:style-name="Internet_20_link" text:visited-style-name="Visited_20_Internet_20_Link">Windows 10 : encore une mise à jour problématique !</text:a> Futura Sciences 17/02/20</text:p>
        </text:list-item>
        <text:list-item>
          <text:p text:style-name="List_20_1_Content"> <text:a xlink:type="simple" xlink:href="https://www.phonandroid.com/windows-10-pc-bloque-ecran-bleu-de-la-mort-mise-a-jour-kb4535996.html" text:style-name="Internet_20_link" text:visited-style-name="Visited_20_Internet_20_Link">Windows 10 : PC bloqué, écran bleu de la mort…. Les ennuis continuent avec la dernière mise à jour</text:a> Phonandroid, 02/03/20</text:p>
        </text:list-item>
        <text:list-item>
          <text:p text:style-name="List_20_1_Content"> <text:a xlink:type="simple" xlink:href="https://www.generation-nt.com/windows-10-bugs-freeze-bsod-correctif-kb4535996-actualite-1973775.html" text:style-name="Internet_20_link" text:visited-style-name="Visited_20_Internet_20_Link">Windows 10 : Bugs, freeze et BSOD avec le dernier correctif KB4535996</text:a> Génération NT 03/03/20</text:p>
        </text:list-item>
        <text:list-item>
          <text:p text:style-name="List_20_1_Content"> <text:a xlink:type="simple" xlink:href="https://www.logitheque.com/articles/microsoft-conseille-de-desinstaller-sa-derniere-mise-a-jour-pour-windows-10-74685" text:style-name="Internet_20_link" text:visited-style-name="Visited_20_Internet_20_Link">Microsoft conseille de déinstaller sa dernière mise à jour pour Windows 10</text:a> Logithèque 11/03/20</text:p>
        </text:list-item>
        <text:list-item>
          <text:p text:style-name="List_20_1_Content"> <text:a xlink:type="simple" xlink:href="https://www.clubic.com/windows-os/actualite-889609-derniere-windows-provoque-pannes-ralentissements.html" text:style-name="Internet_20_link" text:visited-style-name="Visited_20_Internet_20_Link">La dernière mise à jour de Windows 10 provoque une fois de plus pannes et ralentissements</text:a> Clubic, 24/03/20</text:p>
        </text:list-item>
        <text:list-item>
          <text:p text:style-name="List_20_1_Content"> <text:a xlink:type="simple" xlink:href="https://www.generation-nt.com/windows-10-plantages-bugs-ecrans-bleu-derniere-mise-jour-pose-probleme-actualite-1974600.html" text:style-name="Internet_20_link" text:visited-style-name="Visited_20_Internet_20_Link">Windows 10 : plantages, bugs, écrans bleus, la dernière mise à jour pose problème</text:a> GNT 2/03/20</text:p>
        </text:list-item>
        <text:list-item>
          <text:p text:style-name="List_20_1_Content"> <text:a xlink:type="simple" xlink:href="https://www.generation-nt.com/windows-10-bug-probleme-vpn-actualite-1974724.html" text:style-name="Internet_20_link" text:visited-style-name="Visited_20_Internet_20_Link">Windows 10 a parfois un problème avec les VPN</text:a> Génération NT 30/03</text:p>
        </text:list-item>
        <text:list-item>
          <text:p text:style-name="List_20_1_Content"> <text:a xlink:type="simple" xlink:href="https://www.generation-nt.com/windows-10-ecran-bleu-bugs-derniere-mise-jour-actualite-1975014.html" text:style-name="Internet_20_link" text:visited-style-name="Visited_20_Internet_20_Link">Windows 10 : écran bleu et bugs pour la dernière mise à jour</text:a> GNT 7/4/20</text:p>
        </text:list-item>
        <text:list-item>
          <text:p text:style-name="List_20_1_Content"> <text:a xlink:type="simple" xlink:href="https://www.logitheque.com/articles/windows-10-la-mise-a-jour-kb4541335-apporte-plus-de-problemes-quelle-nen-corrige-76686" text:style-name="Internet_20_link" text:visited-style-name="Visited_20_Internet_20_Link">WINDOWS 10 : la mise à jour KB4541335 apporte plus de problèmes qu'elle n'en corrige</text:a> Logithèque, 7/4/20</text:p>
        </text:list-item>
        <text:list-item>
          <text:p text:style-name="List_20_1_Content"> <text:a xlink:type="simple" xlink:href="https://www.commentcamarche.net/news/5872994-windows-10-la-derniere-mise-a-jour-fait-planter-les-pc" text:style-name="Internet_20_link" text:visited-style-name="Visited_20_Internet_20_Link">Windows 10 : la dernière mise à jour fait planter les PC</text:a> Comment ça marche, 8/4/20</text:p>
        </text:list-item>
        <text:list-item>
          <text:p text:style-name="List_20_1_Content"> <text:a xlink:type="simple" xlink:href="https://www.generation-nt.com/windows-defender-plantages-depuis-mise-jour-windows-10-microsoft-actualite-1975347.html" text:style-name="Internet_20_link" text:visited-style-name="Visited_20_Internet_20_Link">Windows Defender : des plantages depuis la dernière mise à jour de Windows 10</text:a> GNT 20/04/20</text:p>
        </text:list-item>
        <text:list-item>
          <text:p text:style-name="List_20_1_Content"> <text:a xlink:type="simple" xlink:href="https://www.logitheque.com/articles/une-mise-a-jour-windows-10-detraque-le-wi-fi-et-le-bluetooth-77482" text:style-name="Internet_20_link" text:visited-style-name="Visited_20_Internet_20_Link">Une mise à jour de Windows 10 détraque le wifi et le bluetooth</text:a> Logithèque 20/04/20</text:p>
        </text:list-item>
        <text:list-item>
          <text:p text:style-name="List_20_1_Content"> <text:a xlink:type="simple" xlink:href="https://www.logitheque.com/articles/le-mode-jeu-de-windows-10-bloque-lecran-et-provoque-des-problemes-de-fps-78650" text:style-name="Internet_20_link" text:visited-style-name="Visited_20_Internet_20_Link">Le mode jeu de Windows 10 bloque l'écran et provoque des problèmes de FPS</text:a></text:p>
        </text:list-item>
        <text:list-item>
          <text:p text:style-name="List_20_1_Content"> <text:a xlink:type="simple" xlink:href="https://www.generation-nt.com/windows-10-bug-moteur-recherche-actualite-1976174.html" text:style-name="Internet_20_link" text:visited-style-name="Visited_20_Internet_20_Link">Windows 10 : ça bug du côté du moteur de recherche</text:a> GNT, 14/05/20 “Les mises à jour de Windows 10 se suivent et se ressemblent : toutes truffées de bugs plus ou moins gênants et amenant perpétuellement des correctifs ajoutant de nouvelles séries de problèmes…”</text:p>
        </text:list-item>
        <text:list-item>
          <text:p text:style-name="List_20_1_Content"> <text:a xlink:type="simple" xlink:href="https://www.logitheque.com/articles/windows-10-une-nouvelle-mise-a-jour-quil-ne-faut-pas-installer-79117" text:style-name="Internet_20_link" text:visited-style-name="Visited_20_Internet_20_Link">Windows 10 : une nouvelle mise à jour qu'il ne faut pas installer</text:a> Logithèque 19/05/20 “Ces derniers mois, les mises à jour déployées par Microsoft ont beaucoup fait parler d’elles, mais pas dans le bon sens du terme.”</text:p>
        </text:list-item>
        <text:list-item>
          <text:p text:style-name="List_20_1_Content"> <text:a xlink:type="simple" xlink:href="https://www.logitheque.com/articles/windows-10-2004-est-disponible-avec-son-lot-de-bugs-79557" text:style-name="Internet_20_link" text:visited-style-name="Visited_20_Internet_20_Link">Windows 10/2004 est disponible avec son lot de bugs</text:a> Logitheque 28/05/20 “En 2018 la firme de Redmond s’était engagée à améliorer la qualité des mises à jour de Windows 10. Force est de constater que les contraintes de calendrier prennent plus souvent le dessus, au détriment de la qualité.”</text:p>
        </text:list-item>
        <text:list-item>
          <text:p text:style-name="List_20_1_Content"> <text:a xlink:type="simple" xlink:href="https://www.ginjfo.com/actualites/logiciels/windows-10/windows-10-may-2020-update-liste-de-bugs-a-lorigine-dun-plantage-du-pc-bsod-20200529" text:style-name="Internet_20_link" text:visited-style-name="Visited_20_Internet_20_Link">Windows 10 May 2020 Update, liste des bugs à l’origine d’un plantage du PC (BSOD)</text:a> Ginjfo, 29/05/20</text:p>
        </text:list-item>
        <text:list-item>
          <text:p text:style-name="List_20_1_Content"> <text:a xlink:type="simple" xlink:href="https://www.01net.com/actualites/windows-10-la-mise-a-jour-de-mai-ne-reussit-pas-aux-pc-equipes-de-ssd-intel-optane-1927356.html" text:style-name="Internet_20_link" text:visited-style-name="Visited_20_Internet_20_Link">Windows 10 : la mise à jour de mai ne réussit pas aux PC équipés de SSD Intel Optane</text:a> 01net 05/06/20</text:p>
        </text:list-item>
        <text:list-item>
          <text:p text:style-name="List_20_1_Content"> <text:a xlink:type="simple" xlink:href="https://www.01net.com/actualites/windows10-il-est-grand-temps-d-installer-le-patch-pour-la-faille-smbghost-1929518.html" text:style-name="Internet_20_link" text:visited-style-name="Visited_20_Internet_20_Link">Windows 10 : il est grand temps d’installer le patch pour la faille SMBGhost</text:a> 01net 09/06/20</text:p>
        </text:list-item>
        <text:list-item>
          <text:p text:style-name="List_20_1_Content"> <text:a xlink:type="simple" xlink:href="https://www.logitheque.com/articles/la-derniere-mise-a-jour-de-windows-10-aurait-elle-rendu-google-chrome-amnesique-80470" text:style-name="Internet_20_link" text:visited-style-name="Visited_20_Internet_20_Link">La dernière mise à jour de Windows 10 aurait-elle rendu Google Chrome amnésique ?</text:a> Logitheque, 15/06/20</text:p>
        </text:list-item>
        <text:list-item>
          <text:p text:style-name="List_20_1_Content"> <text:a xlink:type="simple" xlink:href="https://www.ginjfo.com/actualites/logiciels/windows-10/windows-10-et-le-dernier-patch-tuesday-microsoft-reconnait-un-bug-dimpression-details-20200615" text:style-name="Internet_20_link" text:visited-style-name="Visited_20_Internet_20_Link">Windows 10 et KB4557957, Microsoft reconnait un bug d’impression, détails</text:a> Ginjfo, 15/06/20</text:p>
        </text:list-item>
        <text:list-item>
          <text:p text:style-name="List_20_1_Content"> <text:a xlink:type="simple" xlink:href="https://www.frandroid.com/culture-tech/os/windows/722032_windows-10-la-mise-a-jour-de-mai-casse-la-fonction-redemarrage-a-zero" text:style-name="Internet_20_link" text:visited-style-name="Visited_20_Internet_20_Link">Windows 10 : la mise à jour de mai déplace la fonction redémarrage à zéro</text:a> frandroid, 15/06 (La mise à jour de mai 2020 pour Windows 10 semble supprimer une fonction bien pratique du système, permettant une réinstallation facile pour regagner en performances.)</text:p>
        </text:list-item>
        <text:list-item>
          <text:p text:style-name="List_20_1_Content"> <text:a xlink:type="simple" xlink:href="https://www.ginjfo.com/actualites/logiciels/windows/maj-cumulative-windows-10-outlook-est-touche-par-un-bug-de-boucle-infinie-solution-20200623" text:style-name="Internet_20_link" text:visited-style-name="Visited_20_Internet_20_Link">MAJ cumulative Windows 10, Outlook est touché par un bug de boucle infinie, solution</text:a> Ginjfo 23/06/20</text:p>
        </text:list-item>
        <text:list-item>
          <text:p text:style-name="List_20_1_Content"> <text:a xlink:type="simple" xlink:href="https://www.phonandroid.com/windows-10-un-nouveau-bug-provoque-un-redemarrage-force.html" text:style-name="Internet_20_link" text:visited-style-name="Visited_20_Internet_20_Link">Windows 10 : un nouveau bug provoque un redémarrage forcé</text:a> Phonandroid 24/06/20</text:p>
        </text:list-item>
        <text:list-item>
          <text:p text:style-name="List_20_1_Content"> <text:a xlink:type="simple" xlink:href="https://www.logitheque.com/articles/windows-10-2004-voici-la-liste-officielle-des-problemes-de-compatibilite-bloquant-la-mise-a-jour-81551" text:style-name="Internet_20_link" text:visited-style-name="Visited_20_Internet_20_Link">Windows 10 2004 : voici la liste officielle des problèmes de compatibilité bloquant la mise à jour</text:a> Logithèque 20/07/20.</text:p>
        </text:list-item>
        <text:list-item>
          <text:p text:style-name="List_20_1_Content"> <text:a xlink:type="simple" xlink:href="https://www.logitheque.com/articles/windows-10-une-nouvelle-faille-de-securite-a-ete-decouverte-dans-los-82502" text:style-name="Internet_20_link" text:visited-style-name="Visited_20_Internet_20_Link">WINDOWS 10 : une nouvelle faille de sécurité a été découverte dans l'OS</text:a> Logithèque 08/09/20 - On y apprend au passage que Microsoft, qui rémunérait à 20.000 dollars les découvreurs de failles, a réduit cette prime à 2 000. Vu le nombre de problème, ils avaient sans doute peur de finir sur la paille !</text:p>
        </text:list-item>
        <text:list-item>
          <text:p text:style-name="List_20_1_Content"> <text:a xlink:type="simple" xlink:href="https://www.generation-nt.com/windows-10-refuse-mettre-veille-actualite-1979805.html" text:style-name="Internet_20_link" text:visited-style-name="Visited_20_Internet_20_Link">Quand Windows 10 ne veut plus se mettre en veille...</text:a> Les mises à jour de Windows 10 se suivent et se ressemblent sur un point : elles corrigent parfois presque autant de bugs qu'elles n'en apportent. La dernière peut ainsi provoquer l'impossibilité de placer le PC en veille (Génération NT 10/09/20)</text:p>
        </text:list-item>
        <text:list-item>
          <text:p text:style-name="List_20_1_Content"> <text:a xlink:type="simple" xlink:href="https://www.generation-nt.com/quand-microsoft-deploie-mise-jour-obsoletes-windows-update-actualite-1980524.html" text:style-name="Internet_20_link" text:visited-style-name="Visited_20_Internet_20_Link">Quand Microsoft déploie des mises à jour obsolètes via Windows Update</text:a> C'est une situation invraisemblable : Microsoft a récemment déployé des pilotes obsolètes au gré de son module Windows Update. GNT 30/09/2020</text:p>
        </text:list-item>
        <text:list-item>
          <text:p text:style-name="List_20_1_Content_Last"> <text:a xlink:type="simple" xlink:href="https://www.generation-nt.com/windows-10-liste-bugs-connus-october-update-actualite-1981437.html" text:style-name="Internet_20_link" text:visited-style-name="Visited_20_Internet_20_Link">Windows 10 : la liste des bugs connus de l'october update</text:a> Il semble que les phases de bêta test de Windows ne suffisent plus à la marque pour déployer des mises à jour majeures dénuées de problèmes. GNT 23/10/20</text:p>
        </text:list-item>
      </text:list>
      <text:h text:style-name="Heading_20_4" text:outline-level="4"><text:bookmark-start text:name="__RefHeading___bienvenue_en_2021_6"/><text:bookmark-start text:name="bienvenue_en_2021"/>Bienvenue en 2021<text:bookmark-end text:name="__RefHeading___bienvenue_en_2021_6"/><text:bookmark-end text:name="bienvenue_en_2021"/></text:h>
      <text:list text:style-name="List_20_1" text:continue-numbering="false">
        <text:list-item>
          <text:p text:style-name="List_20_1_Content_First"> <text:a xlink:type="simple" xlink:href="https://www.01net.com/actualites/windows-10-ce-simple-raccourci-peut-faire-planter-le-systeme-de-microsoft-a-chaque-fois-2028953.html" text:style-name="Internet_20_link" text:visited-style-name="Visited_20_Internet_20_Link">Windows 10 : ce simple raccourci peut faire planter le système de Microsoft à chaque fois</text:a> 01net, 15/01/2021</text:p>
        </text:list-item>
        <text:list-item>
          <text:p text:style-name="List_20_1_Content"> <text:a xlink:type="simple" xlink:href="https://www.logitheque.com/articles/windows-10-enchainement-de-problemes-apres-les-mises-a-jour-de-janvier-84770" text:style-name="Internet_20_link" text:visited-style-name="Visited_20_Internet_20_Link">Windows 10 : enchaînement de problèmes après les mises à jour de janvier</text:a> Logithèque 19/01/2021</text:p>
        </text:list-item>
        <text:list-item>
          <text:p text:style-name="List_20_1_Content"> <text:a xlink:type="simple" xlink:href="https://www.logitheque.com/articles/mise-a-jour-durgence-pour-windows-10-afin-de-corriger-les-plantages-85946" text:style-name="Internet_20_link" text:visited-style-name="Visited_20_Internet_20_Link">Mise à jour d'urgence pour Windows 10</text:a> […]les dernières mises à jour de Windows 10 causeraient plus de problèmes qu’elles n’en corrigent et rendraient, chez certains utilisateurs, le système plus instable que jamais. A tel point que Microsoft est en train de déployer une mise à jour d’urgence. Logithèque, 12/02/2021</text:p>
        </text:list-item>
        <text:list-item>
          <text:p text:style-name="List_20_1_Content"> <text:a xlink:type="simple" xlink:href="https://www.01net.com/actualites/windows-10-sa-derniere-mise-a-jour-pourrait-faire-planter-votre-pc-quand-vous-imprimez-2037846.html" text:style-name="Internet_20_link" text:visited-style-name="Visited_20_Internet_20_Link">Windows 10 : sa dernière mise à jour pourrait faire planter votre PC quand vous imprimez</text:a> 01net 12/03/2021</text:p>
        </text:list-item>
        <text:list-item>
          <text:p text:style-name="List_20_1_Content"> <text:a xlink:type="simple" xlink:href="https://www.generation-nt.com/windows-10-bsod-imprimante-actualite-1986145.html" text:style-name="Internet_20_link" text:visited-style-name="Visited_20_Internet_20_Link">Windows 10 et BSoD : Microsoft enquête sur un problème avec des imprimantes</text:a> GNT vendredi 12 Mars 2021</text:p>
        </text:list-item>
        <text:list-item>
          <text:p text:style-name="List_20_1_Content"> <text:a xlink:type="simple" xlink:href="https://www.journaldugeek.com/2021/03/14/gros-soucis-dimpression-avec-la-derniere-version-de-windows/" text:style-name="Internet_20_link" text:visited-style-name="Visited_20_Internet_20_Link">Gros soucis d’impression avec la dernière version de Windows</text:a> Journal du geek 14 mars 2021</text:p>
        </text:list-item>
        <text:list-item>
          <text:p text:style-name="List_20_1_Content"> <text:a xlink:type="simple" xlink:href="https://www.01net.com/actualites/microsoft-enchaine-les-correctifs-pour-resoudre-les-problemes-d-imprimantes-dans-windows-10-2038950.html" text:style-name="Internet_20_link" text:visited-style-name="Visited_20_Internet_20_Link">Microsoft enchaîne les correctifs pour résoudre les problèmes d'imprimantes dans Windows 10</text:a> 01net 22/3/21</text:p>
        </text:list-item>
        <text:list-item>
          <text:p text:style-name="List_20_1_Content"> <text:a xlink:type="simple" xlink:href="https://www.generation-nt.com/windows-10-bug-imprimante-microsoft-bsod-actualite-1986306.html" text:style-name="Internet_20_link" text:visited-style-name="Visited_20_Internet_20_Link">Windows 10 et bug des imprimantes : Microsoft sème la zizanie avec ses correctifs</text:a> GNT 22/03/21</text:p>
        </text:list-item>
        <text:list-item>
          <text:p text:style-name="List_20_1_Content"> <text:a xlink:type="simple" xlink:href="https://www.01net.com/actualites/microsoft-va-donner-un-coup-de-jeune-a-l-explorateur-de-fichiers-de-windows-10-2039331.html" text:style-name="Internet_20_link" text:visited-style-name="Visited_20_Internet_20_Link">https://www.01net.com/actualites/microsoft-va-donner-un-coup-de-jeune-a-l-explorateur-de-fichiers-de-windows-10-2039331.html</text:a> Là, c'est pas un bug, mais c'est juste indécent. Pour “donner un coup de jeune”, Microsoft ne trouve rien d'autre que modifier les icônes ? Les onglets multiples, les recherches intelligentes, les renommages par lot, voire un système intelligent de droits, ça ne leur vient pas à l'esprit ? </text:p>
        </text:list-item>
        <text:list-item>
          <text:p text:style-name="List_20_1_Content"> <text:a xlink:type="simple" xlink:href="https://www.20minutes.fr/high-tech/3021335-20210414-pourquoi-il-faut-rapidement-telecharger-la-nouvelle-mise-a-jour-de-windows-10" text:style-name="Internet_20_link" text:visited-style-name="Visited_20_Internet_20_Link">Windows 10 : Une mise à jour critique vient corriger une faille exploitée par des pirates informatiques</text:a> 20 minutes 15-4-21</text:p>
        </text:list-item>
        <text:list-item>
          <text:p text:style-name="List_20_1_Content"> <text:a xlink:type="simple" xlink:href="https://www.phonandroid.com/windows-10-attention-a-ces-problemes-critiques-dans-la-derniere-mise-a-jour-kb5001330.html" text:style-name="Internet_20_link" text:visited-style-name="Visited_20_Internet_20_Link">Windows 10 : attention à ces problèmes critiques dans la dernière mise à jour KB5001330|</text:a> Nos confrères de Windows Latest ont rapporté que la récente mise à jour « KB5001330 » ne s’était pas contentée de résoudre des failles. En effet, des utilisateurs ont signalé des problèmes d'installation, des problèmes de performance, un bug de profil utilisateur temporaire et un crash inquiétant du système. Phoneandroid 16/04/20</text:p>
        </text:list-item>
        <text:list-item>
          <text:p text:style-name="List_20_1_Content"> <text:a xlink:type="simple" xlink:href="https://www.ginjfo.com/actualites/logiciels/windows-10/windows-10-un-bug-de-windows-defender-remplit-le-disque-de-fichiers-inutiles-20210505" text:style-name="Internet_20_link" text:visited-style-name="Visited_20_Internet_20_Link">Windows 10, un bug de Windows Defender remplit le disque de fichiers inutiles</text:a> Ginjfo 05/05/21 - Pas de solution actuellement…</text:p>
        </text:list-item>
        <text:list-item>
          <text:p text:style-name="List_20_1_Content"> <text:a xlink:type="simple" xlink:href="https://www.zdnet.fr/actualites/sale-mois-de-juillet-pour-la-securite-de-windows-39926497.htm" text:style-name="Internet_20_link" text:visited-style-name="Visited_20_Internet_20_Link">Sale mois de juillet pour la sécurité de Windows</text:a> ZDNet, 21/07</text:p>
        </text:list-item>
        <text:list-item>
          <text:p text:style-name="List_20_1_Content_Last"> <text:a xlink:type="simple" xlink:href="https://www.generation-nt.com/windows-10-mise-jour-kb5005565-bloque-certaines-imprimantes-actualite-1992520.html" text:style-name="Internet_20_link" text:visited-style-name="Visited_20_Internet_20_Link">Windows 10 : la mise à jour KB5005565 bloque certaines imprimantes</text:a> Génération NT, 20/09/21</text:p>
        </text:list-item>
      </text:list>
      <text:h text:style-name="Heading_20_2" text:outline-level="2"><text:bookmark-start text:name="__RefHeading___windows_11_7"/><text:bookmark-start text:name="windows_11"/>Windows 11<text:bookmark-end text:name="__RefHeading___windows_11_7"/><text:bookmark-end text:name="windows_11"/></text:h>
      <text:p text:style-name="Text_20_body">La règle selon laquelle un produit sur deux de Microsoft est raté était porteuse d'espoir pour Windows 11 : pourrions nous espérer un outil professionnel avec la nouvelle version de l'OS ?</text:p>
      <text:p text:style-name="Text_20_body">Il semble que Windows 11 soit très mal parti, hélas…</text:p>
      <text:list text:style-name="List_20_1" text:continue-numbering="false">
        <text:list-item>
          <text:p text:style-name="List_20_1_Content_First"> <text:a xlink:type="simple" xlink:href="https://www.frandroid.com/marques/microsoft/985527_windows-11-le-grand-nimporte-quoi-est-de-retour-chez-microsoft" text:style-name="Internet_20_link" text:visited-style-name="Visited_20_Internet_20_Link">Windows 11 : le grand n’importe quoi est de retour chez Microsoft</text:a> Frandroid, 26/6/21 </text:p>
        </text:list-item>
        <text:list-item>
          <text:p text:style-name="List_20_1_Content"> <text:a xlink:type="simple" xlink:href="https://www.zdnet.fr/actualites/ce-que-windows-11-signifie-vraiment-nous-serons-coinces-avec-des-millions-de-pc-zombies-sous-windows-10-39925341.htm" text:style-name="Internet_20_link" text:visited-style-name="Visited_20_Internet_20_Link">Ce que Windows 11 signifie vraiment : nous serons coincés avec des millions de PC zombies sous Windows 10</text:a> ZDNet 01/07/21</text:p>
        </text:list-item>
        <text:list-item>
          <text:p text:style-name="List_20_1_Content"> <text:a xlink:type="simple" xlink:href="https://www.zdnet.fr/actualites/windows-11-derniere-des-versions-de-windows-les-plus-detestees-voici-ses-predecesseurs-39925505.htm" text:style-name="Internet_20_link" text:visited-style-name="Visited_20_Internet_20_Link">Windows 11, dernière des versions de Windows les plus détestées ?</text:a> ZDNet 03/07/21</text:p>
        </text:list-item>
        <text:list-item>
          <text:p text:style-name="List_20_1_Content"> <text:a xlink:type="simple" xlink:href="https://www.zdnet.fr/actualites/sale-mois-de-juillet-pour-la-securite-de-windows-39926497.htm" text:style-name="Internet_20_link" text:visited-style-name="Visited_20_Internet_20_Link">Sale mois de juillet pour la sécurité de Windows</text:a> ZDNet, 21/07/22</text:p>
        </text:list-item>
        <text:list-item>
          <text:p text:style-name="List_20_1_Content_Last"> <text:a xlink:type="simple" xlink:href="https://www.01net.com/actualites/windows-11-ne-decolle-pas-et-continue-detre-ridiculise-par-windows-10.html" text:style-name="Internet_20_link" text:visited-style-name="Visited_20_Internet_20_Link">Windows 11 ne décolle pas et continue d’être ridiculisé par Windows 10</text:a> 01Net, 06/03/2023</text:p>
        </text:list-item>
      </text:list>
      <text:h text:style-name="Heading_20_2" text:outline-level="2"><text:bookmark-start text:name="__RefHeading___la_prise_d_otage_des_clients_windows_7_8"/><text:bookmark-start text:name="la_prise_d_otage_des_clients_windows_7"/>La prise d'otage des clients Windows 7<text:bookmark-end text:name="__RefHeading___la_prise_d_otage_des_clients_windows_7_8"/><text:bookmark-end text:name="la_prise_d_otage_des_clients_windows_7"/></text:h>
      <text:p text:style-name="Text_20_body">Vous aviez fait le choix de rester sous Windows 7 ? Sachez que c'est par le portefeuille que Microsoft va vous attaquer !</text:p>
      <text:p text:style-name="Text_20_body">Après avoir quasi-imposé l'utilisation d'un système d'aussi mauvaise qualité que le défunt Vista, Microsoft a décidé de rendre payant les mises à jour de sécurité de Windows 7 au delà de Janvier 2020, avec des prix qui iront croissant, selon son bon plaisir. Les positions monopolistiques ont quand même quelques avantages.</text:p>
      <text:list text:style-name="List_20_1" text:continue-numbering="false">
        <text:list-item>
          <text:p text:style-name="LastListParagraph_List_20_1_Content_First"> 03/03/19 <text:a xlink:type="simple" xlink:href="https://www.generation-nt.com/windows-7-support-extended-security-updates-actualite-1962842.html" text:style-name="Internet_20_link" text:visited-style-name="Visited_20_Internet_20_Link">Pour prolonger le support de Windows 7 au-delà de janvier 2020, Microsoft va commencer à vendre les Extended Security Updates à partir du 1er avril 2019.</text:a></text:p>
        </text:list-item>
      </text:list>
      <text:p text:style-name="Text_20_body">Et on repart pour une bonne dose de propagande “de courtoisie” - l'expression a été inventée par Microsoft et est digne d'anthologie - pour rappeler aux utilisateurs qui ne veulent pas échanger la stabilité de W7 contre les aberrations chronophages et sécuritaires de W10 qu'il va falloir y passer quand même.</text:p>
      <text:list text:style-name="List_20_1" text:continue-numbering="false">
        <text:list-item>
          <text:p text:style-name="LastListParagraph_List_20_1_Content_First"> 13/03/19 <text:a xlink:type="simple" xlink:href="https://www.phonandroid.com/windows-7-microsoft-va-inciter-les-utilisateurs-a-passer-a-windows-10.html" text:style-name="Internet_20_link" text:visited-style-name="Visited_20_Internet_20_Link">Windows 7 : Microsoft va encore forcer la main aux utilisateurs avec des notifications Windows 10</text:a></text:p>
        </text:list-item>
      </text:list>
      <text:p text:style-name="Text_20_body">Léger infléchissement toutefois : Microsoft consent maintenant à offrir une année de support en plus pour W7, si et seulement si vous avez fait l'expérience du déplorable W10… <text:a xlink:type="simple" xlink:href="https://www.generation-nt.com/windows-7-microsoft-offre-an-support-supplementaire-certaines-entreprises-actualite-1967907.html" text:style-name="Internet_20_link" text:visited-style-name="Visited_20_Internet_20_Link">Le support de W7 pourrait être valide jusqu'au 20/01/2021</text:a> (au lien de 2020).</text:p>
      <text:h text:style-name="Heading_20_2" text:outline-level="2"><text:bookmark-start text:name="__RefHeading___mieux_controler_windows_10_9"/><text:bookmark-start text:name="mieux_controler_windows_10"/>Mieux contrôler (?) Windows 10<text:bookmark-end text:name="__RefHeading___mieux_controler_windows_10_9"/><text:bookmark-end text:name="mieux_controler_windows_10"/></text:h>
      <text:list text:style-name="List_20_1" text:continue-numbering="false">
        <text:list-item>
          <text:p text:style-name="List_20_1_Content_First"> Pour <text:a xlink:type="simple" xlink:href="https://lecrabeinfo.net/connaitre-edition-numero-version-build-famille-pro-32-64-bits-windows-10.html" text:style-name="Internet_20_link" text:visited-style-name="Visited_20_Internet_20_Link">connaître votre version de Windows</text:a> : appuyez sur touche de logo Windows + R, tapez winver, puis sélectionnez OK.</text:p>
        </text:list-item>
        <text:list-item>
          <text:p text:style-name="List_20_1_Content"> Pour <text:a xlink:type="simple" xlink:href="http://www.on5vl.org/on5vl/informatique/windows-10-attention-aux-mises-a-jour-1803.html" text:style-name="Internet_20_link" text:visited-style-name="Visited_20_Internet_20_Link">bloquer ou différer les mises à jour de Windows 10</text:a>.</text:p>
        </text:list-item>
        <text:list-item>
          <text:p text:style-name="List_20_1_Content"> Pour <text:a xlink:type="simple" xlink:href="https://www.clubic.com/windows-os/windows-10/article-782564-1-astuce-windows-10-desactiver-peer-to-peer-windows-update.html" text:style-name="Internet_20_link" text:visited-style-name="Visited_20_Internet_20_Link">désactiver le peer-to-peer de Windows Update</text:a>.</text:p>
        </text:list-item>
        <text:list-item>
          <text:p text:style-name="List_20_1_Content">  Pour <text:a xlink:type="simple" xlink:href="https://www.tutoriaux-excalibur.com/threads/comment-désactiver-les-mouchards-de-windows-7-8-1-et-10.838/" text:style-name="Internet_20_link" text:visited-style-name="Visited_20_Internet_20_Link">désactiver certains mouchards de Windows 10</text:a>, installés également sur Windows 7 et Windows 8.1. Voir aussi <text:a xlink:type="simple" xlink:href="https://www.qwant.com/?q=mouchards%20windows&amp;t=all" text:style-name="Internet_20_link" text:visited-style-name="Visited_20_Internet_20_Link">nombreux autres articles</text:a>.</text:p>
        </text:list-item>
        <text:list-item>
          <text:p text:style-name="List_20_1_Content"> Pour <text:a xlink:type="simple" xlink:href="https://www.01net.com/astuces/windows-10-comment-desactiver-la-fonction-chronologie-1468329.html" text:style-name="Internet_20_link" text:visited-style-name="Visited_20_Internet_20_Link">bloquer la fonction Chronologie</text:a>, qui enregistre toutes vos activités.</text:p>
        </text:list-item>
        <text:list-item>
          <text:p text:style-name="List_20_1_Content"> Pour <text:a xlink:type="simple" xlink:href="http://www.logitheque.com/articles/comment_retrograder_sa_version_de_windows_10_2107.htm" text:style-name="Internet_20_link" text:visited-style-name="Visited_20_Internet_20_Link">rétrograder votre version de Windows 10 vers une version de Windows 10 précédente</text:a>.</text:p>
        </text:list-item>
        <text:list-item>
          <text:p text:style-name="List_20_1_Content"> Pour <text:a xlink:type="simple" xlink:href="https://support.microsoft.com/fr-fr/help/4027936/windows-10-go-back-to-windows-7-or-windows-81" text:style-name="Internet_20_link" text:visited-style-name="Visited_20_Internet_20_Link">rétrograder votre version de Windows 10 vers une version 7 ou 8.1</text:a> (assurez-vous préalablement de la compatibilité de votre matériel).</text:p>
        </text:list-item>
        <text:list-item>
          <text:p text:style-name="List_20_1_Content"> Pour <text:a xlink:type="simple" xlink:href="https://lecrabeinfo.net/desactiver-windows-update-mises-a-jour-automatiques-windows-10.html" text:style-name="Internet_20_link" text:visited-style-name="Visited_20_Internet_20_Link">désactiver les mises à jour de Windows 10</text:a>, c'est de plus en plus difficile, Microsoft s'ingéniant à la rendre obligatoire en ré-activant automatiquement les services que vous aviez explicitement désactivé, bel exemple de l'estime dans laquelle la firme de Redmond tient ses utilisateurs… Dans les utilitaires qui réalisent cette désactivation : <text:a xlink:type="simple" xlink:href="http://www.novirusthanks.org/products/win-update-stop" text:style-name="Internet_20_link" text:visited-style-name="Visited_20_Internet_20_Link">WinUpdateStop</text:a>, et <text:a xlink:type="simple" xlink:href="https://greatis.com/blog/stopupdates10" text:style-name="Internet_20_link" text:visited-style-name="Visited_20_Internet_20_Link">StopUpdates10</text:a></text:p>
        </text:list-item>
        <text:list-item>
          <text:p text:style-name="List_20_1_Content"> Pour désinstaller les bloatwares de Windows 10 : <text:a xlink:type="simple" xlink:href="https://www.01net.com/astuces/comment-supprimer-les-logiciels-preinstalles-sur-windows-10-1569725.html" text:style-name="Internet_20_link" text:visited-style-name="Visited_20_Internet_20_Link">Windows10Debloater</text:a>.</text:p>
        </text:list-item>
        <text:list-item>
          <text:p text:style-name="List_20_1_Content_Last"> Un bon article sur les réglages de Windows 10 : <text:a xlink:type="simple" xlink:href="https://www.logitheque.com/articles/windows-10-et-vie-privee-les-reglages-a-faire-en-priorite-73303" text:style-name="Internet_20_link" text:visited-style-name="Visited_20_Internet_20_Link">Logithèque</text:a>.</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TTENTION</text:span> : toute modification sur windows 10, en particulier les upgrades ou downgrades, sont susceptibles de causer la perte partielle ou totale de vos données. Un backup préalable de toutes vos données de production est <text:span text:style-name="Strong_20_Emphasis">très vivement conseillé</text:span> avant toute opération de ce type sur vos machines.</text:p></table:table-cell></table:table-row></table:table></draw:text-box></draw:frame></text:p>
      <text:p text:style-name="Text_20_body">Article technique sur woshub : <text:a xlink:type="simple" xlink:href="http://woshub.com/slow-remoteapp-experience-mouse-lags-windows-10-update" text:style-name="Internet_20_link" text:visited-style-name="Visited_20_Internet_20_Link">Slow RemoteAPP Experience, Mouse and Menu Lags after Windows 10 1803 April Update</text:a></text:p>
      <text:p text:style-name="Text_20_body"><text:span text:style-name="Strong_20_Emphasis">Pour supprimer OneDrive de l'Explorateur</text:span></text:p>
      <text:p text:style-name="Text_20_body">Ouvrez l'éditeur de registre via Regedit. Allez à : HKEY_CLASSES_ROOT &gt; CLSID &gt; {018D5C66-4533-4307-9B53-224DE2ED1FE6}</text:p>
      <text:p text:style-name="Text_20_body">Attribuez 0 à la valeur de clé System.IsPinnedToNameSpaceTree.</text:p>
      <text:p text:style-name="Text_20_body">Facile, hein ?!</text:p>
      <text:p text:style-name="Text_20_body"><text:span text:style-name="Strong_20_Emphasis">Désactiver le champ de recherche et Cortana</text:span></text:p>
      <text:p text:style-name="Text_20_body">Windows 10 propose par défaut le champ de recherche dans la barre des tâches, lequel est couplé à l'assistante vocale Cortana. Si vous pensez que ces deux fonctionnalités sont inutiles, clic droit dans le champs de recherche &gt; Paramètres de la barre des tâches. Dans le champ Cortana, réglez le curseur sur Désactivé. Cliquez finalement à l'aide du bouton droit sur la barre des tâches, puis rendez-vous sur la fonction Cortana et décochez la fonction Afficher la zone de recherche.
Vous pouvez en profiter ici pour désactiver les fonctions inutiles : Contacts (pourquoi Microsoft devrait-il savoir qui vous connaissez ?), les “astuces” de Cortana, etc.</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armi les applications qui permettent de bloquer les mises à jour de Windows, nous utilisons pour notre part <text:a xlink:type="simple" xlink:href="https://www.novirusthanks.org/products/win-update-stop/" text:style-name="Internet_20_link" text:visited-style-name="Visited_20_Internet_20_Link">Win Update Stop v1.4</text:a></text:p></table:table-cell></table:table-row></table:table></draw:text-box></draw:frame></text:p>
      <text:h text:style-name="Heading_20_2" text:outline-level="2"><text:bookmark-start text:name="__RefHeading___retours_d_experience_10"/><text:bookmark-start text:name="retours_d_experience"/>Retours d'expérience<text:bookmark-end text:name="__RefHeading___retours_d_experience_10"/><text:bookmark-end text:name="retours_d_experience"/></text:h>
      <text:h text:style-name="Heading_20_3" text:outline-level="3"><text:bookmark-start text:name="__RefHeading___astuce_woshub_11"/><text:bookmark-start text:name="astuce_woshub"/>Astuce woshub<text:bookmark-end text:name="__RefHeading___astuce_woshub_11"/><text:bookmark-end text:name="astuce_woshub"/></text:h>
      <text:p text:style-name="Text_20_body">Un technicien a essayé <text:a xlink:type="simple" xlink:href="http://woshub.com/slow-remoteapp-experience-mouse-lags-windows-10-update" text:style-name="Internet_20_link" text:visited-style-name="Visited_20_Internet_20_Link">l'astuce publiée sur woshub</text:a> et signale que pour lui, cela n'a pas fonctionné.</text:p>
      <text:h text:style-name="Heading_20_3" text:outline-level="3"><text:bookmark-start text:name="__RefHeading___retour_a_la_version_1703_sur_un_ordinateur_hp_12"/><text:bookmark-start text:name="retour_a_la_version_1703_sur_un_ordinateur_hp"/>Retour à la version 1703 sur un ordinateur HP<text:bookmark-end text:name="__RefHeading___retour_a_la_version_1703_sur_un_ordinateur_hp_12"/><text:bookmark-end text:name="retour_a_la_version_1703_sur_un_ordinateur_hp"/></text:h>
      <text:p text:style-name="Text_20_body">HP, comme beaucoup de fabricants de matériels, ne distribue plus de CD de réinstallation contenant le système et les drivers, mais livre ses PC avec une partition de restauration, et le logiciel Recovery Manager, qui permet de réinstaller le système et/ou les drivers. Windows 10 n'y va pas par quatre chemins, et désactive carrément le programme Recovery Manager de HP ! On y croit pas, on se croit dans un cauchemar, mais oui, Microsoft à osé le faire ! Incrédule ? Ci-dessous les copies d'écran :</text:p>
      <text:p text:style-name="Text_20_body"><draw:frame draw:style-name="media" draw:name="1" text:anchor-type="as-char" draw:z-index="1" svg:width="7.1702083333333cm" style:rel-width="100%" svg:height="13.917083333333cm" style:rel-height="scale"><draw:image xlink:href="Pictures/7f7d273ac9305c7c7e6340f4b5b09881.png" xlink:type="simple" xlink:show="embed" xlink:actuate="onLoad"/></draw:frame>
<draw:frame draw:style-name="medialeft" draw:name="2" text:anchor-type="paragraph" draw:z-index="2" svg:width="7.2495833333333cm" style:rel-width="100%" svg:height="7.7258333333333cm" style:rel-height="scale"><draw:image xlink:href="Pictures/59516454c0ac07fca3a340b3f44e4e58.png" xlink:type="simple" xlink:show="embed" xlink:actuate="onLoad"/></draw:frame></text:p>
      <text:p text:style-name="Text_20_body"><text:line-break/>
Il ne reste à l'utilisateur que de télécharger le <text:a xlink:type="simple" xlink:href="https://support.hp.com/fr-fr/document/c04753799" text:style-name="Internet_20_link" text:visited-style-name="Visited_20_Internet_20_Link">patch fourni par HP</text:a> pour contourner le problème posé par la version 1809, et à réinstaller complètement le système (l'option de conservation des données n'est plus disponible), puis réinstaller et re-paramétrer ses applications habituelles. Bilan de l'opération : entre une demi et une journée de perte d'exploitation. Merci, Microsoft !</text:p>
      <text:h text:style-name="Heading_20_2" text:outline-level="2"><text:bookmark-start text:name="__RefHeading___windows_10_v1803_et_gestan_resolu_13"/><text:bookmark-start text:name="windows_10_v1803_et_gestan_resolu"/>Windows 10 V1803 et Gestan [résolu]<text:bookmark-end text:name="__RefHeading___windows_10_v1803_et_gestan_resolu_13"/><text:bookmark-end text:name="windows_10_v1803_et_gestan_resolu"/></text:h>
      <text:p text:style-name="Text_20_body">La version 1803 de Windows 10 pose des problèmes dans un certain nombre de cas, comme évoqué ici :</text:p>
      <text:list text:style-name="List_20_1" text:continue-numbering="false">
        <text:list-item>
          <text:p text:style-name="LastListParagraph_List_20_1_Content_First"> ce sujet du <text:a xlink:type="simple" xlink:href="https://forum.pcsoft.fr/fr-FR/pcsoft.fr.windev/217017-probleme-connexion-hfsql-avec-windows-10-version/read.awp" text:style-name="Internet_20_link" text:visited-style-name="Visited_20_Internet_20_Link">forum PCSoft</text:a>.</text:p>
        </text:list-item>
      </text:list>
      <text:p text:style-name="Text_20_body">Il n'est pas possible d'utiliser Gestan Cloud avec un Windows 10 version 1803 : les temps de réponse sont trop longs.</text:p>
      <text:p text:style-name="Text_20_body">Par ailleurs, ce 08/10/2018, Microsoft à suspendu la diffusion de sa version 1809 !</text:p>
      <text:p text:style-name="Text_20_body">Si vous êtes en version 1803 - 17134, les solutions pour traiter ce problème sont les suivantes :</text:p>
      <text:list text:style-name="List_20_1" text:continue-numbering="false">
        <text:list-item>
          <text:p text:style-name="List_20_1_Content_First"> appliquer le patch KB4338819, qui fait passer l'OS en version 17134.165. Ce patch, bien que la liste de ses correctifs soit très courte et ne semble pas concerner les problèmes observés à l'utilisation de Gestan Cloud, résoud le problème <text:span text:style-name="Strong_20_Emphasis">(Solution recommandée)</text:span></text:p>
        </text:list-item>
        <text:list-item>
          <text:p text:style-name="List_20_1_Content"> utiliser des machines sous Windows XP, Windows 7, ou Windows 8.1</text:p>
        </text:list-item>
        <text:list-item>
          <text:p text:style-name="List_20_1_Content"> si vous avez un Windows 10 en version 1709, modifiez le réglage des mises à jour, de façon à n'effectuer les mises à jour manuellement, et refusez toute mise à jour postérieure à la 1709 tant que le problème ne sera pas corrigé.</text:p>
        </text:list-item>
        <text:list-item>
          <text:p text:style-name="List_20_1_Content"> revenir à la version 1709 de Windows 10. </text:p>
        </text:list-item>
        <text:list-item>
          <text:p text:style-name="List_20_1_Content_Last"> downgrader vos machines vers Windows 7 ou Windows 8.1. Ces deux systèmes se trouvent sur Internet aux alentour de 10-30 euros. Il faut seulement vérifier auprès du constructeur la compatibilité matérielle. Cela nous paraît une solution très pertinente, eu égard aux déplorables caractéristiques de Windows 10. </text:p>
        </text:list-item>
      </text:list>
      <text:h text:style-name="Heading_20_4" text:outline-level="4"><text:bookmark-start text:name="__RefHeading___la_kb4338819_14"/><text:bookmark-start text:name="la_kb4338819"/>La KB4338819<text:bookmark-end text:name="__RefHeading___la_kb4338819_14"/><text:bookmark-end text:name="la_kb4338819"/></text:h>
      <text:p text:style-name="Text_20_body">Depuis ce mardi 10/07/18, Microsoft met à jour la version 1803, en déployant le patch tuesday KB4338819, qui fait passer l'OS en version 17134.165. La liste des correctifs est très courte, et ne semble pas concerner les problèmes observés à l'utilisation de Gestan Cloud. </text:p>
      <text:p text:style-name="Text_20_body">Voir sur ce sujet :</text:p>
      <text:list text:style-name="List_20_1" text:continue-numbering="false">
        <text:list-item>
          <text:p text:style-name="List_20_1_Content_First"> <text:a xlink:type="simple" xlink:href="https://www.ginjfo.com/actualites/logiciels/windows-10/windows-10-v1803-et-kb4338819-quoi-de-neuf-20180711" text:style-name="Internet_20_link" text:visited-style-name="Visited_20_Internet_20_Link">Windows 10 v1803 et KB4338819, quoi de neuf ?</text:a></text:p>
        </text:list-item>
        <text:list-item>
          <text:p text:style-name="List_20_1_Content_Last"> <text:a xlink:type="simple" xlink:href="https://support.microsoft.com/fr-fr/help/4338819/windows-10-update-kb4338819" text:style-name="Internet_20_link" text:visited-style-name="Visited_20_Internet_20_Link">10 juillet 2018 - KB4338819 (build du système d’exploitation 17134.165)</text:a></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Information du 20/07/18 : Confirmation du retour à un fonctionnement normal de Windows 10.</text:span></text:p><text:p text:style-name="Text_20_body">Le Patch Tuesday KB4338819 corrige effectivement les problèmes apparus avec le build 17134 de Windows 10.</text:p><text:p text:style-name="Text_20_body">Il ne reste plus qu'à remercier Microsoft pour le temps qu'il a fait perdre à de nombreuses équipes de recherche et développement, à de nombreux techniciens de support, et à des millions de particuliers (y compris moi-même <draw:frame draw:style-name="media" draw:name="3" text:anchor-type="as-char" draw:z-index="3" svg:width="" svg:rel-width="100%" svg:height="0cm"><draw:image xlink:href="Pictures/ef424ad0f52e2098ca4c23488060dd64.svg" xlink:type="simple" xlink:show="embed" xlink:actuate="onLoad"/></draw:frame>) . Merci à Daniel F. pour le retex.</text:p></table:table-cell></table:table-row></table:table></draw:text-box></draw:frame></text:p>
      <text:h text:style-name="Heading_20_2" text:outline-level="2"><text:bookmark-start text:name="__RefHeading___windows_10_v1903_et_gestan_cloud_resolu_15"/><text:bookmark-start text:name="windows_10_v1903_et_gestan_cloud_resolu"/>Windows 10 V1903 et Gestan Cloud [Résolu]<text:bookmark-end text:name="__RefHeading___windows_10_v1903_et_gestan_cloud_resolu_15"/><text:bookmark-end text:name="windows_10_v1903_et_gestan_cloud_resolu"/></text:h>
      <text:p text:style-name="Text_20_body">La version 1903 pose de nouveaux problèmes avec Gestan Cloud, à nouveau…</text:p>
      <text:p text:style-name="Text_20_body">Si la version 1803 causait des temps de réponse très longs, la 1903 cause des freeze : l'écran se bloque complètement, toutes les 10-30 secondes, et reconnecte en général après une latence d'1-2 secondes. <draw:frame draw:style-name="media" draw:name="4" text:anchor-type="as-char" draw:z-index="4" svg:width="" svg:rel-width="100%" svg:height="0cm"><draw:image xlink:href="Pictures/f8f249ddb777506fa20e8d17f95401f5.svg" xlink:type="simple" xlink:show="embed" xlink:actuate="onLoad"/></draw:frame></text:p>
      <text:p text:style-name="Text_20_body">Curieusement, ce sont les connexions Orange qui semblent y être sensibles.</text:p>
      <text:p text:style-name="Text_20_body">Les Macs peuvent aussi être touchés.</text:p>
      <text:p text:style-name="Text_20_body">Ce problème est décrit ici (thks Alice) :</text:p>
      <text:list text:style-name="List_20_1" text:continue-numbering="false">
        <text:list-item>
          <text:p text:style-name="List_20_1_Content_First"> <text:a xlink:type="simple" xlink:href="https://superuser.com/questions/1481191/remote-desktop-intermittently-freezing" text:style-name="Internet_20_link" text:visited-style-name="Visited_20_Internet_20_Link">https://superuser.com/questions/1481191/remote-desktop-intermittently-freezing</text:a></text:p>
        </text:list-item>
        <text:list-item>
          <text:p text:style-name="List_20_1_Content_Last"> <text:a xlink:type="simple" xlink:href="https://christierney.com/2019/09/17/windows-10-rdp-freezing/#:~:text=Navigate%20to%20Computer%20Configuration%20" text:style-name="Internet_20_link" text:visited-style-name="Visited_20_Internet_20_Link">https://christierney.com/2019/09/17/windows-10-rdp-freezing/#:~:text=Navigate%20to%20Computer%20Configuration%20</text:a></text:p>
        </text:list-item>
      </text:list>
      <text:p text:style-name="Text_20_body">Nous sommes en train de valider ce diagnostic. </text:p>
      <text:p text:style-name="Text_20_body">Nous ne comptons plus les millions d'heure que W10, ce système pourri, aura fait perdre au monde entier.</text:p>
      <text:h text:style-name="Heading_20_4" text:outline-level="4"><text:bookmark-start text:name="__RefHeading___solution_actuelle_16"/><text:bookmark-start text:name="solution_actuelle"/>Solution (actuelle)<text:bookmark-end text:name="__RefHeading___solution_actuelle_16"/><text:bookmark-end text:name="solution_actuelle"/></text:h>
      <text:p text:style-name="Text_20_body">Si vous êtes en version 1903 et que vous observez ce problème :</text:p>
      <text:list text:style-name="List_20_1" text:continue-numbering="false">
        <text:list-item>
          <text:p text:style-name="List_20_1_Content_First"> connectez-vous en HTML5 <text:span text:style-name="Strong_20_Emphasis">(Solution recommandée)</text:span></text:p>
        </text:list-item>
        <text:list-item>
          <text:p text:style-name="List_20_1_Content"> revenir à une version &gt;1809 et &lt;1903 de Windows 10. </text:p>
        </text:list-item>
        <text:list-item>
          <text:p text:style-name="List_20_1_Content_Last"> utiliser des machines sous Windows XP, Windows 7, ou Windows 8.1 ou downgrader vos machines vers Windows 7 ou Windows 8.1.</text:p>
        </text:list-item>
      </text:list>
      <text:p text:style-name="Horizontal_20_Line"/>
      <text:p text:style-name="Text_20_body"><draw:frame draw:style-name="medialeft" draw:name="5" text:anchor-type="paragraph" draw:z-index="5"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wiki:v15:tech:windows10" text:style-name="Local_20_link" text:visited-style-name="Visited_20_Local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12</meta:creation-date>
    <dc:creator>Generated</dc:creator>
    <dc:date>2026-08-13T13::39:12</dc:date>
    <dc:language>en-US</dc:language>
    <meta:editing-cycles>1</meta:editing-cycles>
    <meta:editing-duration>PT0S</meta:editing-duration>
    <dc:title>wiki:v15:tech:windows10</dc:title>
  </office:meta>
</office:document-meta>
</file>