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bcd8a608b03611da706918f751594c.png"/>
  <manifest:file-entry manifest:media-type="image/png" manifest:full-path="Pictures/4797c49e5e9c23cbb316b783d12a1df0.png"/>
  <manifest:file-entry manifest:media-type="image/png" manifest:full-path="Pictures/778d9fa187f6d8e4df9437fe4bb2e32e.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v15:tech:transfert_machine"/><text:bookmark-start text:name="__RefHeading___transferer_gestan_d_une_machine_a_une_autre_1"/><text:bookmark-start text:name="transferer_gestan_d_une_machine_a_une_autre"/>Transférer Gestan d'une machine à une autre<text:bookmark-end text:name="__RefHeading___transferer_gestan_d_une_machine_a_une_autre_1"/><text:bookmark-end text:name="transferer_gestan_d_une_machine_a_une_autre"/></text:h>
      <text:p text:style-name="Text_20_body">Vous utilisez Gestan sur un ordinateur, et souhaitez le transférer sur un autre ordinateur : c'est facile !</text:p>
      <text:h text:style-name="Heading_20_3" text:outline-level="3"><text:bookmark-start text:name="__RefHeading___sur_l_ancien_ordinateur_2"/><text:bookmark-start text:name="sur_l_ancien_ordinateur"/>Sur l'ancien ordinateur<text:bookmark-end text:name="__RefHeading___sur_l_ancien_ordinateur_2"/><text:bookmark-end text:name="sur_l_ancien_ordinateur"/></text:h>
      <text:p text:style-name="Text_20_body"><text:span text:style-name="Strong_20_Emphasis">Assurez vous que Gestan est en dernière version</text:span> : le n° de version de Gestan est indiqué en haut à gauche de l'écran principal, et le n° de la version de Gestan en cours est indiqué sur <text:a xlink:type="simple" xlink:href="http://www.gestan.fr" text:style-name="Internet_20_link" text:visited-style-name="Visited_20_Internet_20_Link">www.gestan.fr</text:a></text:p>
      <text:p text:style-name="Text_20_body"><draw:frame draw:style-name="media" draw:name="0" text:anchor-type="as-char" draw:z-index="0" svg:width="8.9958333333333cm" style:rel-width="100%" svg:height="5.9795833333333cm" style:rel-height="scale"><draw:image xlink:href="Pictures/97bcd8a608b03611da706918f751594c.png" xlink:type="simple" xlink:show="embed" xlink:actuate="onLoad"/></draw:frame></text:p>
      <text:p text:style-name="Text_20_body">Si votre version de Gestan n'est pas à jour, <text:a xlink:type="simple" xlink:href="https://www.gestan.fr/telecharger-erp-crm-gestan/" text:style-name="Internet_20_link" text:visited-style-name="Visited_20_Internet_20_Link">installez la nouvelle version</text:a>.</text:p>
      <text:p text:style-name="Text_20_body"><text:span text:style-name="Strong_20_Emphasis">Notez le répertoire des données de Gestan</text:span> : Ce répertoire est indiqué en bas à gauche de l'écran principal, par exemple C:\GESTAN\MON ENTREPRISE\DATABASE. </text:p>
      <text:p text:style-name="Text_20_body">Dans l'exemple ci-dessous, le répertoire des données est C:\GESTAN\MON ENTREPRISE.</text:p>
      <text:p text:style-name="Text_20_body"><draw:frame draw:style-name="media" draw:name="1" text:anchor-type="as-char" draw:z-index="1" svg:width="12.779375cm" svg:height="3.413125cm"><draw:image xlink:href="Pictures/4797c49e5e9c23cbb316b783d12a1df0.png" xlink:type="simple" xlink:show="embed" xlink:actuate="onLoad"/></draw:frame></text:p>
      <text:p text:style-name="Text_20_body"><text:span text:style-name="Strong_20_Emphasis">Notez la licence de votre ancien ordinateur</text:span> : si vous avez une licence Entreprise, affichez la licence via le menu <text:span text:style-name="Emphasis"><text:span text:style-name="Strong_20_Emphasis">? → A propos</text:span></text:span>, notez le n° de la machine, le n° de la licence, et la date d'expiration.</text:p>
      <text:h text:style-name="Heading_20_3" text:outline-level="3"><text:bookmark-start text:name="__RefHeading___sur_votre_nouvelle_machine_3"/><text:bookmark-start text:name="sur_votre_nouvelle_machine"/>Sur votre nouvelle machine<text:bookmark-end text:name="__RefHeading___sur_votre_nouvelle_machine_3"/><text:bookmark-end text:name="sur_votre_nouvelle_machine"/></text:h>
      <text:p text:style-name="Text_20_body">Copiez la totalité du répertoire des données de votre ancienne machine (dans notre exemple C:\GESTAN\MON ENTREPRISE\ avec ses sous-répertoires DATABASE, DOCUMENTS, BACKUPS, RESSOURCES), et collez tout cela sur votre nouvelle machine, via le réseau si vos machines sont connectées, ou via une clé USB dans le cas contraire. Le plus simple est de les coller dans un répertoire de même nom.</text:p>
      <text:p text:style-name="Text_20_body">Installez Gestan normalement. L'assistant d'installation se déroule : choisissez l'option <text:span text:style-name="Strong_20_Emphasis">Se connecter à une base existante</text:span>.</text:p>
      <text:p text:style-name="Text_20_body">Lorsque l'assistant vous le demande, sélectionnez le répertoire de données que vous venez de coller (dans notre exemple, C:\GESTAN\MON ENTREPRISE\), puis terminez l'assistant avec le bouton <text:span text:style-name="Strong_20_Emphasis">Connect</text:span>.</text:p>
      <text:p text:style-name="Text_20_body">Et ça marche !</text:p>
      <text:p text:style-name="Text_20_body"><draw:frame draw:style-name="media" draw:name="2" text:anchor-type="as-char" draw:z-index="2" svg:width="0.396875cm" svg:height="0.396875cm"><draw:image xlink:href="Pictures/778d9fa187f6d8e4df9437fe4bb2e32e.png" xlink:type="simple" xlink:show="embed" xlink:actuate="onLoad"/></draw:frame> Le support technique peut vous assister à distance pour cette opération.</text:p>
      <text:h text:style-name="Heading_20_3" text:outline-level="3"><text:bookmark-start text:name="__RefHeading___si_vous_aviez_une_licence_entreprise_sur_votre_ancienne_machine_4"/><text:bookmark-start text:name="si_vous_aviez_une_licence_entreprise_sur_votre_ancienne_machine"/>Si vous aviez une licence Entreprise sur votre ancienne machine<text:bookmark-end text:name="__RefHeading___si_vous_aviez_une_licence_entreprise_sur_votre_ancienne_machine_4"/><text:bookmark-end text:name="si_vous_aviez_une_licence_entreprise_sur_votre_ancienne_machine"/></text:h>
      <text:p text:style-name="Text_20_body">Il faut transférer votre ancienne licence vers la nouvelle.</text:p>
      <text:p text:style-name="Text_20_body">Pour cela, suivez simplement les instructions de <text:a xlink:type="simple" xlink:href="https://wiki.gestan.fr/doku.php?id=wiki:v15:admin:translicence" text:style-name="Internet_20_link" text:visited-style-name="Visited_20_Internet_20_Link">cette page</text:a>.</text:p>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wiki:v15:tech:transfert_machine" text:style-name="Local_20_link" text:visited-style-name="Visited_20_Local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29</meta:creation-date>
    <dc:creator>Generated</dc:creator>
    <dc:date>2026-08-13T13::38:29</dc:date>
    <dc:language>en-US</dc:language>
    <meta:editing-cycles>1</meta:editing-cycles>
    <meta:editing-duration>PT0S</meta:editing-duration>
    <dc:title>wiki:v15:tech:transfert_machine</dc:title>
  </office:meta>
</office:document-meta>
</file>