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5aaf88c35c994bb95c616b57633147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testinternet"/><text:bookmark-start text:name="__RefHeading___tester_votre_connexion_internet_1"/><text:bookmark-start text:name="tester_votre_connexion_internet"/>Tester votre connexion Internet<text:bookmark-end text:name="__RefHeading___tester_votre_connexion_internet_1"/><text:bookmark-end text:name="tester_votre_connexion_internet"/></text:h>
      <text:p text:style-name="Text_20_body">Que ce soit pour Gestan Cloud, ou pour un accès à vos bases C/S depuis l'extérieur, la qualité de la connexion entre votre machine, et la machine distante sur laquelle est installé le serveur HFSQL, va influer sur les temps de réponse de l'application.</text:p>
      <text:p text:style-name="Text_20_body">Pour Gestan Cloud, une connexion câble classique sera parfaitement suffisante pour disposer de temps de réponse excellents. Les serveurs Gestan cloud sont reliés à l'Internet par une fibre à 100 mbps montant et descendant.</text:p>
      <text:p text:style-name="Text_20_body">En revanche, la qualité de la connexion Internet sera plus déterminante dans la cas de la connexion C/S depuis Internet.</text:p>
      <text:p text:style-name="Text_20_body">De nombreux tests de débit Internet existent (via <text:a xlink:type="simple" xlink:href="https://www.ecosia.org/search?q=test+débit+internet" text:style-name="Internet_20_link" text:visited-style-name="Visited_20_Internet_20_Link">Ecosia</text:a>, via <text:a xlink:type="simple" xlink:href="https://duckduckgo.com/?q=test+débit+internet&amp;t=h_&amp;ia=web" text:style-name="Internet_20_link" text:visited-style-name="Visited_20_Internet_20_Link">DuckCuckGo</text:a>, via <text:a xlink:type="simple" xlink:href="https://yandex.com/search/?oprnd=1616658044&amp;text=test%20débit%20internet&amp;lr=10502" text:style-name="Internet_20_link" text:visited-style-name="Visited_20_Internet_20_Link">Yandex</text:a>, il y a plein <text:a xlink:type="simple" xlink:href="https://kinsta.com/fr/blog/moteurs-recherche-alternatifs/" text:style-name="Internet_20_link" text:visited-style-name="Visited_20_Internet_20_Link">de moteurs de recherche alternatifs</text:a>) , vous pouvez par exemple tester le débit de votre ligne via <text:a xlink:type="simple" xlink:href="https://www.nperf.com/fr/" text:style-name="Internet_20_link" text:visited-style-name="Visited_20_Internet_20_Link">nPerf</text:a> ou <text:a xlink:type="simple" xlink:href="https://www.degrouptest.com" text:style-name="Internet_20_link" text:visited-style-name="Visited_20_Internet_20_Link">DegroupTest</text:a>.</text:p>
      <text:p text:style-name="Text_20_body"><draw:frame draw:style-name="media" draw:name="0" text:anchor-type="as-char" draw:z-index="0" svg:width="21.166666666667cm" style:rel-width="100%" svg:height="12.038541666667cm" style:rel-height="scale"><draw:image xlink:href="Pictures/a65aaf88c35c994bb95c616b57633147.png" xlink:type="simple" xlink:show="embed" xlink:actuate="onLoad"/></draw:frame>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https://wiki.gestan.fr/doku.php?id=wiki:v15:tech:synchrogoogle" text:style-name="Internet_20_link" text:visited-style-name="Visited_20_Internet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#wiki:v15:tech:testinternet" text:style-name="Local_20_link" text:visited-style-name="Visited_20_Local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02</meta:creation-date>
    <dc:creator>Generated</dc:creator>
    <dc:date>2026-08-13T13::39:02</dc:date>
    <dc:language>en-US</dc:language>
    <meta:editing-cycles>1</meta:editing-cycles>
    <meta:editing-duration>PT0S</meta:editing-duration>
    <dc:title>wiki:v15:tech:testinternet</dc:title>
  </office:meta>
</office:document-meta>
</file>