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4a70ab5d84ac766750f24324d6dd92.jpg"/>
  <manifest:file-entry manifest:media-type="image/png" manifest:full-path="Pictures/778d9fa187f6d8e4df9437fe4bb2e32e.png"/>
  <manifest:file-entry manifest:media-type="image/svg+xml" manifest:full-path="Pictures/f3dde869db95d0797ae2d1be4f9020a4.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temps_reponse"/><text:bookmark-start text:name="__RefHeading___temps_de_reponse_1"/><text:bookmark-start text:name="temps_de_reponse"/>Temps de réponse<text:bookmark-end text:name="__RefHeading___temps_de_reponse_1"/><text:bookmark-end text:name="temps_de_reponse"/></text:h>
      <text:p text:style-name="Text_20_body"><draw:frame draw:style-name="mediacenter" draw:name="0" text:anchor-type="paragraph" draw:z-index="0" svg:width="16.298333333333cm" svg:height="5.9795833333333cm"><draw:image xlink:href="Pictures/d14a70ab5d84ac766750f24324d6dd92.jpg" xlink:type="simple" xlink:show="embed" xlink:actuate="onLoad"/></draw:frame></text:p>
      <text:h text:style-name="Heading_20_2" text:outline-level="2"><text:bookmark-start text:name="__RefHeading___les_criteres_a_prendre_en_compte_2"/><text:bookmark-start text:name="les_criteres_a_prendre_en_compte"/>Les critères à prendre en compte<text:bookmark-end text:name="__RefHeading___les_criteres_a_prendre_en_compte_2"/><text:bookmark-end text:name="les_criteres_a_prendre_en_compte"/></text:h>
      <text:p text:style-name="Text_20_body">Les critères pouvant influer sur les performances en temps de réponse sont répertoriés ci-dessous :</text:p>
      <text:list text:style-name="Numbering_20_1" text:continue-numbering="false">
        <text:list-item>
          <text:p text:style-name="Numbering_20_1_Content_First"> vélocité des processeurs des machines hébergeant les instances de programme (ici, Gestan ou le serveur HFSQL)</text:p>
        </text:list-item>
        <text:list-item>
          <text:p text:style-name="Numbering_20_1_Content"> quantité de mémoire vive disponible</text:p>
        </text:list-item>
        <text:list-item>
          <text:p text:style-name="Numbering_20_1_Content"> vélocité des disques de stockage</text:p>
        </text:list-item>
        <text:list-item>
          <text:p text:style-name="Numbering_20_1_Content"> espace libre restant disponible sur le disque</text:p>
        </text:list-item>
        <text:list-item>
          <text:p text:style-name="Numbering_20_1_Content"> tâches effectuées par l'OS en parallèle (Windows Update, notamment)</text:p>
        </text:list-item>
        <text:list-item>
          <text:p text:style-name="Numbering_20_1_Content"> autres tâches effectuées en parallèle (dont anti-virus, anti-malware, ou autre anti-xx) et conflits éventuels</text:p>
        </text:list-item>
        <text:list-item>
          <text:p text:style-name="Numbering_20_1_Content"> autre services effectués par la machine (dont services éventuellement plantés)</text:p>
        </text:list-item>
        <text:list-item>
          <text:p text:style-name="Numbering_20_1_Content"> qualité du réseau local et des switches</text:p>
        </text:list-item>
        <text:list-item>
          <text:p text:style-name="Numbering_20_1_Content"> mise à jour des systèmes et homogénéité du parc machine</text:p>
        </text:list-item>
        <text:list-item>
          <text:p text:style-name="Numbering_20_1_Content"> réglage du serveur HFSQL (en client/serveur)</text:p>
        </text:list-item>
        <text:list-item>
          <text:p text:style-name="Numbering_20_1_Content"> volumétrie des bases de données</text:p>
        </text:list-item>
        <text:list-item>
          <text:p text:style-name="Numbering_20_1_Content_Last"> nombre d'utilisateurs effectuant des opérations simultanément</text:p>
        </text:list-item>
      </text:list>
      <text:h text:style-name="Heading_20_3" text:outline-level="3"><text:bookmark-start text:name="__RefHeading___les_criteres_physiques_3"/><text:bookmark-start text:name="les_criteres_physiques"/>Les critères physiques<text:bookmark-end text:name="__RefHeading___les_criteres_physiques_3"/><text:bookmark-end text:name="les_criteres_physiques"/></text:h>
      <text:p text:style-name="Text_20_body">(Vitesse de processeur, RAM, HDD)</text:p>
      <text:p text:style-name="Text_20_body">Ces critères sont mesurables facilement, donc améliorables facilement. Une machine “standard” de 2022 - W10 ou W11 avec 4 ou 8Go de Ram et un disque SSD - n'aura aucune difficulté à faire fonctionner Gestan en monoposte.</text:p>
      <text:p text:style-name="Text_20_body"><text:span text:style-name="Strong_20_Emphasis">Bien que cela soit possible, nous ne recommandons pas d'installer les données de Gestan sur un <text:a xlink:type="simple" xlink:href="https://wiki.gestan.fr/doku.php?id=wiki:v15:tech:nas" text:style-name="Internet_20_link" text:visited-style-name="Visited_20_Internet_20_Link">NAS</text:a></text:span>. Les NAS sont faits pour faire du streaming, ou du stockage de photos ou d'archives, et ils sont d'ordinaires bien plus lents qu'un serveur de données (certains NAS sont très performants sur ce point mais ils coûtent alors aussi cher qu'un serveur de données). Il est préférable d'utiliser un serveur de données fait pour cela, sous Linux ou sous Windows. </text:p>
      <text:h text:style-name="Heading_20_3" text:outline-level="3"><text:bookmark-start text:name="__RefHeading___le_reseau_4"/><text:bookmark-start text:name="le_reseau"/>Le réseau<text:bookmark-end text:name="__RefHeading___le_reseau_4"/><text:bookmark-end text:name="le_reseau"/></text:h>
      <text:p text:style-name="Text_20_body">Si vos données sont installées sur un disque accessible via votre réseau interne, les temps de réponse dépendent de la qualité et de la charge de votre réseau.</text:p>
      <text:p text:style-name="Text_20_body">Dans la mesure du possible, <text:span text:style-name="Strong_20_Emphasis">évitez les réseaux Wifi</text:span>, les réseaux câbles sont à la fois plus fiables et plus rapides.</text:p>
      <text:p text:style-name="Text_20_body">Pour ce qui concerne la <text:span text:style-name="Strong_20_Emphasis">charge du réseau</text:span> : il suffit de s'assurer que Gestan n'est pas en concurrence avec un autre processus qui viendrait charger le réseau à l'excès (backup, streaming, etc.), c'est facile.</text:p>
      <text:p text:style-name="Text_20_body">Pour la <text:span text:style-name="Strong_20_Emphasis">qualité du réseau</text:span>, c'est plus délicat à vérifier. Il faut en effet contrôler les câblages, les switches et les hubs, ainsi que les cartes réseau. Si vous avez des doutes à ce sujet, nous recommandons de faire effectuer ce travail par un prestataire informatique équipé des outils et logiciels nécessaires. </text:p>
      <text:p text:style-name="Text_20_body">IDEA Le logiciel gratuit <text:a xlink:type="simple" xlink:href="https://www.tamos.com/products/throughput-test/" text:style-name="Internet_20_link" text:visited-style-name="Visited_20_Internet_20_Link">Throughtput</text:a> de Tamos peut vous aider à mesurer la qualité de votre réseau, de même que <text:a xlink:type="simple" xlink:href="https://totusoft.com/lanspeed" text:style-name="Internet_20_link" text:visited-style-name="Visited_20_Internet_20_Link">LanSpeedTest</text:a> de Totusoft.</text:p>
      <text:h text:style-name="Heading_20_3" text:outline-level="3"><text:bookmark-start text:name="__RefHeading___la_volumetrie_5"/><text:bookmark-start text:name="la_volumetrie"/>La volumétrie<text:bookmark-end text:name="__RefHeading___la_volumetrie_5"/><text:bookmark-end text:name="la_volumetrie"/></text:h>
      <text:p text:style-name="Text_20_body">Gestan peut fonctionner sur des volumétries très importantes : le plus important client Gestan à ce jour émet environ 10.000 factures par mois depuis 2015, la limite théorique étant de 2 millions de milliards d'enregistrements pour un enregistrement de 4.096 octets. Cela laisse le temps de voir venir. </text:p>
      <text:p text:style-name="Text_20_body">Cependant, un fichier d'un million d'enregistrements ne se manie pas comme un fichier de dix enregistrements : il convient, dans le cas de fichiers importants, d'utiliser les options d'optimisation disponibles pour les écrans : table des contacts, table des produits, table des mouvements de stock, etc. L'écran <text:a xlink:type="simple" xlink:href="https://wiki.gestan.fr/doku.php?id=wiki:v15:admin:benchlect" text:style-name="Internet_20_link" text:visited-style-name="Visited_20_Internet_20_Link">Benchmark lectures</text:a> permet à tout administrateur Gestan de faire ces optimisations pour tous les utilisateurs (ils pourront modifier ce réglage individuellement si nécessaire).</text:p>
      <text:p text:style-name="Text_20_body">Le nombre d'utilisateurs connectés simultanément interfère avec la volumétrie : si 200 utilisateurs lisent en même temps un fichier d'un million d'enregistrement, la sollicitation du processeur portant la base sera importante.</text:p>
      <text:p text:style-name="Text_20_body">A partir d'une dizaine d'utilisateurs connectés, nous recommandons le mode d'utilisation en <text:a xlink:type="simple" xlink:href="https://wiki.gestan.fr/doku.php?id=wiki:v15:tech:mode_cs" text:style-name="Internet_20_link" text:visited-style-name="Visited_20_Internet_20_Link">mode Client/Serveur</text:a>.</text:p>
      <text:h text:style-name="Heading_20_2" text:outline-level="2"><text:bookmark-start text:name="__RefHeading___methodologie_d_analyse_des_temps_de_reponse_6"/><text:bookmark-start text:name="methodologie_d_analyse_des_temps_de_reponse"/>Méthodologie d'analyse des temps de réponse<text:bookmark-end text:name="__RefHeading___methodologie_d_analyse_des_temps_de_reponse_6"/><text:bookmark-end text:name="methodologie_d_analyse_des_temps_de_reponse"/></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L'analyse et l'optimisation des temps de réponse est un travail qui nécessite de la réflexion, du temps, et de l'expérimentation. Il n'y a pas de solution magique qui permette de résoudre un problème de cet ordre sans réfléchir ni expérimenter.</text:p></table:table-cell></table:table-row></table:table></draw:text-box></draw:frame></text:p>
      <text:p text:style-name="Text_20_body">En cas de temps de réponse insatisfaisants, la méthodologie la plus efficace consiste d'abord à <text:span text:style-name="Strong_20_Emphasis">poser un bon diagnostic</text:span>, puis, si ce diagnostic ne permet pas de traiter le problème, à <text:span text:style-name="Strong_20_Emphasis">partir d'une situation saine</text:span>, pour <text:span text:style-name="Strong_20_Emphasis">aller graduellement vers une situation dégradée</text:span>, afin d'identifier l'élément responsable de la dégradation.</text:p>
      <text:p text:style-name="Text_20_body">Donc :</text:p>
      <text:list text:style-name="List_20_1" text:continue-numbering="false">
        <text:list-item>
          <text:p text:style-name="List_20_1_Content_First"> <text:span text:style-name="underline">Commencez par <text:span text:style-name="Strong_20_Emphasis">identifier le problème précisément</text:span></text:span> : quel écran, quelle volumétrie, quelle opération.</text:p>
        </text:list-item>
        <text:list-item>
          <text:p text:style-name="List_20_1_Content"> <text:span text:style-name="underline">Si le diagnostic ne permet pas de résoudre le problème, <text:span text:style-name="Strong_20_Emphasis">testez Gestan dans la configuration la plus simple</text:span></text:span> : la configuration la plus simple de Gestan, c'est une base vide en mode classique.</text:p>
        </text:list-item>
        <text:list-item>
          <text:p text:style-name="List_20_1_Content_Last"> <text:span text:style-name="underline">Puis <text:span text:style-name="Strong_20_Emphasis">compliquez les choses, avec un seul élément à chaque fois</text:span></text:span>, et <text:span text:style-name="Strong_20_Emphasis">vérifiez l'impact de chaque élément ajouté</text:span>.</text:p>
        </text:list-item>
      </text:list>
      <text:p text:style-name="Text_20_body">Cette méthodologie permet d'identifier l'élément responsable du problème, et d'y apporter correction.</text:p>
      <text:p text:style-name="Text_20_body">Prenons un exemple : vous avez 200 utilisateurs avec une installation en client/serveur.</text:p>
      <text:list text:style-name="List_20_1" text:continue-numbering="false">
        <text:list-item>
          <text:p text:style-name="List_20_1_Content_First"> commencer par identifier le problème avec précision : quels écrans/programmes/opérations posent problème ? Souvent, un simple réglage des options de l'écran permet d'améliorer facilement les performances. Par exemple, si vous faites de très nombreuses factures, et que vous les affichez par an, il suffit de les afficher par mois (via les options de l'écran) pour améliorer les performances de l'écran par 12.</text:p>
        </text:list-item>
        <text:list-item>
          <text:p text:style-name="List_20_1_Content"> si le problème n'est pas résolu, nous allons partir de la situation la plus simple, qui doit être parfaite. Installez le programme Gestan sur la machine qui sert de serveur physique de données, et accédez avec un seul utilisateur aux données en connexion Classique (non Client/Serveur). Cette configuration est celle qui donne par nature les meilleurs temps de réponse. Vérifiez que pour les programmes/usages que vous avez identifié comme posant problème, les temps de réponse doivent être excellents. Si tel n'était pas le cas, il est possible que le problème vienne d'une volumétrie inhabituelle, ou d'un problème de programme : il serait alors recommandé de faire appel au support technique, qui pourra trouver des optimisations de programme.</text:p>
        </text:list-item>
        <text:list-item>
          <text:p text:style-name="List_20_1_Content"> ensuite, complexifions : accédez maintenant aux données en connexion Classique via le réseau → cela permet de vérifier l'impact du réseau sur les temps de réponse. Testez les postes informatiques qui sont sur des switchs/hubs différents (il peut arriver qu'un switch pénalise certains postes, tandis que les autres fonctionnent correctement).</text:p>
        </text:list-item>
        <text:list-item>
          <text:p text:style-name="List_20_1_Content"> complexifions toujours : accédez maintenant aux données en mode Client/Serveur (si vous étiez en Client/Serveur) → cela permet de vérifier l'impact du serveur HFSQL. Vérifiez le réglage du serveur HFSQL, notamment la mémoire cache.</text:p>
        </text:list-item>
        <text:list-item>
          <text:p text:style-name="List_20_1_Content_Last"> enfin, testez la montée en charge avec vos 200 utilisateurs connectés.</text:p>
        </text:list-item>
      </text:list>
      <text:h text:style-name="Heading_20_2" text:outline-level="2"><text:bookmark-start text:name="__RefHeading___trucs_et_astuces_7"/><text:bookmark-start text:name="trucs_et_astuces"/>Trucs et astuces<text:bookmark-end text:name="__RefHeading___trucs_et_astuces_7"/><text:bookmark-end text:name="trucs_et_astuces"/></text:h>
      <text:p text:style-name="Text_20_body"><draw:frame draw:style-name="media" draw:name="1" text:anchor-type="as-char" draw:z-index="1" svg:width="0.396875cm" svg:height="0.396875cm"><draw:image xlink:href="Pictures/778d9fa187f6d8e4df9437fe4bb2e32e.png" xlink:type="simple" xlink:show="embed" xlink:actuate="onLoad"/></draw:frame> L'écran de <text:a xlink:type="simple" xlink:href="https://wiki.gestan.fr/doku.php?id=wiki:v15:admin:benchlect" text:style-name="Internet_20_link" text:visited-style-name="Visited_20_Internet_20_Link">benchmark</text:a> permet de mesurer les temps de réponse, et d'optimiser les options pour tous les utilisateurs à la fois.</text:p>
      <text:p text:style-name="Text_20_body"><draw:frame draw:style-name="media" draw:name="2" text:anchor-type="as-char" draw:z-index="2" svg:width="0.396875cm" svg:height="0.396875cm"><draw:image xlink:href="Pictures/778d9fa187f6d8e4df9437fe4bb2e32e.png" xlink:type="simple" xlink:show="embed" xlink:actuate="onLoad"/></draw:frame> Pour faire le ménage dans votre PC, nous recommandons l'utilitaire <text:a xlink:type="simple" xlink:href="https://www.piriform.com/ccleaner" text:style-name="Internet_20_link" text:visited-style-name="Visited_20_Internet_20_Link">CCleaner</text:a>, un programme d'optimisation et de nettoyage, disponible en version gratuite. Via cet utilitaire, nettoyez le cache de Windows, cela peut améliorer la vitesse (merci Pascallo <draw:frame draw:style-name="media" draw:name="3" text:anchor-type="as-char" draw:z-index="3" svg:width="" svg:rel-width="100%" svg:height="0cm"><draw:image xlink:href="Pictures/f3dde869db95d0797ae2d1be4f9020a4.svg" xlink:type="simple" xlink:show="embed" xlink:actuate="onLoad"/></draw:frame>)</text:p>
      <text:p text:style-name="Text_20_body"><draw:frame draw:style-name="media" draw:name="4" text:anchor-type="as-char" draw:z-index="4" svg:width="0.396875cm" svg:height="0.396875cm"><draw:image xlink:href="Pictures/778d9fa187f6d8e4df9437fe4bb2e32e.png" xlink:type="simple" xlink:show="embed" xlink:actuate="onLoad"/></draw:frame> Pour contrôler la vitesse en lecture/écriture de vos disques : <text:a xlink:type="simple" xlink:href="http://crystalmark.info/software/CrystalDiskMark/index-e.html" text:style-name="Internet_20_link" text:visited-style-name="Visited_20_Internet_20_Link">CrystalDiskMark</text:a></text:p>
      <text:p text:style-name="Text_20_body"><draw:frame draw:style-name="media" draw:name="5" text:anchor-type="as-char" draw:z-index="5" svg:width="0.396875cm" svg:height="0.396875cm"><draw:image xlink:href="Pictures/778d9fa187f6d8e4df9437fe4bb2e32e.png" xlink:type="simple" xlink:show="embed" xlink:actuate="onLoad"/></draw:frame> l'état du verrouillage optimiste des fichiers (HKEY_LOCAL_MACHINE\SYSTEM\CurrentControlSet\Services\LanmanServer\Parameters ou HKEY_LOCAL_MACHINE\SYSTEM\CurrentControlSet\Services\LanmanWorkstation\Parameters selon les versions) peut influer, selon les versions de Windows (voir un spécialiste).</text:p>
      <text:p text:style-name="Text_20_body"><draw:frame draw:style-name="media" draw:name="6" text:anchor-type="as-char" draw:z-index="6" svg:width="0.396875cm" svg:height="0.396875cm"><draw:image xlink:href="Pictures/778d9fa187f6d8e4df9437fe4bb2e32e.png" xlink:type="simple" xlink:show="embed" xlink:actuate="onLoad"/></draw:frame> la désactivation de SMB peut aussi donner des résultats intéressants (voir un spécialiste).</text:p>
      <text:p text:style-name="Text_20_body"><draw:frame draw:style-name="media" draw:name="7" text:anchor-type="as-char" draw:z-index="7" svg:width="0.396875cm" svg:height="0.396875cm"><draw:image xlink:href="Pictures/778d9fa187f6d8e4df9437fe4bb2e32e.png" xlink:type="simple" xlink:show="embed" xlink:actuate="onLoad"/></draw:frame> Le forum PCSoft peut fournir quelques indications : voir par ex : <text:a xlink:type="simple" xlink:href="https://forum.pcsoft.fr/fr-FR/pcsoft.fr.windev/258454-passage-hfclassic-client-serveur/read.awp" text:style-name="Internet_20_link" text:visited-style-name="Visited_20_Internet_20_Link">https://forum.pcsoft.fr/fr-FR/pcsoft.fr.windev/258454-passage-hfclassic-client-serveur/read.awp</text:a></text:p>
      <text:p text:style-name="Text_20_body"><draw:frame draw:style-name="media" draw:name="8" text:anchor-type="as-char" draw:z-index="8" svg:width="0.396875cm" svg:height="0.396875cm"><draw:image xlink:href="Pictures/778d9fa187f6d8e4df9437fe4bb2e32e.png" xlink:type="simple" xlink:show="embed" xlink:actuate="onLoad"/></draw:frame> Excluez le répertoire de votre database ou les fichiers .fic, .ndx, .mmo de l'antivirus du serveur.</text:p>
      <text:p text:style-name="Horizontal_20_Line"/>
      <text:p text:style-name="Text_20_body"><draw:frame draw:style-name="medialeft" draw:name="9" text:anchor-type="paragraph" draw:z-index="9"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wiki:v15:tech:temps_reponse" text:style-name="Local_20_link" text:visited-style-name="Visited_20_Local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32</meta:creation-date>
    <dc:creator>Generated</dc:creator>
    <dc:date>2026-08-13T13::38:32</dc:date>
    <dc:language>en-US</dc:language>
    <meta:editing-cycles>1</meta:editing-cycles>
    <meta:editing-duration>PT0S</meta:editing-duration>
    <dc:title>wiki:v15:tech:temps_reponse</dc:title>
  </office:meta>
</office:document-meta>
</file>