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f85a47e1d89407ea2304f62be12348a.png"/>
  <manifest:file-entry manifest:media-type="image/jpeg" manifest:full-path="Pictures/5ad9705e7bc3eeb73887df4ae099a25f.jpg"/>
  <manifest:file-entry manifest:media-type="image/jpeg" manifest:full-path="Pictures/e01f7ac75ba38f1de4feca8f7dac7454.jpg"/>
  <manifest:file-entry manifest:media-type="image/jpeg" manifest:full-path="Pictures/d6578999ebb16ba2061c864538336488.jpg"/>
  <manifest:file-entry manifest:media-type="image/jpeg" manifest:full-path="Pictures/09d1fb535c0612ae7f0bd4479c931248.jpg"/>
  <manifest:file-entry manifest:media-type="image/jpeg" manifest:full-path="Pictures/958bcfed8ed9e4bfae1d31554c6a09d5.jpg"/>
  <manifest:file-entry manifest:media-type="image/jpeg" manifest:full-path="Pictures/aa510091684428eed3cd70c271ff0f44.jpg"/>
  <manifest:file-entry manifest:media-type="image/jpeg" manifest:full-path="Pictures/79cf8a0548885e13b617713469bb239f.jpg"/>
  <manifest:file-entry manifest:media-type="image/jpeg" manifest:full-path="Pictures/e6a769834fb00fb33c077f9f850f54ec.jpg"/>
  <manifest:file-entry manifest:media-type="image/jpeg" manifest:full-path="Pictures/0596061a3c958d5adb69f878042a7e77.jpg"/>
  <manifest:file-entry manifest:media-type="image/png" manifest:full-path="Pictures/4b224b3e12c9373dc12426a8161cb3d1.png"/>
  <manifest:file-entry manifest:media-type="image/png" manifest:full-path="Pictures/78ce50c94ae3fbd3c5e6ff9baed06e67.png"/>
  <manifest:file-entry manifest:media-type="image/png" manifest:full-path="Pictures/78c5d4f7f82f3965e2b3712892214ea0.png"/>
  <manifest:file-entry manifest:media-type="image/png" manifest:full-path="Pictures/f07c6b1d6369164cf5545f3d8ff60a4f.png"/>
  <manifest:file-entry manifest:media-type="image/png" manifest:full-path="Pictures/6a4d456a391c8441f9c94a8d9c635deb.png"/>
  <manifest:file-entry manifest:media-type="image/png" manifest:full-path="Pictures/54c13c375653f111ca5c98f915c99068.png"/>
  <manifest:file-entry manifest:media-type="image/png" manifest:full-path="Pictures/e1d2e6ce09457ad528f9082ea59b30ca.png"/>
  <manifest:file-entry manifest:media-type="image/png" manifest:full-path="Pictures/778d9fa187f6d8e4df9437fe4bb2e32e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15:tech:synchrogoogle"/><text:bookmark-start text:name="__RefHeading___synchronisation_avec_google_1"/><text:bookmark-start text:name="synchronisation_avec_google"/>Synchronisation avec Google<text:bookmark-end text:name="__RefHeading___synchronisation_avec_google_1"/><text:bookmark-end text:name="synchronisation_avec_google"/></text:h>
      <text:p text:style-name="Text_20_body"><draw:frame draw:style-name="mediaright" draw:name="0" text:anchor-type="paragraph" draw:z-index="0" svg:width="5.8208333333333cm" style:rel-width="100%" svg:height="5.8472916666667cm" style:rel-height="scale"><draw:image xlink:href="Pictures/ff85a47e1d89407ea2304f62be12348a.png" xlink:type="simple" xlink:show="embed" xlink:actuate="onLoad"/></draw:frame></text:p>
      <text:p text:style-name="Text_20_body">Gestan et Google sont capable d'échanger des données : vous pouvez synchroniser votre liste de contacts Gestan avec celle de Google, et synchroniser vos rendez-vous Gestan avec ceux de Google. Dans les deux sens.</text:p>
      <text:p text:style-name="Text_20_body">Cette synchronisation est utilisée par de nombreuses entreprises qui ont des commerciaux de terrain, avec lesquels ils peuvent ainsi communiquer facilement.</text:p>
      <text:p text:style-name="Text_20_body">Cependant, il faut désormais paramétrer le compte Google afin d'informer le protocole de communication Oauth 2.0 qu'il va avoir à échanger des données avec Gestan.</text:p>
      <text:h text:style-name="Heading_20_2" text:outline-level="2"><text:bookmark-start text:name="__RefHeading___l_authentification_oauth_2.0_2"/><text:bookmark-start text:name="l_authentification_oauth_2.0"/>L'authentification Oauth 2.0<text:bookmark-end text:name="__RefHeading___l_authentification_oauth_2.0_2"/><text:bookmark-end text:name="l_authentification_oauth_2.0"/></text:h>
      <text:p text:style-name="Text_20_body">Cette identification repose sur trois éléments :</text:p>
      <text:list text:style-name="List_20_1" text:continue-numbering="false">
        <text:list-item>
          <text:p text:style-name="List_20_1_Content_First"> une adresse mail, de la forme nomutilisateur@gmail.com</text:p>
        </text:list-item>
        <text:list-item>
          <text:p text:style-name="List_20_1_Content"> un ID client, de la forme 568705434218-sed6r7rgd7alcnbehs67f1k5s6ixqz84q.apps.googleusercontent.com</text:p>
        </text:list-item>
        <text:list-item>
          <text:p text:style-name="List_20_1_Content_Last"> une clé secrète de la forme kshKqXQPxUWmGLDiyBcmrCR2</text:p>
        </text:list-item>
      </text:list>
      <text:p text:style-name="Text_20_body">Pour créer un ID et une clé secrète il faut :</text:p>
      <text:list text:style-name="Numbering_20_1" text:continue-numbering="false">
        <text:list-item>
          <text:p text:style-name="Numbering_20_1_Content_First"> Avoir un compte Google (par forcément celui auquel on se connecte, ce sera le compte associé à cette application)</text:p>
        </text:list-item>
        <text:list-item>
          <text:p text:style-name="Numbering_20_1_Content_Last"> Créer un projet dans la console Google (<text:a xlink:type="simple" xlink:href="https://code.google.com/apis/console" text:style-name="Internet_20_link" text:visited-style-name="Visited_20_Internet_20_Link">https://code.google.com/apis/console</text:a>). Vous pouvez à votre aise modifier l'identifiant qui est généré par défaut via “Modifier”,, comme sur l'écran ci-dessous.</text:p>
        </text:list-item>
      </text:list>
      <text:p text:style-name="Text_20_body"><draw:frame draw:style-name="media" draw:name="1" text:anchor-type="as-char" draw:z-index="1" svg:width="26.378958333333cm" style:rel-width="100%" svg:height="6.8791666666667cm" style:rel-height="scale"><draw:image xlink:href="Pictures/5ad9705e7bc3eeb73887df4ae099a25f.jpg" xlink:type="simple" xlink:show="embed" xlink:actuate="onLoad"/></draw:frame></text:p>
      <text:list text:style-name="Numbering_20_1" text:continue-numbering="false">
        <text:list-item>
          <text:p text:style-name="LastListParagraph_Numbering_20_1_Content_First"> Allez dans le tableau de nord et cliquer sur le bouton “Activer et gérer des API”</text:p>
        </text:list-item>
      </text:list>
      <text:p text:style-name="Text_20_body"><draw:frame draw:style-name="media" draw:name="2" text:anchor-type="as-char" draw:z-index="2" svg:width="16.98625cm" svg:height="13.467291666667cm"><draw:image xlink:href="Pictures/e01f7ac75ba38f1de4feca8f7dac7454.jpg" xlink:type="simple" xlink:show="embed" xlink:actuate="onLoad"/></draw:frame></text:p>
      <text:list text:style-name="Numbering_20_1" text:continue-numbering="false">
        <text:list-item>
          <text:p text:style-name="LastListParagraph_Numbering_20_1_Content_First"> La liste des interfaces API va alors être affichée comme ci-dessous. Activez les API “Calendar API” et “Contact API” (qui ne sont pas activées par défaut)</text:p>
        </text:list-item>
      </text:list>
      <text:p text:style-name="Text_20_body"><draw:frame draw:style-name="media" draw:name="3" text:anchor-type="as-char" draw:z-index="3" svg:width="36.274375cm" style:rel-width="100%" svg:height="17.012708333333cm" style:rel-height="scale"><draw:image xlink:href="Pictures/d6578999ebb16ba2061c864538336488.jpg" xlink:type="simple" xlink:show="embed" xlink:actuate="onLoad"/></draw:frame></text:p>
      <text:list text:style-name="Numbering_20_1" text:continue-numbering="false">
        <text:list-item>
          <text:p text:style-name="LastListParagraph_Numbering_20_1_Content_First"> Ensuite, cliquez sur “Identifiants” qui se trouve sur la gauche et rendez-vous dans l'<text:span text:style-name="Emphasis">écran d’autorisation OAuth</text:span>. </text:p>
        </text:list-item>
      </text:list>
      <text:p text:style-name="Text_20_body">Sur cette page, sélectionnez l'adresse mail qui correspond à votre compte. Indiquez aussi un nom de produit, vous pouvez mettre “GESTAN”, par exemple. Puis cliquez sur Enregister.
<draw:frame draw:style-name="media" draw:name="4" text:anchor-type="as-char" draw:z-index="4" svg:width="25.188333333333cm" style:rel-width="100%" svg:height="16.615833333333cm" style:rel-height="scale"><draw:image xlink:href="Pictures/09d1fb535c0612ae7f0bd4479c931248.jpg" xlink:type="simple" xlink:show="embed" xlink:actuate="onLoad"/></draw:frame></text:p>
      <text:list text:style-name="Numbering_20_1" text:continue-numbering="false">
        <text:list-item>
          <text:p text:style-name="LastListParagraph_Numbering_20_1_Content_First"> Rendez-vous à présent dans l'écran d’<text:span text:style-name="Emphasis">identifiants</text:span> et cliquez sur le bouton <text:span text:style-name="Emphasis">Nouveaux identifiants</text:span> comme ci-dessous.</text:p>
        </text:list-item>
      </text:list>
      <text:list text:style-name="List_20_1" text:continue-numbering="false">
        <text:list-item>
          <text:p text:style-name="List_20_1_Content_First"> Puis sélectionnez <text:span text:style-name="Emphasis">ID client OAuth</text:span>.</text:p>
        </text:list-item>
        <text:list-item>
          <text:p text:style-name="List_20_1_Content"> Dans la fenêtre suivante, il faut sélectionnez un type d'application “Autre”.</text:p>
        </text:list-item>
        <text:list-item>
          <text:p text:style-name="List_20_1_Content"> Une précision supplémentaire vous ait demandé, mettez par exemple “<text:span text:style-name="Emphasis">Application installée</text:span>”.</text:p>
        </text:list-item>
        <text:list-item>
          <text:p text:style-name="List_20_1_Content_Last"> A ce stade, Google va vous afficher une fenêtre de création de clé, choisissez “<text:span text:style-name="Emphasis">clé de navigateur</text:span>” !!</text:p>
        </text:list-item>
      </text:list>
      <text:p text:style-name="Text_20_body"><draw:frame draw:style-name="media" draw:name="5" text:anchor-type="as-char" draw:z-index="5" svg:width="11.033125cm" svg:height="6.3235416666667cm"><draw:image xlink:href="Pictures/958bcfed8ed9e4bfae1d31554c6a09d5.jpg" xlink:type="simple" xlink:show="embed" xlink:actuate="onLoad"/></draw:frame> <draw:frame draw:style-name="media" draw:name="6" text:anchor-type="as-char" draw:z-index="6" svg:width="12.991041666667cm" svg:height="8.89cm"><draw:image xlink:href="Pictures/aa510091684428eed3cd70c271ff0f44.jpg" xlink:type="simple" xlink:show="embed" xlink:actuate="onLoad"/></draw:frame><draw:frame draw:style-name="media" draw:name="7" text:anchor-type="as-char" draw:z-index="7" svg:width="13.678958333333cm" svg:height="9.7895833333333cm"><draw:image xlink:href="Pictures/79cf8a0548885e13b617713469bb239f.jpg" xlink:type="simple" xlink:show="embed" xlink:actuate="onLoad"/></draw:frame><draw:frame draw:style-name="media" draw:name="8" text:anchor-type="as-char" draw:z-index="8" svg:width="24.844375cm" style:rel-width="100%" svg:height="8.8635416666667cm" style:rel-height="scale"><draw:image xlink:href="Pictures/e6a769834fb00fb33c077f9f850f54ec.jpg" xlink:type="simple" xlink:show="embed" xlink:actuate="onLoad"/></draw:frame></text:p>
      <text:list text:style-name="Numbering_20_1" text:continue-numbering="false">
        <text:list-item>
          <text:p text:style-name="LastListParagraph_Numbering_20_1_Content_First"> Google vous affiche alors la page des identifiants sur laquelle il vous suffit de cliquez sur le nom de l'ID client OAuth afin d'obtenir l'identifiant et la clé secrète.</text:p>
        </text:list-item>
      </text:list>
      <text:p text:style-name="Text_20_body">Au final, vous devriez avoir quelque chose comme cela.</text:p>
      <text:p text:style-name="Text_20_body"><draw:frame draw:style-name="media" draw:name="9" text:anchor-type="as-char" draw:z-index="9" svg:width="25.505833333333cm" style:rel-width="100%" svg:height="12.197291666667cm" style:rel-height="scale"><draw:image xlink:href="Pictures/0596061a3c958d5adb69f878042a7e77.jpg" xlink:type="simple" xlink:show="embed" xlink:actuate="onLoad"/></draw:frame></text:p>
      <text:h text:style-name="Heading_20_2" text:outline-level="2"><text:bookmark-start text:name="__RefHeading___autoriser_la_synchronisation_des_contacts_entre_google_et_gestan_3"/><text:bookmark-start text:name="autoriser_la_synchronisation_des_contacts_entre_google_et_gestan"/>Autoriser la synchronisation des contacts entre Google et Gestan<text:bookmark-end text:name="__RefHeading___autoriser_la_synchronisation_des_contacts_entre_google_et_gestan_3"/><text:bookmark-end text:name="autoriser_la_synchronisation_des_contacts_entre_google_et_gestan"/></text:h>
      <text:p text:style-name="Text_20_body">Tout d'abord il faut se connecter à la console google : <text:a xlink:type="simple" xlink:href="https://console.cloud.google.com/" text:style-name="Internet_20_link" text:visited-style-name="Visited_20_Internet_20_Link">https://console.cloud.google.com/</text:a></text:p>
      <text:p text:style-name="Text_20_body">Puis, dans le projet “Gestan” pour ma part</text:p>
      <text:p text:style-name="Text_20_body">Dans le menu “API et services”</text:p>
      <text:p text:style-name="Text_20_body">“Bibliothèque”</text:p>
      <text:p text:style-name="Text_20_body">Rechercher “Google People API” et activer</text:p>
      <text:p text:style-name="Text_20_body">Et hop, miracle, ça fonctionne ! Il est possible de synchroniser les contacts de Gestan vers Google et d'interdire la synchro de Google vers Gestan, afin que les contacts de google ne “polluent” pas Gestan.</text:p>
      <text:p text:style-name="Text_20_body">(Merci @Adrien89)</text:p>
      <text:h text:style-name="Heading_20_2" text:outline-level="2"><text:bookmark-start text:name="__RefHeading___erreur_application_non_securisee_4"/><text:bookmark-start text:name="erreur_application_non_securisee"/>Erreur application non sécurisée<text:bookmark-end text:name="__RefHeading___erreur_application_non_securisee_4"/><text:bookmark-end text:name="erreur_application_non_securisee"/></text:h>
      <text:p text:style-name="Text_20_body">Si vous rencontrez cette erreur en essayant de faire la synchronisation :</text:p>
      <text:p text:style-name="Text_20_body"><draw:frame draw:style-name="mediacenter" draw:name="10" text:anchor-type="paragraph" draw:z-index="10" svg:width="21.166666666667cm" style:rel-width="100%" svg:height="15.875cm" style:rel-height="scale"><draw:image xlink:href="Pictures/4b224b3e12c9373dc12426a8161cb3d1.png" xlink:type="simple" xlink:show="embed" xlink:actuate="onLoad"/></draw:frame></text:p>
      <text:p text:style-name="Text_20_body">Ouvrez <text:span text:style-name="Strong_20_Emphasis">internet explorer</text:span>, allez sur gmail et connectez-vous à votre compte google. Pour les utilisateurs cloud, faite F1 sur n'importe quelle fenêtre de gestan, cela vous ouvrira internet explorer.</text:p>
      <text:p text:style-name="Text_20_body">Retournez sur les paramètres de la synchronisation agenda (Outils &gt; Options utilisateur &gt; Préférences &gt; Agenda) et cliquez sur le petit bouton jaune et noir de test.</text:p>
      <text:p text:style-name="Text_20_body">Une page va s'ouvrir, suivez les indications de google :</text:p>
      <text:p text:style-name="Text_20_body"><draw:frame draw:style-name="mediacenter" draw:name="11" text:anchor-type="paragraph" draw:z-index="11" svg:width="21.166666666667cm" style:rel-width="100%" svg:height="17.912291666667cm" style:rel-height="scale"><draw:image xlink:href="Pictures/78ce50c94ae3fbd3c5e6ff9baed06e67.png" xlink:type="simple" xlink:show="embed" xlink:actuate="onLoad"/></draw:frame></text:p>
      <text:p text:style-name="Text_20_body"><draw:frame draw:style-name="mediacenter" draw:name="12" text:anchor-type="paragraph" draw:z-index="12" svg:width="21.166666666667cm" style:rel-width="100%" svg:height="17.912291666667cm" style:rel-height="scale"><draw:image xlink:href="Pictures/78c5d4f7f82f3965e2b3712892214ea0.png" xlink:type="simple" xlink:show="embed" xlink:actuate="onLoad"/></draw:frame></text:p>
      <text:p text:style-name="Text_20_body"><draw:frame draw:style-name="mediacenter" draw:name="13" text:anchor-type="paragraph" draw:z-index="13" svg:width="11.297708333333cm" svg:height="10.689166666667cm"><draw:image xlink:href="Pictures/f07c6b1d6369164cf5545f3d8ff60a4f.png" xlink:type="simple" xlink:show="embed" xlink:actuate="onLoad"/></draw:frame></text:p>
      <text:p text:style-name="Text_20_body"><draw:frame draw:style-name="mediacenter" draw:name="14" text:anchor-type="paragraph" draw:z-index="14" svg:width="11.218333333333cm" svg:height="15.769166666667cm"><draw:image xlink:href="Pictures/6a4d456a391c8441f9c94a8d9c635deb.png" xlink:type="simple" xlink:show="embed" xlink:actuate="onLoad"/></draw:frame></text:p>
      <text:p text:style-name="Text_20_body">La synchronisation Google Agenda sera alors de nouveau fonctionnelle.</text:p>
      <text:h text:style-name="Heading_20_3" text:outline-level="3"><text:bookmark-start text:name="__RefHeading___erreur_script_5"/><text:bookmark-start text:name="erreur_script"/>Erreur script<text:bookmark-end text:name="__RefHeading___erreur_script_5"/><text:bookmark-end text:name="erreur_script"/></text:h>
      <text:p text:style-name="Text_20_body">Si vous avez un message d'erreur de script qui s'affiche :</text:p>
      <text:p text:style-name="Text_20_body"><draw:frame draw:style-name="mediacenter" draw:name="15" text:anchor-type="paragraph" draw:z-index="15" svg:width="11.853333333333cm" svg:height="7.5141666666667cm"><draw:image xlink:href="Pictures/54c13c375653f111ca5c98f915c99068.png" xlink:type="simple" xlink:show="embed" xlink:actuate="onLoad"/></draw:frame></text:p>
      <text:p text:style-name="Text_20_body">Récupérez l'url, copiez là dans internet explorer et suivez les instructions qui s'affichent.</text:p>
      <text:h text:style-name="Heading_20_3" text:outline-level="3"><text:bookmark-start text:name="__RefHeading___erreur_bouton_autoriser_6"/><text:bookmark-start text:name="erreur_bouton_autoriser"/>Erreur bouton autoriser<text:bookmark-end text:name="__RefHeading___erreur_bouton_autoriser_6"/><text:bookmark-end text:name="erreur_bouton_autoriser"/></text:h>
      <text:p text:style-name="Text_20_body">Si vous avez une page de ce type qui s'affiche et que le bouton autoriser n'est pas cliquable :</text:p>
      <text:p text:style-name="Text_20_body"><draw:frame draw:style-name="mediacenter" draw:name="16" text:anchor-type="paragraph" draw:z-index="16" svg:width="21.060833333333cm" style:rel-width="100%" svg:height="15.742708333333cm" style:rel-height="scale"><draw:image xlink:href="Pictures/e1d2e6ce09457ad528f9082ea59b30ca.png" xlink:type="simple" xlink:show="embed" xlink:actuate="onLoad"/></draw:frame></text:p>
      <text:p text:style-name="Text_20_body">Faite un clic droit sur la page, puis propriété. Récupérez l'url, collez là dans internet explorer et suivez les instructions.</text:p>
      <text:p text:style-name="Text_20_body"><draw:frame draw:style-name="media" draw:name="17" text:anchor-type="as-char" draw:z-index="17" svg:width="0.396875cm" svg:height="0.396875cm"><draw:image xlink:href="Pictures/778d9fa187f6d8e4df9437fe4bb2e32e.png" xlink:type="simple" xlink:show="embed" xlink:actuate="onLoad"/></draw:frame> Voir aussi : <text:a xlink:type="simple" xlink:href="https://blogs.pcsoft.fr/fr/procedure-recuperer-identifiants-clientid-clientsecret-necessaires-double-authentification-imap-gmail/281474976710949/read.awp#content" text:style-name="Internet_20_link" text:visited-style-name="Visited_20_Internet_20_Link">https://blogs.pcsoft.fr/fr/procedure-recuperer-identifiants-clientid-clientsecret-necessaires-double-authentification-imap-gmail/281474976710949/read.awp#content</text:a></text:p>
      <text:h text:style-name="Heading_20_3" text:outline-level="3"><text:bookmark-start text:name="__RefHeading___bigquery_api_7"/><text:bookmark-start text:name="bigquery_api"/>BigQuery API<text:bookmark-end text:name="__RefHeading___bigquery_api_7"/><text:bookmark-end text:name="bigquery_api"/></text:h>
      <text:p text:style-name="Text_20_body">Si vous constatez que la synchronisation GESTAN &gt; Google ne se fait plus, vérifiez dans votre liste d'API si “<text:span text:style-name="Emphasis">BigQuery API</text:span>” classée dans “<text:span text:style-name="Emphasis">API Google Cloud</text:span>” n'est pas activée. dans ce cas désactivez-là et tout devrait rouler de nouveau.</text:p>
      <text:p text:style-name="Text_20_body">Nous avons constaté que dans certains cas, apparemment, l'activation de cette API était effectuée <text:span text:style-name="Emphasis">“à l'insu de votre plein gré”</text:span> par Google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épendre d'une application tierce sur laquelle on a aucun pouvoir (Google) est dangereux.</text:p><text:p text:style-name="Text_20_body">D'une part, la confidentialité des données qui transitent par les services de Google n'est pas assurée : même si vos clients ne sont probablement pas tous des terroristes, êtes-vous bien sûr de vouloir en partager la liste avec des tiers que vous ne connaissez pas ?</text:p><text:p text:style-name="Text_20_body">D'autre part, il peut arriver que les évolutions des outils Google rendent l'outil inopérant pendant une durée impossible à prévoir (c'est ce qui s'est passé en 2014, quand Google a imposé sans prévenir le protocole <text:a xlink:type="simple" xlink:href="http://fr.wikipedia.org/wiki/OAuth" text:style-name="Internet_20_link" text:visited-style-name="Visited_20_Internet_20_Link">authentification Oauth 2.0</text:a> pour l'utilisation de ses services : la synchronisation entre Google et Gestan ne pouvait plus fonctionner, et toutes les entreprises qui l'utilisaient ont été bloquées le temps que les éditeurs produisent les patches nécessaires. Il en a été de même pour l'API météo, supprimée, ou l'API de traduction ou l'API Map, devenues payantes.).</text:p></table:table-cell></table:table-row></table:table></draw:text-box></draw:frame></text:p>
      <text:p text:style-name="Horizontal_20_Line"/>
      <text:p text:style-name="Text_20_body"><draw:frame draw:style-name="medialeft" draw:name="18" text:anchor-type="paragraph" draw:z-index="18" svg:width="0.84666666666667cm" svg:height="0.84666666666667cm"><draw:image xlink:href="Pictures/393e5b6f6a9d466b17d722e4c9a80942.gif" xlink:type="simple" xlink:show="embed" xlink:actuate="onLoad"/></draw:frame><text:span text:style-name="Strong_20_Emphasis">Autres articles “Technique”</text:span></text:p>
      <text:p text:style-name="Text_20_body"><text:a xlink:type="simple" xlink:href="https://wiki.gestan.fr/doku.php?id=wiki:v15:tech:antivirus" text:style-name="Internet_20_link" text:visited-style-name="Visited_20_Internet_20_Link">Antivirus</text:a><text:line-break/><text:a xlink:type="simple" xlink:href="https://wiki.gestan.fr/doku.php?id=wiki:v15:tech:arrondis" text:style-name="Internet_20_link" text:visited-style-name="Visited_20_Internet_20_Link">Arrondis</text:a><text:line-break/><text:a xlink:type="simple" xlink:href="https://wiki.gestan.fr/doku.php?id=wiki:v15:tech:installation" text:style-name="Internet_20_link" text:visited-style-name="Visited_20_Internet_20_Link">Configurer Gestan</text:a><text:line-break/><text:a xlink:type="simple" xlink:href="https://wiki.gestan.fr/doku.php?id=wiki:v15:tech:credittemps" text:style-name="Internet_20_link" text:visited-style-name="Visited_20_Internet_20_Link">Crédit-temps</text:a><text:line-break/><text:a xlink:type="simple" xlink:href="https://wiki.gestan.fr/doku.php?id=wiki:v15:tech:devspe" text:style-name="Internet_20_link" text:visited-style-name="Visited_20_Internet_20_Link">Développements spécifiques</text:a><text:line-break/><text:a xlink:type="simple" xlink:href="https://wiki.gestan.fr/doku.php?id=wiki:v15:tech:serveur_smtp" text:style-name="Internet_20_link" text:visited-style-name="Visited_20_Internet_20_Link">Envoyer des mails avec Gestan</text:a><text:line-break/><text:a xlink:type="simple" xlink:href="https://wiki.gestan.fr/doku.php?id=wiki:v15:tech:etatsetrequetes" text:style-name="Internet_20_link" text:visited-style-name="Visited_20_Internet_20_Link">Etats et Requêtes</text:a><text:line-break/><text:a xlink:type="simple" xlink:href="https://wiki.gestan.fr/doku.php?id=wiki:v15:tech:externalisation_courrier" text:style-name="Internet_20_link" text:visited-style-name="Visited_20_Internet_20_Link">Externalisation du courrier</text:a><text:line-break/><text:a xlink:type="simple" xlink:href="https://wiki.gestan.fr/doku.php?id=wiki:v15:tech:libcef" text:style-name="Internet_20_link" text:visited-style-name="Visited_20_Internet_20_Link">Fichier libcef.dll introuvable</text:a><text:line-break/><text:a xlink:type="simple" xlink:href="https://wiki.gestan.fr/doku.php?id=wiki:v15:tech:faa" text:style-name="Internet_20_link" text:visited-style-name="Visited_20_Internet_20_Link">Fonctionnalités Automatiques des Applications (FAA)</text:a><text:line-break/><text:a xlink:type="simple" xlink:href="https://wiki.gestan.fr/doku.php?id=wiki:v15:tech:a1" text:style-name="Internet_20_link" text:visited-style-name="Visited_20_Internet_20_Link">Gestan A1.00.00</text:a><text:line-break/><text:a xlink:type="simple" xlink:href="https://wiki.gestan.fr/doku.php?id=wiki:v15:tech:mode_cs" text:style-name="Internet_20_link" text:visited-style-name="Visited_20_Internet_20_Link">Gestan CS - en mode Client/Serveur</text:a><text:line-break/><text:a xlink:type="simple" xlink:href="https://wiki.gestan.fr/doku.php?id=wiki:v15:tech:mac" text:style-name="Internet_20_link" text:visited-style-name="Visited_20_Internet_20_Link">Gestan sous MAC</text:a><text:line-break/><text:a xlink:type="simple" xlink:href="https://wiki.gestan.fr/doku.php?id=wiki:v15:tech:gestionn_contact_outlook" text:style-name="Internet_20_link" text:visited-style-name="Visited_20_Internet_20_Link">Gestionnaire de contacts pro (outlook)</text:a><text:line-break/><text:a xlink:type="simple" xlink:href="https://wiki.gestan.fr/doku.php?id=wiki:v15:tech:gestan_ini" text:style-name="Internet_20_link" text:visited-style-name="Visited_20_Internet_20_Link">Les fichiers de paramétrage de Gestan</text:a><text:line-break/><text:a xlink:type="simple" xlink:href="https://wiki.gestan.fr/doku.php?id=wiki:v15:tech:certif" text:style-name="Internet_20_link" text:visited-style-name="Visited_20_Internet_20_Link">Mettre en place un certificat SSL</text:a><text:line-break/><text:a xlink:type="simple" xlink:href="https://wiki.gestan.fr/doku.php?id=wiki:v15:tech:miseenprod" text:style-name="Internet_20_link" text:visited-style-name="Visited_20_Internet_20_Link">Mise en production</text:a><text:line-break/><text:a xlink:type="simple" xlink:href="https://wiki.gestan.fr/doku.php?id=wiki:v15:tech:odbc" text:style-name="Internet_20_link" text:visited-style-name="Visited_20_Internet_20_Link">ODBC sur HFSQL</text:a><text:line-break/><text:a xlink:type="simple" xlink:href="https://wiki.gestan.fr/doku.php?id=wiki:v15:tech:paiement_en_ligne" text:style-name="Internet_20_link" text:visited-style-name="Visited_20_Internet_20_Link">Paiement en ligne</text:a><text:line-break/><text:a xlink:type="simple" xlink:href="https://wiki.gestan.fr/doku.php?id=wiki:v15:tech:paramrecherche" text:style-name="Internet_20_link" text:visited-style-name="Visited_20_Internet_20_Link">Paramétrer la recherche</text:a><text:line-break/><text:a xlink:type="simple" xlink:href="https://wiki.gestan.fr/doku.php?id=wiki:v15:tech:repertoires" text:style-name="Internet_20_link" text:visited-style-name="Visited_20_Internet_20_Link">Répertoires et fichiers</text:a><text:line-break/><text:a xlink:type="simple" xlink:href="https://wiki.gestan.fr/doku.php?id=wiki:v15:tech:backup" text:style-name="Internet_20_link" text:visited-style-name="Visited_20_Internet_20_Link">Sauvegarde des données Gestan</text:a><text:line-break/><text:a xlink:type="simple" xlink:href="https://wiki.gestan.fr/doku.php?id=wiki:v15:tech:serveur_smtp_gmail" text:style-name="Internet_20_link" text:visited-style-name="Visited_20_Internet_20_Link">Serveur SMTP Gmail</text:a><text:line-break/><text:a xlink:type="simple" xlink:href="#wiki:v15:tech:synchrogoogle" text:style-name="Local_20_link" text:visited-style-name="Visited_20_Local_20_Link">Synchronisation avec Google</text:a><text:line-break/><text:a xlink:type="simple" xlink:href="https://wiki.gestan.fr/doku.php?id=wiki:v15:tech:temps_reponse" text:style-name="Internet_20_link" text:visited-style-name="Visited_20_Internet_20_Link">Temps de réponse</text:a><text:line-break/><text:a xlink:type="simple" xlink:href="https://wiki.gestan.fr/doku.php?id=wiki:v15:tech:testcomm" text:style-name="Internet_20_link" text:visited-style-name="Visited_20_Internet_20_Link">Tester la communication</text:a><text:line-break/><text:a xlink:type="simple" xlink:href="https://wiki.gestan.fr/doku.php?id=wiki:v15:tech:testinternet" text:style-name="Internet_20_link" text:visited-style-name="Visited_20_Internet_20_Link">Tester votre connexion Internet</text:a><text:line-break/><text:a xlink:type="simple" xlink:href="https://wiki.gestan.fr/doku.php?id=wiki:v15:tech:traduction" text:style-name="Internet_20_link" text:visited-style-name="Visited_20_Internet_20_Link">Traduction de Gestan</text:a><text:line-break/><text:a xlink:type="simple" xlink:href="https://wiki.gestan.fr/doku.php?id=wiki:v15:tech:transfert_machine" text:style-name="Internet_20_link" text:visited-style-name="Visited_20_Internet_20_Link">Transférer Gestan d'une machine à une autre</text:a><text:line-break/><text:a xlink:type="simple" xlink:href="https://wiki.gestan.fr/doku.php?id=wiki:v15:tech:sip-tapi" text:style-name="Internet_20_link" text:visited-style-name="Visited_20_Internet_20_Link">Téléphonie SIP-TAPI</text:a><text:line-break/><text:a xlink:type="simple" xlink:href="https://wiki.gestan.fr/doku.php?id=wiki:v15:tech:nas" text:style-name="Internet_20_link" text:visited-style-name="Visited_20_Internet_20_Link">Utilisation d'un NAS</text:a><text:line-break/><text:a xlink:type="simple" xlink:href="https://wiki.gestan.fr/doku.php?id=wiki:v15:tech:linux" text:style-name="Internet_20_link" text:visited-style-name="Visited_20_Internet_20_Link">Utiliser Linux</text:a><text:line-break/><text:a xlink:type="simple" xlink:href="https://wiki.gestan.fr/doku.php?id=wiki:v15:tech:windows10" text:style-name="Internet_20_link" text:visited-style-name="Visited_20_Internet_20_Link">Windows 10 - Windows 11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38:55</meta:creation-date>
    <dc:creator>Generated</dc:creator>
    <dc:date>2026-08-13T13::38:55</dc:date>
    <dc:language>en-US</dc:language>
    <meta:editing-cycles>1</meta:editing-cycles>
    <meta:editing-duration>PT0S</meta:editing-duration>
    <dc:title>wiki:v15:tech:synchrogoogle</dc:title>
  </office:meta>
</office:document-meta>
</file>