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f847b70b8d8c9c434c005f95ec99790.jpg"/>
  <manifest:file-entry manifest:media-type="image/jpeg" manifest:full-path="Pictures/ac6fd6fcf4bc3967fccf387a903c460a.jpg"/>
  <manifest:file-entry manifest:media-type="image/png" manifest:full-path="Pictures/b713f3021794637f5bb3d3688920ae32.png"/>
  <manifest:file-entry manifest:media-type="image/png" manifest:full-path="Pictures/60e1eb69982ff35d30a5988c926f1673.png"/>
  <manifest:file-entry manifest:media-type="image/png" manifest:full-path="Pictures/a431584ed5f2d350d6c062fb9b49a33e.png"/>
  <manifest:file-entry manifest:media-type="image/png" manifest:full-path="Pictures/114dec265e8ce8326b1fdf333e3eac12.png"/>
  <manifest:file-entry manifest:media-type="image/jpeg" manifest:full-path="Pictures/6de20c3d8288694aa05ed0def6ff0ca2.jpg"/>
  <manifest:file-entry manifest:media-type="image/jpeg" manifest:full-path="Pictures/2127241e36062e603082fa195f0006fd.jpg"/>
  <manifest:file-entry manifest:media-type="image/jpeg" manifest:full-path="Pictures/cc1d802024dbe8d4dbaa35b83f066202.jpg"/>
  <manifest:file-entry manifest:media-type="image/jpeg" manifest:full-path="Pictures/1413bf1edb6bebdd5647984950cb53b7.jpg"/>
  <manifest:file-entry manifest:media-type="image/svg+xml" manifest:full-path="Pictures/f8f249ddb777506fa20e8d17f95401f5.svg"/>
  <manifest:file-entry manifest:media-type="image/svg+xml" manifest:full-path="Pictures/794108c978352d432c9dda31c9b2af54.svg"/>
  <manifest:file-entry manifest:media-type="image/jpeg" manifest:full-path="Pictures/3324f8ef8b3d8b0c592f0cee1ea8fb8b.jpg"/>
  <manifest:file-entry manifest:media-type="image/jpeg" manifest:full-path="Pictures/da56dd64e8b9ca94f0167d5eaedf89ad.jp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tech:sip-tapi"/><text:bookmark-start text:name="__RefHeading___telephonie_sip-tapi_1"/><text:bookmark-start text:name="telephonie_sip-tapi"/>Téléphonie SIP-TAPI<text:bookmark-end text:name="__RefHeading___telephonie_sip-tapi_1"/><text:bookmark-end text:name="telephonie_sip-tapi"/></text:h>
      <text:p text:style-name="Text_20_body">Si vous avez un système de téléphonie utilisant la VoIP, Gestan peut composer pour vous les numéros que vous souhaitez appeler, et détecter qui appelle, en remontant la fiche de l'appelant enregistré dans la base.</text:p>
      <text:p text:style-name="Text_20_body">Il faut pour cela installer TAPI, et paramétrer Gestan en conséquence.</text:p>
      <text:h text:style-name="Heading_20_2" text:outline-level="2"><text:bookmark-start text:name="__RefHeading___pre-requis_2"/><text:bookmark-start text:name="pre-requis"/>Pré-requis<text:bookmark-end text:name="__RefHeading___pre-requis_2"/><text:bookmark-end text:name="pre-requis"/></text:h>
      <text:p text:style-name="Text_20_body">Il vous faut pour cela :</text:p>
      <text:list text:style-name="List_20_1" text:continue-numbering="false">
        <text:list-item>
          <text:p text:style-name="List_20_1_Content_First"> un téléphone SIP. Ils permettant de communiquer via le réseau internet, en utilisant le protocole VoIP. Ils peuvent être de “vrais” téléphone, ou des téléphones logiciel (softphone).</text:p>
        </text:list-item>
        <text:list-item>
          <text:p text:style-name="List_20_1_Content_Last"> installer TAPI. C'est une API qui permet la convergence de la téléphonie classique et de la téléphonie IP (<text:a xlink:type="simple" xlink:href="https://technet.microsoft.com/fr-fr/library/ms811413.aspx" text:style-name="Internet_20_link" text:visited-style-name="Visited_20_Internet_20_Link">Plus d'info sur TAPI</text:a>). Il en existe plusieurs, comme par exemple SIPTAPI, Activa TSP, et xtelsio TAPI for Asterisk (les deux derniers sont conçus pour <text:a xlink:type="simple" xlink:href="https://fr.wikipedia.org/wiki/Asterisk_(logiciel)" text:style-name="Internet_20_link" text:visited-style-name="Visited_20_Internet_20_Link">Asterisk</text:a>).</text:p>
        </text:list-item>
      </text:list>
      <text:h text:style-name="Heading_20_3" text:outline-level="3"><text:bookmark-start text:name="__RefHeading___installer_tapi_3"/><text:bookmark-start text:name="installer_tapi"/>Installer TAPI<text:bookmark-end text:name="__RefHeading___installer_tapi_3"/><text:bookmark-end text:name="installer_tapi"/></text:h>
      <text:list text:style-name="List_20_1" text:continue-numbering="false">
        <text:list-item>
          <text:p text:style-name="LastListParagraph_List_20_1_Content_First"> Télécharger TAPI à l’adresse suivante : <text:a xlink:type="simple" xlink:href="http://sourceforge.net/projects/siptapi/files/siptapi/" text:style-name="Internet_20_link" text:visited-style-name="Visited_20_Internet_20_Link">http://sourceforge.net/projects/siptapi/files/siptapi/</text:a> (Prendre la version la plus récente -</text:p>
        </text:list-item>
      </text:list>
      <text:p text:style-name="Text_20_body">v 0.2.17 à l’écriture de ces lignes)</text:p>
      <text:list text:style-name="List_20_1" text:continue-numbering="false">
        <text:list-item>
          <text:p text:style-name="List_20_1_Content_First"> Décompresser le fichier ZIP téléchargé dans un répertoire temporaire</text:p>
        </text:list-item>
        <text:list-item>
          <text:p text:style-name="List_20_1_Content_Last"> Suivre la procédure d’installation du fichier install.txt (il s'agit de mettre le bon fichier siptapi.tsp dans le bon répertoire, en général C:\Windows\System32)</text:p>
        </text:list-item>
      </text:list>
      <text:p text:style-name="Text_20_body">Ouvrir l'interface de configuration des périphériques dans Windows.</text:p>
      <text:p text:style-name="Text_20_body"><draw:frame draw:style-name="media" draw:name="0" text:anchor-type="as-char" draw:z-index="0" svg:width="10.95375cm" svg:height="12.197291666667cm"><draw:image xlink:href="Pictures/4f847b70b8d8c9c434c005f95ec99790.jpg" xlink:type="simple" xlink:show="embed" xlink:actuate="onLoad"/></draw:frame></text:p>
      <text:list text:style-name="Numbering_20_1" text:continue-numbering="false">
        <text:list-item>
          <text:p text:style-name="Numbering_20_1_Content_First"> Sélectionnez le périphérique TAPI</text:p>
        </text:list-item>
        <text:list-item>
          <text:p text:style-name="Numbering_20_1_Content_Last"> Cliquez sur <text:span text:style-name="Strong_20_Emphasis">Configurer</text:span></text:p>
        </text:list-item>
      </text:list>
      <text:p text:style-name="Text_20_body"><draw:frame draw:style-name="media" draw:name="1" text:anchor-type="as-char" draw:z-index="1" svg:width="12.620625cm" svg:height="16.060208333333cm"><draw:image xlink:href="Pictures/ac6fd6fcf4bc3967fccf387a903c460a.jpg" xlink:type="simple" xlink:show="embed" xlink:actuate="onLoad"/></draw:frame></text:p>
      <text:p text:style-name="Text_20_body">Sur l'écran de configuration, renseignez :</text:p>
      <text:list text:style-name="Numbering_20_1" text:continue-numbering="false">
        <text:list-item>
          <text:p text:style-name="Numbering_20_1_Content_First"> l'adresse de votre fournisseur SIP (ici : sip.ovh.fr)</text:p>
        </text:list-item>
        <text:list-item>
          <text:p text:style-name="Numbering_20_1_Content"> l'adresse IP de votre téléphone SIP</text:p>
        </text:list-item>
        <text:list-item>
          <text:p text:style-name="Numbering_20_1_Content"> le code fourni par votre fournisseur SIP</text:p>
        </text:list-item>
        <text:list-item>
          <text:p text:style-name="Numbering_20_1_Content_Last"> et le mot de passe correspondant.</text:p>
        </text:list-item>
      </text:list>
      <text:h text:style-name="Heading_20_3" text:outline-level="3"><text:bookmark-start text:name="__RefHeading___installer_activa_tsp_ou_xtelsio_4"/><text:bookmark-start text:name="installer_activa_tsp_ou_xtelsio"/>Installer Activa TSP ou XTELSIO<text:bookmark-end text:name="__RefHeading___installer_activa_tsp_ou_xtelsio_4"/><text:bookmark-end text:name="installer_activa_tsp_ou_xtelsio"/></text:h>
      <text:p text:style-name="Text_20_body">Pour une utilisation via un serveur Asterisk il est recommandé d'utiliser des drivers TAPI qui fonctionnent en se basant sur l'<text:span text:style-name="Strong_20_Emphasis"><text:a xlink:type="simple" xlink:href="https://marcelog.github.io/articles/php_asterisk_manager_interface_protocol_tutorial_introduction.html" text:style-name="Internet_20_link" text:visited-style-name="Visited_20_Internet_20_Link">Asterisk Manager Interface (AMI)</text:a></text:span>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text:a xlink:type="simple" xlink:href="http://activa.sourceforge.net/" text:style-name="Internet_20_link" text:visited-style-name="Visited_20_Internet_20_Link">Activa TSP</text:a>, qui est <text:span text:style-name="Strong_20_Emphasis">gratuit</text:span>,</text:p></text:list-item><text:list-item><text:p text:style-name="List_20_1_Content_Last"> <text:a xlink:type="simple" xlink:href="http://activa.sourceforge.net/" text:style-name="Internet_20_link" text:visited-style-name="Visited_20_Internet_20_Link">xtelsio TAPI for Asterisk</text:a>, qui lui est <text:span text:style-name="Strong_20_Emphasis">payant</text:span>, plus stable, et les mises à jour plus fréquentes.</text:p></text:list-item></text:list></table:table-cell></table:table-row></table:table></draw:text-box></draw:frame></text:p>
      <text:p text:style-name="Text_20_body">Lors de la configuration de ces drivers, il vous sera nécessaire de renseigner des identifiants de connexion à l'AMI.</text:p>
      <text:p text:style-name="Text_20_body">Pour créer un accès à l'AMI, rendez-vous sur le tableau de bord de FreePBX.</text:p>
      <text:p text:style-name="Text_20_body">Cliquez sur <text:span text:style-name="Strong_20_Emphasis">Settings</text:span> puis sur <text:span text:style-name="Strong_20_Emphasis">Asterisk Manager Users</text:span>.</text:p>
      <text:p text:style-name="Text_20_body"><draw:frame draw:style-name="media" draw:name="2" text:anchor-type="as-char" draw:z-index="2" svg:width="6.2177083333333cm" style:rel-width="100%" svg:height="3.7835416666667cm" style:rel-height="scale"><draw:image xlink:href="Pictures/b713f3021794637f5bb3d3688920ae32.png" xlink:type="simple" xlink:show="embed" xlink:actuate="onLoad"/></draw:frame></text:p>
      <text:p text:style-name="Text_20_body">Créez un nouvel accès en renseignant un nom <text:span text:style-name="Strong_20_Emphasis">(1)</text:span>, un mot de passe <text:span text:style-name="Strong_20_Emphasis">(2)</text:span>, et optionnellement une plage d'adresses IP interdites d'accès <text:span text:style-name="Strong_20_Emphasis">(3)</text:span> ainsi qu'une plage d'adresses IP autorisées à se connecter <text:span text:style-name="Strong_20_Emphasis">(4)</text:span>.</text:p>
      <text:p text:style-name="Text_20_body"><draw:frame draw:style-name="media" draw:name="3" text:anchor-type="as-char" draw:z-index="3" svg:width="14.657916666667cm" svg:height="6.8791666666667cm"><draw:image xlink:href="Pictures/60e1eb69982ff35d30a5988c926f1673.png" xlink:type="simple" xlink:show="embed" xlink:actuate="onLoad"/></draw:frame></text:p>
      <text:p text:style-name="Text_20_body">Dans l'onglet <text:span text:style-name="Strong_20_Emphasis">Permissions</text:span> il suffit simplement de cliquer sur <text:span text:style-name="Strong_20_Emphasis">Yes</text:span> pour cocher toutes les autorisations, qui seront nécessaires au driver.</text:p>
      <text:p text:style-name="Text_20_body"><draw:frame draw:style-name="media" draw:name="4" text:anchor-type="as-char" draw:z-index="4" svg:width="3.3602083333333cm" style:rel-width="100%" svg:height="0.9525cm" style:rel-height="scale"><draw:image xlink:href="Pictures/a431584ed5f2d350d6c062fb9b49a33e.png" xlink:type="simple" xlink:show="embed" xlink:actuate="onLoad"/></draw:frame></text:p>
      <text:p text:style-name="Text_20_body"><draw:frame draw:style-name="media" draw:name="5" text:anchor-type="as-char" draw:z-index="5" svg:width="11.668125cm" svg:height="1.349375cm"><draw:image xlink:href="Pictures/114dec265e8ce8326b1fdf333e3eac12.png" xlink:type="simple" xlink:show="embed" xlink:actuate="onLoad"/></draw:frame></text:p>
      <text:p text:style-name="Text_20_body">N'hésitez pas à vous rapprocher de notre <text:a xlink:type="simple" xlink:href="https://www.gestan.fr/support/" text:style-name="Internet_20_link" text:visited-style-name="Visited_20_Internet_20_Link">support technique</text:a> afin d'obtenir de l'aide pour la configuration des drivers, ou pour obtenir des informations sur l'installation d'un serveur Asterisk dans vos locaux.</text:p>
      <text:h text:style-name="Heading_20_2" text:outline-level="2"><text:bookmark-start text:name="__RefHeading___parametrage_dans_gestan_5"/><text:bookmark-start text:name="parametrage_dans_gestan"/>Paramétrage dans Gestan<text:bookmark-end text:name="__RefHeading___parametrage_dans_gestan_5"/><text:bookmark-end text:name="parametrage_dans_gestan"/></text:h>
      <text:p text:style-name="Text_20_body">Ouvrez l'écran de paramétrage général et cliquez sur le bouton <text:span text:style-name="Strong_20_Emphasis">Paramétrage TAPI</text:span></text:p>
      <text:p text:style-name="Text_20_body"><draw:frame draw:style-name="media" draw:name="6" text:anchor-type="as-char" draw:z-index="6" svg:width="20.822708333333cm" style:rel-width="100%" svg:height="15.954375cm" style:rel-height="scale"><draw:image xlink:href="Pictures/6de20c3d8288694aa05ed0def6ff0ca2.jpg" xlink:type="simple" xlink:show="embed" xlink:actuate="onLoad"/></draw:frame></text:p>
      <text:p text:style-name="Text_20_body">L'écran qui s'ouvre affiche la liste des périphériques TAPI disponibles, avec leur capacités. Sélectionnez l'interface de communication qui vous intéresse.</text:p>
      <text:p text:style-name="Text_20_body"><draw:frame draw:style-name="media" draw:name="7" text:anchor-type="as-char" draw:z-index="7" svg:width="12.144375cm" svg:height="7.9375cm"><draw:image xlink:href="Pictures/2127241e36062e603082fa195f0006fd.jpg" xlink:type="simple" xlink:show="embed" xlink:actuate="onLoad"/></draw:frame></text:p>
      <text:h text:style-name="Heading_20_2" text:outline-level="2"><text:bookmark-start text:name="__RefHeading___utilisation_dans_gestan_6"/><text:bookmark-start text:name="utilisation_dans_gestan"/>Utilisation dans Gestan<text:bookmark-end text:name="__RefHeading___utilisation_dans_gestan_6"/><text:bookmark-end text:name="utilisation_dans_gestan"/></text:h>
      <text:h text:style-name="Heading_20_3" text:outline-level="3"><text:bookmark-start text:name="__RefHeading___appel_automatique_7"/><text:bookmark-start text:name="appel_automatique"/>Appel automatique<text:bookmark-end text:name="__RefHeading___appel_automatique_7"/><text:bookmark-end text:name="appel_automatique"/></text:h>
      <text:p text:style-name="Text_20_body">Désormais, dans le côté droit de la liste des contacts s'affiche un bouton <text:span text:style-name="Strong_20_Emphasis">Appel</text:span></text:p>
      <text:p text:style-name="Text_20_body"><draw:frame draw:style-name="media" draw:name="8" text:anchor-type="as-char" draw:z-index="8" svg:width="9.7366666666667cm" style:rel-width="100%" svg:height="11.059583333333cm" style:rel-height="scale"><draw:image xlink:href="Pictures/cc1d802024dbe8d4dbaa35b83f066202.jpg" xlink:type="simple" xlink:show="embed" xlink:actuate="onLoad"/></draw:frame></text:p>
      <text:p text:style-name="Text_20_body">Lorsque vous cliquez dessus, cela affiche un écran d'appel</text:p>
      <text:p text:style-name="Text_20_body"><draw:frame draw:style-name="media" draw:name="9" text:anchor-type="as-char" draw:z-index="9" svg:width="10.31875cm" svg:height="5.9002083333333cm"><draw:image xlink:href="Pictures/1413bf1edb6bebdd5647984950cb53b7.jpg" xlink:type="simple" xlink:show="embed" xlink:actuate="onLoad"/></draw:frame></text:p>
      <text:p text:style-name="Text_20_body">Sélectionner l'un des téléphones disponibles pour le contact sélectionné, et cliquez sur <text:span text:style-name="Strong_20_Emphasis">Appeler</text:span>. Et voilà !</text:p>
      <text:p text:style-name="Text_20_body">Si vous aviez coché la case <text:span text:style-name="Strong_20_Emphasis">Action tél</text:span>, il vous sera proposé de saisir une fiche de compte-rendu téléphonique au raccroché.</text:p>
      <text:p text:style-name="Text_20_body">TIP Il est également possible de passer un appel via le clic droit dans la ToDoList.</text:p>
      <text:h text:style-name="Heading_20_3" text:outline-level="3"><text:bookmark-start text:name="__RefHeading___remontee_de_fiches_8"/><text:bookmark-start text:name="remontee_de_fiches"/>Remontée de fiches<text:bookmark-end text:name="__RefHeading___remontee_de_fiches_8"/><text:bookmark-end text:name="remontee_de_fiches"/></text:h>
      <text:p text:style-name="Text_20_body">WARNING Cette fonctionnalité est présentée sous réserve de compatibilité. Nous ne l'avons pas complètement testée. <draw:frame draw:style-name="media" draw:name="10" text:anchor-type="as-char" draw:z-index="10" svg:width="" svg:rel-width="100%" svg:height="0cm"><draw:image xlink:href="Pictures/f8f249ddb777506fa20e8d17f95401f5.svg" xlink:type="simple" xlink:show="embed" xlink:actuate="onLoad"/></draw:frame> <draw:frame draw:style-name="media" draw:name="11" text:anchor-type="as-char" draw:z-index="11" svg:width="" svg:rel-width="100%" svg:height="0cm"><draw:image xlink:href="Pictures/794108c978352d432c9dda31c9b2af54.svg" xlink:type="simple" xlink:show="embed" xlink:actuate="onLoad"/></draw:frame></text:p>
      <text:p text:style-name="Text_20_body">Via le menu Outils &gt; Options utilisateur &gt; Préférences, et l'onglet <text:span text:style-name="Strong_20_Emphasis">Autres options</text:span>, réglez la combo <text:span text:style-name="Strong_20_Emphasis">Lancement automatique TelDetect</text:span> pour un déclenchement au démarrage de Windows ou de Gestan. Vous pouvez aussi cocher la case <text:span text:style-name="Strong_20_Emphasis">Émettre un son si détection</text:span>.</text:p>
      <text:p text:style-name="Text_20_body"><draw:frame draw:style-name="media" draw:name="12" text:anchor-type="as-char" draw:z-index="12" svg:width="14.102291666667cm" svg:height="10.900833333333cm"><draw:image xlink:href="Pictures/3324f8ef8b3d8b0c592f0cee1ea8fb8b.jpg" xlink:type="simple" xlink:show="embed" xlink:actuate="onLoad"/></draw:frame></text:p>
      <text:p text:style-name="Text_20_body">Dès lors, quand vous recevrez un appel sur la ligne, une fiche vous avertira de l'identité de l'appelant si son téléphone est enregistré dans la base Gestan.</text:p>
      <text:p text:style-name="Text_20_body"><draw:frame draw:style-name="media" draw:name="13" text:anchor-type="as-char" draw:z-index="13" svg:width="8.651875cm" style:rel-width="100%" svg:height="5.2122916666667cm" style:rel-height="scale"><draw:image xlink:href="Pictures/da56dd64e8b9ca94f0167d5eaedf89ad.jpg" xlink:type="simple" xlink:show="embed" xlink:actuate="onLoad"/></draw:frame></text:p>
      <text:p text:style-name="Text_20_body">TIP Merci à MT_SBA, auteur du premier tuto sur ce point, daté du 11/10/2012, ça nous rajeunit pas !</text:p>
      <text:p text:style-name="Horizontal_20_Line"/>
      <text:p text:style-name="Text_20_body"><draw:frame draw:style-name="medialeft" draw:name="14" text:anchor-type="paragraph" draw:z-index="14" svg:width="0.84666666666667cm" svg:height="0.84666666666667cm"><draw:image xlink:href="Pictures/393e5b6f6a9d466b17d722e4c9a80942.gif" xlink:type="simple" xlink:show="embed" xlink:actuate="onLoad"/></draw:frame><text:span text:style-name="Strong_20_Emphasis">Autres articles “Tech”</text:span></text:p>
      <text:p text:style-name="Text_20_body"><text:a xlink:type="simple" xlink:href="https://wiki.gestan.fr/doku.php?id=wiki:v15:tech:antivirus" text:style-name="Internet_20_link" text:visited-style-name="Visited_20_Internet_20_Link">Antivirus</text:a><text:line-break/><text:a xlink:type="simple" xlink:href="https://wiki.gestan.fr/doku.php?id=wiki:v15:tech:arrondis" text:style-name="Internet_20_link" text:visited-style-name="Visited_20_Internet_20_Link">Arrondis</text:a><text:line-break/><text:a xlink:type="simple" xlink:href="https://wiki.gestan.fr/doku.php?id=wiki:v15:tech:installation" text:style-name="Internet_20_link" text:visited-style-name="Visited_20_Internet_20_Link">Configurer Gestan</text:a><text:line-break/><text:a xlink:type="simple" xlink:href="https://wiki.gestan.fr/doku.php?id=wiki:v15:tech:credittemps" text:style-name="Internet_20_link" text:visited-style-name="Visited_20_Internet_20_Link">Crédit-temps</text:a><text:line-break/><text:a xlink:type="simple" xlink:href="https://wiki.gestan.fr/doku.php?id=wiki:v15:tech:devspe" text:style-name="Internet_20_link" text:visited-style-name="Visited_20_Internet_20_Link">Développements spécifiques</text:a><text:line-break/><text:a xlink:type="simple" xlink:href="https://wiki.gestan.fr/doku.php?id=wiki:v15:tech:serveur_smtp" text:style-name="Internet_20_link" text:visited-style-name="Visited_20_Internet_20_Link">Envoyer des mails avec Gestan</text:a><text:line-break/><text:a xlink:type="simple" xlink:href="https://wiki.gestan.fr/doku.php?id=wiki:v15:tech:etatsetrequetes" text:style-name="Internet_20_link" text:visited-style-name="Visited_20_Internet_20_Link">Etats et Requêtes</text:a><text:line-break/><text:a xlink:type="simple" xlink:href="https://wiki.gestan.fr/doku.php?id=wiki:v15:tech:externalisation_courrier" text:style-name="Internet_20_link" text:visited-style-name="Visited_20_Internet_20_Link">Externalisation du courrier</text:a><text:line-break/><text:a xlink:type="simple" xlink:href="https://wiki.gestan.fr/doku.php?id=wiki:v15:tech:libcef" text:style-name="Internet_20_link" text:visited-style-name="Visited_20_Internet_20_Link">Fichier libcef.dll introuvable</text:a><text:line-break/><text:a xlink:type="simple" xlink:href="https://wiki.gestan.fr/doku.php?id=wiki:v15:tech:faa" text:style-name="Internet_20_link" text:visited-style-name="Visited_20_Internet_20_Link">Fonctionnalités Automatiques des Applications (FAA)</text:a><text:line-break/><text:a xlink:type="simple" xlink:href="https://wiki.gestan.fr/doku.php?id=wiki:v15:tech:a1" text:style-name="Internet_20_link" text:visited-style-name="Visited_20_Internet_20_Link">Gestan A1.00.00</text:a><text:line-break/><text:a xlink:type="simple" xlink:href="https://wiki.gestan.fr/doku.php?id=wiki:v15:tech:mode_cs" text:style-name="Internet_20_link" text:visited-style-name="Visited_20_Internet_20_Link">Gestan CS - en mode Client/Serveur</text:a><text:line-break/><text:a xlink:type="simple" xlink:href="https://wiki.gestan.fr/doku.php?id=wiki:v15:tech:mac" text:style-name="Internet_20_link" text:visited-style-name="Visited_20_Internet_20_Link">Gestan sous MAC</text:a><text:line-break/><text:a xlink:type="simple" xlink:href="https://wiki.gestan.fr/doku.php?id=wiki:v15:tech:gestionn_contact_outlook" text:style-name="Internet_20_link" text:visited-style-name="Visited_20_Internet_20_Link">Gestionnaire de contacts pro (outlook)</text:a><text:line-break/><text:a xlink:type="simple" xlink:href="https://wiki.gestan.fr/doku.php?id=wiki:v15:tech:gestan_ini" text:style-name="Internet_20_link" text:visited-style-name="Visited_20_Internet_20_Link">Les fichiers de paramétrage de Gestan</text:a><text:line-break/><text:a xlink:type="simple" xlink:href="https://wiki.gestan.fr/doku.php?id=wiki:v15:tech:certif" text:style-name="Internet_20_link" text:visited-style-name="Visited_20_Internet_20_Link">Mettre en place un certificat SSL</text:a><text:line-break/><text:a xlink:type="simple" xlink:href="https://wiki.gestan.fr/doku.php?id=wiki:v15:tech:miseenprod" text:style-name="Internet_20_link" text:visited-style-name="Visited_20_Internet_20_Link">Mise en production</text:a><text:line-break/><text:a xlink:type="simple" xlink:href="https://wiki.gestan.fr/doku.php?id=wiki:v15:tech:odbc" text:style-name="Internet_20_link" text:visited-style-name="Visited_20_Internet_20_Link">ODBC sur HFSQL</text:a><text:line-break/><text:a xlink:type="simple" xlink:href="https://wiki.gestan.fr/doku.php?id=wiki:v15:tech:paiement_en_ligne" text:style-name="Internet_20_link" text:visited-style-name="Visited_20_Internet_20_Link">Paiement en ligne</text:a><text:line-break/><text:a xlink:type="simple" xlink:href="https://wiki.gestan.fr/doku.php?id=wiki:v15:tech:paramrecherche" text:style-name="Internet_20_link" text:visited-style-name="Visited_20_Internet_20_Link">Paramétrer la recherche</text:a><text:line-break/><text:a xlink:type="simple" xlink:href="https://wiki.gestan.fr/doku.php?id=wiki:v15:tech:repertoires" text:style-name="Internet_20_link" text:visited-style-name="Visited_20_Internet_20_Link">Répertoires et fichiers</text:a><text:line-break/><text:a xlink:type="simple" xlink:href="https://wiki.gestan.fr/doku.php?id=wiki:v15:tech:backup" text:style-name="Internet_20_link" text:visited-style-name="Visited_20_Internet_20_Link">Sauvegarde des données Gestan</text:a><text:line-break/><text:a xlink:type="simple" xlink:href="https://wiki.gestan.fr/doku.php?id=wiki:v15:tech:serveur_smtp_gmail" text:style-name="Internet_20_link" text:visited-style-name="Visited_20_Internet_20_Link">Serveur SMTP Gmail</text:a><text:line-break/><text:a xlink:type="simple" xlink:href="https://wiki.gestan.fr/doku.php?id=wiki:v15:tech:synchrogoogle" text:style-name="Internet_20_link" text:visited-style-name="Visited_20_Internet_20_Link">Synchronisation avec Google</text:a><text:line-break/><text:a xlink:type="simple" xlink:href="https://wiki.gestan.fr/doku.php?id=wiki:v15:tech:temps_reponse" text:style-name="Internet_20_link" text:visited-style-name="Visited_20_Internet_20_Link">Temps de réponse</text:a><text:line-break/><text:a xlink:type="simple" xlink:href="https://wiki.gestan.fr/doku.php?id=wiki:v15:tech:testcomm" text:style-name="Internet_20_link" text:visited-style-name="Visited_20_Internet_20_Link">Tester la communication</text:a><text:line-break/><text:a xlink:type="simple" xlink:href="https://wiki.gestan.fr/doku.php?id=wiki:v15:tech:testinternet" text:style-name="Internet_20_link" text:visited-style-name="Visited_20_Internet_20_Link">Tester votre connexion Internet</text:a><text:line-break/><text:a xlink:type="simple" xlink:href="https://wiki.gestan.fr/doku.php?id=wiki:v15:tech:traduction" text:style-name="Internet_20_link" text:visited-style-name="Visited_20_Internet_20_Link">Traduction de Gestan</text:a><text:line-break/><text:a xlink:type="simple" xlink:href="https://wiki.gestan.fr/doku.php?id=wiki:v15:tech:transfert_machine" text:style-name="Internet_20_link" text:visited-style-name="Visited_20_Internet_20_Link">Transférer Gestan d'une machine à une autre</text:a><text:line-break/><text:a xlink:type="simple" xlink:href="#wiki:v15:tech:sip-tapi" text:style-name="Local_20_link" text:visited-style-name="Visited_20_Local_20_Link">Téléphonie SIP-TAPI</text:a><text:line-break/><text:a xlink:type="simple" xlink:href="https://wiki.gestan.fr/doku.php?id=wiki:v15:tech:nas" text:style-name="Internet_20_link" text:visited-style-name="Visited_20_Internet_20_Link">Utilisation d'un NAS</text:a><text:line-break/><text:a xlink:type="simple" xlink:href="https://wiki.gestan.fr/doku.php?id=wiki:v15:tech:linux" text:style-name="Internet_20_link" text:visited-style-name="Visited_20_Internet_20_Link">Utiliser Linux</text:a><text:line-break/><text:a xlink:type="simple" xlink:href="https://wiki.gestan.fr/doku.php?id=wiki:v15:tech:windows10" text:style-name="Internet_20_link" text:visited-style-name="Visited_20_Internet_20_Link">Windows 10 - Windows 11</text:a><text:line-break/></text:p>
      <text:p text:style-name="Text_20_body">~~DISCUS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9:03</meta:creation-date>
    <dc:creator>Generated</dc:creator>
    <dc:date>2026-08-13T13::39:03</dc:date>
    <dc:language>en-US</dc:language>
    <meta:editing-cycles>1</meta:editing-cycles>
    <meta:editing-duration>PT0S</meta:editing-duration>
    <dc:title>wiki:v15:tech:sip-tapi</dc:title>
  </office:meta>
</office:document-meta>
</file>