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dadaba9595aa71fc4fc72b120968b06.jpg"/>
  <manifest:file-entry manifest:media-type="image/svg+xml" manifest:full-path="Pictures/f3dde869db95d0797ae2d1be4f9020a4.sv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mac"/><text:bookmark-start text:name="__RefHeading___gestan_sous_mac_1"/><text:bookmark-start text:name="gestan_sous_mac"/>Gestan sous MAC<text:bookmark-end text:name="__RefHeading___gestan_sous_mac_1"/><text:bookmark-end text:name="gestan_sous_mac"/></text:h>
      <text:p text:style-name="Text_20_body"><draw:frame draw:style-name="mediaright" draw:name="0" text:anchor-type="paragraph" draw:z-index="0" svg:width="5.2916666666667cm" style:rel-width="100%" svg:height="5.2916666666667cm" style:rel-height="scale"><draw:image xlink:href="Pictures/3dadaba9595aa71fc4fc72b120968b06.jpg" xlink:type="simple" xlink:show="embed" xlink:actuate="onLoad"/></draw:frame></text:p>
      <text:p text:style-name="Text_20_body">Si vous avez un Mac, vous pouvez aussi utiliser Gestan !</text:p>
      <text:p text:style-name="Text_20_body">Mais il faut installer sur votre Mac un programme appelé “émulateur”.</text:p>
      <text:p text:style-name="Text_20_body">Il en existe deux grands types :</text:p>
      <text:list text:style-name="List_20_1" text:continue-numbering="false">
        <text:list-item>
          <text:p text:style-name="List_20_1_Content_First"> les <text:span text:style-name="Strong_20_Emphasis">“full emulator”</text:span>, qui sont Parallel Desktop, Virtual Box ou BootCamp. Ces émulateurs nécessitent l'installation d'un Windows sur le Mac, et une licence Windows est nécessaire.</text:p>
        </text:list-item>
        <text:list-item>
          <text:p text:style-name="List_20_1_Content_Last"> <text:span text:style-name="Strong_20_Emphasis">Crossover</text:span>, qui est un programme astucieux dans la mesure où il n'y a pas besoin d'une licence Windows.</text:p>
        </text:list-item>
      </text:list>
      <text:h text:style-name="Heading_20_4" text:outline-level="4"><text:bookmark-start text:name="__RefHeading___parallel_desktop_2"/><text:bookmark-start text:name="parallel_desktop"/>1 Parallel Desktop<text:bookmark-end text:name="__RefHeading___parallel_desktop_2"/><text:bookmark-end text:name="parallel_desktop"/></text:h>
      <text:p text:style-name="Text_20_body">L'émulateur <text:a xlink:type="simple" xlink:href="http://www.parallels.com/fr/products/desktop/" text:style-name="Internet_20_link" text:visited-style-name="Visited_20_Internet_20_Link">Parallel Desktop</text:a> fonctionne parfaitement bien.</text:p>
      <text:p text:style-name="Text_20_body">Pour faire fonctionner Gestan en mode administrateur, sous Parallel Desktop :</text:p>
      <text:list text:style-name="Numbering_20_1" text:continue-numbering="false">
        <text:list-item>
          <text:p text:style-name="Numbering_20_1_Content_First"> faire “afficher le menu demarrer de windows”</text:p>
        </text:list-item>
        <text:list-item>
          <text:p text:style-name="Numbering_20_1_Content"> chercher “gestion”</text:p>
        </text:list-item>
        <text:list-item>
          <text:p text:style-name="Numbering_20_1_Content_Last"> clic droit et “executer en tant qu'administrateur”</text:p>
        </text:list-item>
      </text:list>
      <text:h text:style-name="Heading_20_4" text:outline-level="4"><text:bookmark-start text:name="__RefHeading___virtualbox_3"/><text:bookmark-start text:name="virtualbox"/>2 VirtualBox<text:bookmark-end text:name="__RefHeading___virtualbox_3"/><text:bookmark-end text:name="virtualbox"/></text:h>
      <text:p text:style-name="Text_20_body">La machine virtuelle <text:a xlink:type="simple" xlink:href="https://www.virtualbox.org" text:style-name="Internet_20_link" text:visited-style-name="Visited_20_Internet_20_Link">VirtualBox</text:a> fonctionne très bien aussi. Et c'est gratuit.</text:p>
      <text:p text:style-name="Text_20_body">Il faut au minimum allouer 2 Go de RAM pour la mémoire virtuelle, et 20 Go de disque en taille dynamique</text:p>
      <text:p text:style-name="Text_20_body">Pour la config il faut installer les additions invités pour profiter d'une bonne résolution.</text:p>
      <text:p text:style-name="Text_20_body">Il suffit de configurer par la suite un dossier partagé pour les documents export et base de donnée (import, export)</text:p>
      <text:p text:style-name="Text_20_body">Tout fonctionne parfaitement <draw:frame draw:style-name="media" draw:name="1" text:anchor-type="as-char" draw:z-index="1" svg:width="" svg:rel-width="100%" svg:height="0cm"><draw:image xlink:href="Pictures/f3dde869db95d0797ae2d1be4f9020a4.svg" xlink:type="simple" xlink:show="embed" xlink:actuate="onLoad"/></draw:frame></text:p>
      <text:h text:style-name="Heading_20_4" text:outline-level="4"><text:bookmark-start text:name="__RefHeading___bootcamp_4"/><text:bookmark-start text:name="bootcamp"/>3 - BootCamp<text:bookmark-end text:name="__RefHeading___bootcamp_4"/><text:bookmark-end text:name="bootcamp"/></text:h>
      <text:p text:style-name="Text_20_body">Le programme gratuit <text:a xlink:type="simple" xlink:href="http://www.apple.com/fr/support/bootcamp" text:style-name="Internet_20_link" text:visited-style-name="Visited_20_Internet_20_Link">BootCamp</text:a> est fourni par Apple. Voir aussi la page du support Apple <text:a xlink:type="simple" xlink:href="https://support.apple.com/fr-fr/HT201258" text:style-name="Internet_20_link" text:visited-style-name="Visited_20_Internet_20_Link">ici</text:a>.</text:p>
      <text:h text:style-name="Heading_20_4" text:outline-level="4"><text:bookmark-start text:name="__RefHeading___crossover_5"/><text:bookmark-start text:name="crossover"/>4 - CrossOver<text:bookmark-end text:name="__RefHeading___crossover_5"/><text:bookmark-end text:name="crossover"/></text:h>
      <text:p text:style-name="Text_20_body"><text:a xlink:type="simple" xlink:href="http://www.codeweavers.fr/products" text:style-name="Internet_20_link" text:visited-style-name="Visited_20_Internet_20_Link">CrossOver</text:a> est la solution la plus séduisante, mais il y a un gros hic : lors de l'impression des états développés sous Windev, les cadres sont bien imprimés, mais les caractères ne le sont pas, même si la police est bien installée sur le Mac.</text:p>
      <text:p text:style-name="Text_20_body">Nous avons interrogé Crossover :</text:p>
      <table:table table:style-name="Table_Quotation1">
        <table:table-column/>
        <table:table-row>
          <table:table-cell office:value-type="string" table:style-name="Cell_Quotation1">
            <text:p text:style-name="tablealignleft">Hello,<text:line-break/><text:line-break/>We haven't test or bugfixed that application so I can say what exactly the issue is. My guess is it's using a custom print system that doesn't use the typical Windows print APIs and that programming doesn't exist in Crossover yet. The only guess at a workaround I have is to try installing a virtual PDF printer <text:a xlink:type="simple" xlink:href="https://www.codeweavers.com/support/wiki/mac/faq/printfromcrossover" text:style-name="Internet_20_link" text:visited-style-name="Visited_20_Internet_20_Link">https://www.codeweavers.com/support/wiki/mac/faq/printfromcrossover</text:a> and see if printing to that in the application produces better output. Otherwise you'll need a full emulator like Parallels, VirtualBox, or Boot Camp to run that application correctly under the full Windows OS.<text:line-break/><text:line-break/>Thanks,<text:line-break/>Andrew</text:p>
          </table:table-cell>
        </table:table-row>
      </table:table>
      <text:p text:style-name="Text_20_body">Pour résumer, Crossover pense que cela ne fonctionne pas parce que Windev n'utiliserait pas les API standard de Windows pour l'impression, et suggère d'installer une imprimante pdf virtuelle, d'imprimer dans cette imprimante, et ensuite d'imprimer le pdf.</text:p>
      <text:p text:style-name="Text_20_body">PCSoft a été interrogé également : <text:a xlink:type="simple" xlink:href="http://forum.pcsoft.fr/fr-FR/pcsoft.fr.windev/153719-wd17-windev-sur-mac-via-windows-158262/read.awp" text:style-name="Internet_20_link" text:visited-style-name="Visited_20_Internet_20_Link">ce lien</text:a> et <text:a xlink:type="simple" xlink:href="http://forum.pcsoft.fr/fr-FR/pcsoft.fr.windev/183899-crossover/read.awp" text:style-name="Internet_20_link" text:visited-style-name="Visited_20_Internet_20_Link">ce lien</text:a>.</text:p>
      <text:p text:style-name="Text_20_body">Affaire à suivre !</text:p>
      <text:p text:style-name="Text_20_body">(Merci Florent)</text:p>
      <text:h text:style-name="Heading_20_2" text:outline-level="2"><text:bookmark-start text:name="__RefHeading___gestan_cloud_6"/><text:bookmark-start text:name="gestan_cloud"/>Gestan Cloud<text:bookmark-end text:name="__RefHeading___gestan_cloud_6"/><text:bookmark-end text:name="gestan_cloud"/></text:h>
      <text:p text:style-name="Text_20_body">L'autre option pour utiliser Gestan sur mac est d'opter pour Gestan Cloud. Ainsi, pas besoin de surcharger votre machine avec un émulateur PC. </text:p>
      <text:p text:style-name="Text_20_body">Vous trouverez toutes les informations relatives à Gestan Cloud <text:a xlink:type="simple" xlink:href="https://www.gestan.fr/logiciel-gestan-cloud/" text:style-name="Internet_20_link" text:visited-style-name="Visited_20_Internet_20_Link">ici</text:a>. </text:p>
      <text:h text:style-name="Heading_20_2" text:outline-level="2"><text:bookmark-start text:name="__RefHeading___probleme_de_clavier_7"/><text:bookmark-start text:name="probleme_de_clavier"/>Problème de clavier<text:bookmark-end text:name="__RefHeading___probleme_de_clavier_7"/><text:bookmark-end text:name="probleme_de_clavier"/></text:h>
      <text:p text:style-name="Text_20_body">Il a été observé dans certains cas que les claviers de Mac pouvaient poser problème, en mélangeant les lettres de façon aléatoire.</text:p>
      <text:p text:style-name="Text_20_body">Nous n'avons pas encore de solution définitive à ce problème, mais des éléments de réponse se trouvent sur <text:a xlink:type="simple" xlink:href="http://www.generation-nt.com/reponses/probleme-clavier-etendu-imac-20-pouce-intel-touches-fonction-entraide-4049851.html" text:style-name="Internet_20_link" text:visited-style-name="Visited_20_Internet_20_Link">ce lien</text:a>.</text:p>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wiki:v15:tech:mac" text:style-name="Local_20_link" text:visited-style-name="Visited_20_Local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7:00</meta:creation-date>
    <dc:creator>Generated</dc:creator>
    <dc:date>2026-09-13T08::17:00</dc:date>
    <dc:language>en-US</dc:language>
    <meta:editing-cycles>1</meta:editing-cycles>
    <meta:editing-duration>PT0S</meta:editing-duration>
    <dc:title>wiki:v15:tech:mac</dc:title>
  </office:meta>
</office:document-meta>
</file>