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gestionn_contact_outlook"/><text:bookmark-start text:name="__RefHeading___gestionnaire_de_contacts_pro_outlook_1"/><text:bookmark-start text:name="gestionnaire_de_contacts_pro_outlook"/>Gestionnaire de contacts pro (outlook)<text:bookmark-end text:name="__RefHeading___gestionnaire_de_contacts_pro_outlook_1"/><text:bookmark-end text:name="gestionnaire_de_contacts_pro_outlook"/></text:h>
      <text:p text:style-name="Text_20_body">Pour celles et ceux qui utilisent le gestionnaire de contacts professionnels sous outlook (ou BCM), il existe une astuce pour récupérer la liste des produits de Gestan sans se taper la double saisie.</text:p>
      <text:list text:style-name="List_20_1" text:continue-numbering="false">
        <text:list-item>
          <text:p text:style-name="LastListParagraph_List_20_1_Content_First"> Dans Gestan, afficher la liste des produits et exporter la table au format excel.</text:p>
        </text:list-item>
      </text:list>
      <text:list text:style-name="List_20_1" text:continue-numbering="false">
        <text:list-item>
          <text:p text:style-name="LastListParagraph_List_20_1_Content_First"> Sous excel, simplifier la table pour n'avoir plus que 3 ou 4 colonnes maxi et virer la ligne d'en-tête.</text:p>
        </text:list-item>
      </text:list>
      <text:p text:style-name="Text_20_body"><text:span text:style-name="Emphasis">A titre personnel, j'ai gardé le code produit, la description et le prix.</text:span></text:p>
      <text:list text:style-name="List_20_1" text:continue-numbering="false">
        <text:list-item>
          <text:p text:style-name="LastListParagraph_List_20_1_Content_First"> Copier-Coller dans le bloc-notes (pour conserver les caractères accentués lors du passage en .csv).</text:p>
        </text:list-item>
      </text:list>
      <text:list text:style-name="List_20_1" text:continue-numbering="false">
        <text:list-item>
          <text:p text:style-name="LastListParagraph_List_20_1_Content_First"> Dans le bloc-notes, remplacer les tabulations par des ',' et vérifier que les prix sont passés correctement (sinon commencer par remplacer les ',' des prix par des '.' avant de remplacer les tabulations).</text:p>
        </text:list-item>
      </text:list>
      <text:list text:style-name="List_20_1" text:continue-numbering="false">
        <text:list-item>
          <text:p text:style-name="LastListParagraph_List_20_1_Content_First"> Enregistrer le bloc-notes au format .csv</text:p>
        </text:list-item>
      </text:list>
      <text:list text:style-name="List_20_1" text:continue-numbering="false">
        <text:list-item>
          <text:p text:style-name="LastListParagraph_List_20_1_Content_First"> Dans outlook (2007), aller dans le menu “gestionnaire de contacts professionnels” puis “liste produits et services…”.</text:p>
        </text:list-item>
      </text:list>
      <text:p text:style-name="Text_20_body">Choisir importer dans la fenêtre qui s'ouvre et hoplà, les produits de Gestan sont maintenant utilisables dans le gestionnaire de contacts pro.</text:p>
      <text:p text:style-name="Text_20_body"><text:span text:style-name="Emphasis">Voir également le post dans le forum : <text:a xlink:type="simple" xlink:href="http://forum.gestan.fr/viewtopic.php?f=19&amp;t=2477" text:style-name="Internet_20_link" text:visited-style-name="Visited_20_Internet_20_Link">http://forum.gestan.fr/viewtopic.php?f=19&amp;t=2477</text:a></text:span></text:p>
      <text:p text:style-name="Horizontal_20_Line"/>
      <text:p text:style-name="Text_20_body"><draw:frame draw:style-name="medialeft" draw:name="0" text:anchor-type="paragraph" draw:z-index="0"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wiki:v15:tech:gestionn_contact_outlook" text:style-name="Local_20_link" text:visited-style-name="Visited_20_Local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53</meta:creation-date>
    <dc:creator>Generated</dc:creator>
    <dc:date>2026-08-13T13::40:53</dc:date>
    <dc:language>en-US</dc:language>
    <meta:editing-cycles>1</meta:editing-cycles>
    <meta:editing-duration>PT0S</meta:editing-duration>
    <dc:title>wiki:v15:tech:gestionn_contact_outlook</dc:title>
  </office:meta>
</office:document-meta>
</file>