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2c0e8c3e8d3cf75c7c083fa92db2dc.jpg"/>
  <manifest:file-entry manifest:media-type="image/svg+xml" manifest:full-path="Pictures/c3979a9e631ecc3b88bf8786e4b9261d.sv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devspe"/><text:bookmark-start text:name="__RefHeading___developpements_specifiques_1"/><text:bookmark-start text:name="developpements_specifiques"/>Développements spécifiques<text:bookmark-end text:name="__RefHeading___developpements_specifiques_1"/><text:bookmark-end text:name="developpements_specifiques"/></text:h>
      <text:p text:style-name="Text_20_body"><draw:frame draw:style-name="medialeft" draw:name="0" text:anchor-type="paragraph" draw:z-index="0" svg:width="6.6145833333333cm" style:rel-width="100%" svg:height="6.588125cm" style:rel-height="scale"><draw:image xlink:href="Pictures/502c0e8c3e8d3cf75c7c083fa92db2dc.jpg" xlink:type="simple" xlink:show="embed" xlink:actuate="onLoad"/></draw:frame></text:p>
      <text:p text:style-name="Text_20_body">Il est possible d'inclure des développements spécifiques dans Gestan, de plusieurs manières :</text:p>
      <text:list text:style-name="List_20_1" text:continue-numbering="false">
        <text:list-item>
          <text:p text:style-name="List_20_1_Content_First"> via l'utilisation d'extensions (un peu l'équivalent des bibliothèques de fonction de windows, les fichiers dll), nouveaux programmes qui sont exécutés par Gestan en exploitant les données existantes dans la base de données, ou stockées dans des fichiers supplémentaires</text:p>
        </text:list-item>
        <text:list-item>
          <text:p text:style-name="List_20_1_Content"> en remplaçant certains écrans par d'autres, développés spécifiquement, ou certains états par d'autres.</text:p>
        </text:list-item>
        <text:list-item>
          <text:p text:style-name="List_20_1_Content_Last"> en ajoutant un onglet supplémentaire à certains écrans, pour gérer des données spécifiques supplémentaires.</text:p>
        </text:list-item>
      </text:list>
      <text:p text:style-name="Text_20_body">Gestan comporte un certain nombre d'éléments “substituables” : par exemple, vous pouvez remplacer le programme d'édition de facture par un programme totalement personnalisé. Même chose pour l'état Intervention, ou pour la liste des contacts.</text:p>
      <text:h text:style-name="Heading_20_2" text:outline-level="2"><text:bookmark-start text:name="__RefHeading___pre-requis_2"/><text:bookmark-start text:name="pre-requis"/>Pré-requis<text:bookmark-end text:name="__RefHeading___pre-requis_2"/><text:bookmark-end text:name="pre-requis"/></text:h>
      <text:p text:style-name="Text_20_body">Le développement de programmes spécifiques pour Gestan peut être effectué librement par tout un chacun. Cependant, les pré-requis suivant sont à considérer :</text:p>
      <text:list text:style-name="List_20_1" text:continue-numbering="false">
        <text:list-item>
          <text:p text:style-name="List_20_1_Content_First"> La connaissance du développement sous Windev, ou du développement d'applications tierces sous d'autres langage, ou du développement d'API pour HFSQL</text:p>
        </text:list-item>
        <text:list-item>
          <text:p text:style-name="List_20_1_Content"> Une licence Windev dernière ou avant-dernière version (en général, nous adoptons la dernière version de Windev six mois après sa sortie officielle)</text:p>
        </text:list-item>
        <text:list-item>
          <text:p text:style-name="List_20_1_Content"> Une bonne connaissance de la programmation sous Windev. Bien que l'équipe de développement s'attache à produire des codes-source concis et documentés, le développement de programmes pour Gestan requiert une bonne expérience de Windev.</text:p>
        </text:list-item>
        <text:list-item>
          <text:p text:style-name="List_20_1_Content"> Il est possible d'utiliser le logiciel <text:a xlink:type="simple" xlink:href="https://pcsoft.fr/windev/editeur-etats-et-requetes.html" text:style-name="Internet_20_link" text:visited-style-name="Visited_20_Internet_20_Link">Etats et Requêtes</text:a>.</text:p>
        </text:list-item>
        <text:list-item>
          <text:p text:style-name="List_20_1_Content_Last"> Depuis la mise en application des dispositions de la loi de finances 2018 (Norme NF525), introduisant de nouvelles contraintes de protection des logiciels et des données gérées, il est nécessaire d'être référencé comme <text:a xlink:type="simple" xlink:href="http://www.gestan.fr/devenir-partenaire" text:style-name="Internet_20_link" text:visited-style-name="Visited_20_Internet_20_Link">partenaire Gestan</text:a>, et de signer un engagement de confidentialité.</text:p>
        </text:list-item>
      </text:list>
      <text:h text:style-name="Heading_20_2" text:outline-level="2"><text:bookmark-start text:name="__RefHeading___support_fourni_aux_partenaires_developpeurs_3"/><text:bookmark-start text:name="support_fourni_aux_partenaires_developpeurs"/>Support fourni aux partenaires développeurs<text:bookmark-end text:name="__RefHeading___support_fourni_aux_partenaires_developpeurs_3"/><text:bookmark-end text:name="support_fourni_aux_partenaires_developpeurs"/></text:h>
      <text:p text:style-name="Text_20_body">Si vous connaissez la programmation Windev, vous pouvez développer de nouveaux écrans, de nouveaux programmes, de nouveaux états, de nouvelles extensions, sans autres limites que votre imagination et votre talent (bon, et le budget de votre patron, aussi !<draw:frame draw:style-name="media" draw:name="1" text:anchor-type="as-char" draw:z-index="1" svg:width="" svg:rel-width="100%" svg:height="0cm"><draw:image xlink:href="Pictures/c3979a9e631ecc3b88bf8786e4b9261d.svg" xlink:type="simple" xlink:show="embed" xlink:actuate="onLoad"/></draw:frame>).</text:p>
      <text:p text:style-name="Text_20_body">L'équipe de développement assure un support technique spécifique pour les partenaires développeurs, mais n'a pas vocation à assurer la formation de ces derniers à l'utilisation de Windev ou du logiciel Etats et Requêtes. Vous devrez vous former par vous même, ou directement avec PCSoft</text:p>
      <text:p text:style-name="Text_20_body">Nous mettons à disposition des développeurs un espace partenaire, précisant les conditions de partenariat (technique et commercial), normes de développement pour le développement, et un ensemble de ressources :</text:p>
      <text:h text:style-name="Heading_20_4" text:outline-level="4"><text:bookmark-start text:name="__RefHeading___ressources_indispensables_4"/><text:bookmark-start text:name="ressources_indispensables"/>Ressources indispensables<text:bookmark-end text:name="__RefHeading___ressources_indispensables_4"/><text:bookmark-end text:name="ressources_indispensables"/></text:h>
      <text:list text:style-name="List_20_1" text:continue-numbering="false">
        <text:list-item>
          <text:p text:style-name="List_20_1_Content_First"> l'analyse Gestan V15 : la définition des fichiers et rubriques de la base de données.</text:p>
        </text:list-item>
        <text:list-item>
          <text:p text:style-name="List_20_1_Content"> Gabarit Gestan V15 : le style des écrans.</text:p>
        </text:list-item>
        <text:list-item>
          <text:p text:style-name="List_20_1_Content_Last"> Les icônes Gestan : le set d'icônes utilisé dans Gestan.</text:p>
        </text:list-item>
      </text:list>
      <text:h text:style-name="Heading_20_4" text:outline-level="4"><text:bookmark-start text:name="__RefHeading___ressources_specifiques_5"/><text:bookmark-start text:name="ressources_specifiques"/>Ressources spécifiques<text:bookmark-end text:name="__RefHeading___ressources_specifiques_5"/><text:bookmark-end text:name="ressources_specifiques"/></text:h>
      <text:list text:style-name="List_20_1" text:continue-numbering="false">
        <text:list-item>
          <text:p text:style-name="List_20_1_Content_First"> des exemples d'extensions pour Gestan</text:p>
        </text:list-item>
        <text:list-item>
          <text:p text:style-name="List_20_1_Content_Last"> des exemples d'état spécifiques pour Gestan (Facture, et Fiche d'intervention)</text:p>
        </text:list-item>
      </text:list>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wiki:v15:tech:devspe" text:style-name="Local_20_link" text:visited-style-name="Visited_20_Local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4</meta:creation-date>
    <dc:creator>Generated</dc:creator>
    <dc:date>2026-08-13T13::39:04</dc:date>
    <dc:language>en-US</dc:language>
    <meta:editing-cycles>1</meta:editing-cycles>
    <meta:editing-duration>PT0S</meta:editing-duration>
    <dc:title>wiki:v15:tech:devspe</dc:title>
  </office:meta>
</office:document-meta>
</file>