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dbc9a39b43e523ab9c3760ba2a13ccf.jpg"/>
  <manifest:file-entry manifest:media-type="image/jpeg" manifest:full-path="Pictures/98a26e275e25cdd2b6803aa3240f1d07.jpg"/>
  <manifest:file-entry manifest:media-type="image/jpeg" manifest:full-path="Pictures/ae22866646b23e80516fd9e7cb80ab3c.jpg"/>
  <manifest:file-entry manifest:media-type="image/jpeg" manifest:full-path="Pictures/4cb71f32a9c745e4a8bdfbd7b3cc8bb9.jpg"/>
  <manifest:file-entry manifest:media-type="image/jpeg" manifest:full-path="Pictures/e54baf409ac96bd455ab65153d9162c3.jpg"/>
  <manifest:file-entry manifest:media-type="image/png" manifest:full-path="Pictures/40945483fad25fdd3a80f50562b2da2f.png"/>
  <manifest:file-entry manifest:media-type="image/png" manifest:full-path="Pictures/b31106a930f78eb498e1b81d3e9541bb.png"/>
  <manifest:file-entry manifest:media-type="image/png" manifest:full-path="Pictures/596171e7fdc259bdd298277b11a1df81.png"/>
  <manifest:file-entry manifest:media-type="image/png" manifest:full-path="Pictures/1860c611ea61ddc5333299610f2baeac.png"/>
  <manifest:file-entry manifest:media-type="image/jpeg" manifest:full-path="Pictures/75218645a8a5e4986e16cf7f0f975f6b.jpg"/>
  <manifest:file-entry manifest:media-type="image/jpeg" manifest:full-path="Pictures/1d4fc30fefec74f419f2b29b1e812f26.jpg"/>
  <manifest:file-entry manifest:media-type="image/jpeg" manifest:full-path="Pictures/eb34b35d7aac93d406036e4e63962853.jpg"/>
  <manifest:file-entry manifest:media-type="image/jpeg" manifest:full-path="Pictures/adea1b2837545527fbb017012b3f88c0.jpg"/>
  <manifest:file-entry manifest:media-type="image/jpeg" manifest:full-path="Pictures/b3b6bb8f93050ed855014e230babd7a3.jpg"/>
  <manifest:file-entry manifest:media-type="image/jpeg" manifest:full-path="Pictures/b6214d0a7f6f4e437f97062b84b1eaca.jpg"/>
  <manifest:file-entry manifest:media-type="image/jpeg" manifest:full-path="Pictures/aac42128e394d4d289c17651cc8441dc.jpg"/>
  <manifest:file-entry manifest:media-type="image/jpeg" manifest:full-path="Pictures/80a9f9e63f79c744a363b7726e5ff65c.jpg"/>
  <manifest:file-entry manifest:media-type="image/jpeg" manifest:full-path="Pictures/1f5586cd6ded888cac21880fdfce4037.jpg"/>
  <manifest:file-entry manifest:media-type="image/jpeg" manifest:full-path="Pictures/0656c8d2b27276b898036987a03866dc.jpg"/>
  <manifest:file-entry manifest:media-type="image/jpeg" manifest:full-path="Pictures/ddd79e933da48be1c983a12fd32dc4fa.jpg"/>
  <manifest:file-entry manifest:media-type="image/svg+xml" manifest:full-path="Pictures/f3dde869db95d0797ae2d1be4f9020a4.svg"/>
  <manifest:file-entry manifest:media-type="image/jpeg" manifest:full-path="Pictures/83251a1b178998459de0a8fe11ec79cb.jp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certif"/><text:bookmark-start text:name="__RefHeading___mettre_en_place_un_certificat_ssl_1"/><text:bookmark-start text:name="mettre_en_place_un_certificat_ssl"/>Mettre en place un certificat SSL<text:bookmark-end text:name="__RefHeading___mettre_en_place_un_certificat_ssl_1"/><text:bookmark-end text:name="mettre_en_place_un_certificat_ssl"/></text:h>
      <text:p text:style-name="Text_20_body">Pour mettre en place un certificat, il faut d'abord l'acheter auprès d'une des  <text:a xlink:type="simple" xlink:href="https://fr.wikipedia.org/wiki/Autorité_de_certification" text:style-name="Internet_20_link" text:visited-style-name="Visited_20_Internet_20_Link">autorités de certification</text:a>, organismes qui ont vendu ces prestations à des prix éhontés pendant fort longtemps, avant que la concurrence ne finisse par permettre à de nouveaux acteurs de proposer des certificats low-cost, ou même gratuits.</text:p>
      <text:p text:style-name="Text_20_body">Cependant, il existe deux autres méthodes qui permettent de générer vous-même, et immédiatement, des certificats auto-signés, et donc gratuits.</text:p>
      <text:list text:style-name="List_20_1" text:continue-numbering="false">
        <text:list-item>
          <text:p text:style-name="List_20_1_Content_First"> La première est d'utiliser l'assistant de génération de certificat numérique pour les projets VBA. Mais il faut pour cela avoir installé la suite Office sur sa machine.</text:p>
        </text:list-item>
        <text:list-item>
          <text:p text:style-name="List_20_1_Content_Last"> La seconde méthode est d'utiliser le programme WinXXOpenSSL, qui permet d'utiliser de manière pratique les bibliothèques OpenSSL, un outil open-source destiné à cela.</text:p>
        </text:list-item>
      </text:list>
      <text:p text:style-name="Text_20_body">La limitation d'un certificat auto-signé est que si vous signez numériquement un document à l’aide d’un certificat numérique que vous avez créé et si vous partagez ensuite le fichier signé numériquement, les autres personnes ne pourront pas vérifier l’authenticité de votre signature numérique sans décider d’approuver manuellement votre certificat auto-signé. L'autre limitation est que la loi précise que le certificat doit être “qualifié”, notion sujette à interprétation.</text:p>
      <text:h text:style-name="Heading_20_2" text:outline-level="2"><text:bookmark-start text:name="__RefHeading___utilisation_de_l_assistant_pour_les_projets_vba_2"/><text:bookmark-start text:name="utilisation_de_l_assistant_pour_les_projets_vba"/>Utilisation de l'assistant pour les projets VBA<text:bookmark-end text:name="__RefHeading___utilisation_de_l_assistant_pour_les_projets_vba_2"/><text:bookmark-end text:name="utilisation_de_l_assistant_pour_les_projets_vba"/></text:h>
      <text:p text:style-name="Text_20_body">Dans Windows, cliquez sur le bouton Démarrer. Sélectionnez Tous les programmes. Cliquez sur le dossier Microsoft Office, puis sur le dossier Outils Microsoft Office 2010. Cliquez sur Certificat numérique pour les projets VBA (vous pouvez aussi utiliser le menu démarrer, et taper “certificat” dans la zone de recherche)</text:p>
      <text:p text:style-name="Text_20_body"><draw:frame draw:style-name="media" draw:name="0" text:anchor-type="as-char" draw:z-index="0" svg:width="11.1125cm" svg:height="9.6572916666667cm"><draw:image xlink:href="Pictures/ddbc9a39b43e523ab9c3760ba2a13ccf.jpg" xlink:type="simple" xlink:show="embed" xlink:actuate="onLoad"/></draw:frame></text:p>
      <text:p text:style-name="Text_20_body">Dans la boîte de dialogue Créer un certificat numérique, tapez un nom pour votre certificat et cliquez sur OK.</text:p>
      <text:h text:style-name="Heading_20_2" text:outline-level="2"><text:bookmark-start text:name="__RefHeading___utilisation_de_winxxopenssl_3"/><text:bookmark-start text:name="utilisation_de_winxxopenssl"/>Utilisation de WinXXOpenSSL<text:bookmark-end text:name="__RefHeading___utilisation_de_winxxopenssl_3"/><text:bookmark-end text:name="utilisation_de_winxxopenssl"/></text:h>
      <text:h text:style-name="Heading_20_3" text:outline-level="3"><text:bookmark-start text:name="__RefHeading___installation_de_winxxopenssl_4"/><text:bookmark-start text:name="installation_de_winxxopenssl"/>Installation de WinXXOpenSSL<text:bookmark-end text:name="__RefHeading___installation_de_winxxopenssl_4"/><text:bookmark-end text:name="installation_de_winxxopenssl"/></text:h>
      <text:p text:style-name="Text_20_body">Pour créer votre certificat auto-signé, nous allons utiliser un programme développé par Shining Light Productions, utilisant la bibliothèque open-source OpenSSL.</text:p>
      <text:p text:style-name="Text_20_body">Ce programme est disponible sur <text:a xlink:type="simple" xlink:href="http://slproweb.com/products/Win32OpenSSL.html" text:style-name="Internet_20_link" text:visited-style-name="Visited_20_Internet_20_Link">cette page</text:a>. Visiblement, le développeur a un caractère assez direct !, mais vous pouvez lui faire un don car son programme fait vraiment gagner du temps.</text:p>
      <text:p text:style-name="Text_20_body">Plusieurs versions sont diponibles :</text:p>
      <text:list text:style-name="List_20_1" text:continue-numbering="false">
        <text:list-item>
          <text:p text:style-name="List_20_1_Content_First"> la version 32 bits et la version 64 bits. Choisissez la version 64 bits si votre système est en 64 bits (pour le vérifiez, si vous ne le savez pas, cliquez sur le menu “démarrer”, faites un clic droit sur le menu “ordinateur”, et choisissez “propriétés”). Pour ce tuto, nous avons sélectionné la version 64 bits.</text:p>
        </text:list-item>
        <text:list-item>
          <text:p text:style-name="List_20_1_Content_Last"> la version light ou la version standard. Téléchargez la version light, elle est plus simple.</text:p>
        </text:list-item>
      </text:list>
      <text:p text:style-name="Text_20_body">Exécutez ensuite le programme.</text:p>
      <text:p text:style-name="Text_20_body"><draw:frame draw:style-name="media" draw:name="1" text:anchor-type="as-char" draw:z-index="1" svg:width="13.308541666667cm" svg:height="10.265833333333cm"><draw:image xlink:href="Pictures/98a26e275e25cdd2b6803aa3240f1d07.jpg" xlink:type="simple" xlink:show="embed" xlink:actuate="onLoad"/></draw:frame></text:p>
      <text:p text:style-name="Text_20_body">Sur l'écran de sélection du répertoire d'installation, vous pouvez laisser la valeur par défaut, “<text:span text:style-name="Emphasis">C:\OpenSSL-Win64</text:span>” (ou “<text:span text:style-name="Emphasis">C:\OpenSSL-Win32</text:span>” si votre système est en 32 bits.)</text:p>
      <text:p text:style-name="Text_20_body"><draw:frame draw:style-name="media" draw:name="2" text:anchor-type="as-char" draw:z-index="2" svg:width="13.308541666667cm" svg:height="10.265833333333cm"><draw:image xlink:href="Pictures/ae22866646b23e80516fd9e7cb80ab3c.jpg" xlink:type="simple" xlink:show="embed" xlink:actuate="onLoad"/></draw:frame></text:p>
      <text:p text:style-name="Text_20_body">Là aussi, vous pouvez laisser le raccourci par défaut.</text:p>
      <text:p text:style-name="Text_20_body"><draw:frame draw:style-name="media" draw:name="3" text:anchor-type="as-char" draw:z-index="3" svg:width="13.308541666667cm" svg:height="10.265833333333cm"><draw:image xlink:href="Pictures/4cb71f32a9c745e4a8bdfbd7b3cc8bb9.jpg" xlink:type="simple" xlink:show="embed" xlink:actuate="onLoad"/></draw:frame></text:p>
      <text:p text:style-name="Text_20_body">Sélectionnez la destination des DLL servant à utiliser OpenSSL : choisissez “<text:span text:style-name="Emphasis">The OpenSSL binaries (/bin) directory</text:span>”</text:p>
      <text:p text:style-name="Text_20_body"><draw:frame draw:style-name="media" draw:name="4" text:anchor-type="as-char" draw:z-index="4" svg:width="13.308541666667cm" svg:height="10.265833333333cm"><draw:image xlink:href="Pictures/e54baf409ac96bd455ab65153d9162c3.jpg" xlink:type="simple" xlink:show="embed" xlink:actuate="onLoad"/></draw:frame></text:p>
      <text:p text:style-name="Text_20_body">Et voilà la fenêtre récapitulative de l'installation. Cliquez sur “Install” pour terminer l'installation.</text:p>
      <text:h text:style-name="Heading_20_3" text:outline-level="3"><text:bookmark-start text:name="__RefHeading___ajout_de_la_variable_d_environnement_5"/><text:bookmark-start text:name="ajout_de_la_variable_d_environnement"/>Ajout de la variable d'environnement<text:bookmark-end text:name="__RefHeading___ajout_de_la_variable_d_environnement_5"/><text:bookmark-end text:name="ajout_de_la_variable_d_environnement"/></text:h>
      <text:p text:style-name="Text_20_body">Maintenant, ajoutons dans les variables d'environnement de votre ordinateur le répertoire “bin” d'OpenSSL : “<text:span text:style-name="Emphasis">C:\OpenSSL-Win64\bin</text:span>” (ou “<text:span text:style-name="Emphasis">C:\OpenSSL-Win32\bin</text:span>”).</text:p>
      <text:p text:style-name="Text_20_body">Pour cela, aller dans le menu démarrer de Windows, et cliquez droit sur ordinateur, puis “<text:span text:style-name="Emphasis">Propriétés</text:span>”.</text:p>
      <text:p text:style-name="Text_20_body"><draw:frame draw:style-name="media" draw:name="5" text:anchor-type="as-char" draw:z-index="5" svg:width="10.371666666667cm" svg:height="8.334375cm"><draw:image xlink:href="Pictures/40945483fad25fdd3a80f50562b2da2f.png" xlink:type="simple" xlink:show="embed" xlink:actuate="onLoad"/></draw:frame></text:p>
      <text:p text:style-name="Text_20_body">Dans cette fenêtre cliquez sur “<text:span text:style-name="Emphasis">Paramètres système avancés</text:span>”.</text:p>
      <text:p text:style-name="Text_20_body"><draw:frame draw:style-name="media" draw:name="6" text:anchor-type="as-char" draw:z-index="6" svg:width="14.9225cm" svg:height="7.9639583333333cm"><draw:image xlink:href="Pictures/b31106a930f78eb498e1b81d3e9541bb.png" xlink:type="simple" xlink:show="embed" xlink:actuate="onLoad"/></draw:frame></text:p>
      <text:p text:style-name="Text_20_body">Cliquez ensuite sur “<text:span text:style-name="Emphasis">Variables d'environnement…</text:span>” </text:p>
      <text:p text:style-name="Text_20_body"><draw:frame draw:style-name="media" draw:name="7" text:anchor-type="as-char" draw:z-index="7" svg:width="11.27125cm" svg:height="13.0175cm"><draw:image xlink:href="Pictures/596171e7fdc259bdd298277b11a1df81.png" xlink:type="simple" xlink:show="embed" xlink:actuate="onLoad"/></draw:frame></text:p>
      <text:p text:style-name="Text_20_body">Puis sélectionnez la ligne “PATH” et cliquez sur le bouton “Modifier”</text:p>
      <text:p text:style-name="Text_20_body"><draw:frame draw:style-name="media" draw:name="8" text:anchor-type="as-char" draw:z-index="8" svg:width="10.424583333333cm" svg:height="11.535833333333cm"><draw:image xlink:href="Pictures/1860c611ea61ddc5333299610f2baeac.png" xlink:type="simple" xlink:show="embed" xlink:actuate="onLoad"/></draw:frame></text:p>
      <text:p text:style-name="Text_20_body">Sur cet écran, ajoutez le répertoire bin d'OpenSSL au “path” de windows, c'est à dire soit “<text:span text:style-name="Emphasis">;C:\OpenSSL-Win64\bin</text:span>” si vous avez choisi la version 64 bits, soit “<text:span text:style-name="Emphasis">;C:\OpenSSL-Win32\bin</text:span>” si vous avez choisi la version 32 bits.</text:p>
      <text:p text:style-name="Text_20_body"><draw:frame draw:style-name="media" draw:name="9" text:anchor-type="as-char" draw:z-index="9" svg:width="10.503958333333cm" svg:height="4.048125cm"><draw:image xlink:href="Pictures/75218645a8a5e4986e16cf7f0f975f6b.jpg" xlink:type="simple" xlink:show="embed" xlink:actuate="onLoad"/></draw:frame></text:p>
      <text:h text:style-name="Heading_20_3" text:outline-level="3"><text:bookmark-start text:name="__RefHeading___creation_du_certificat_ssl_6"/><text:bookmark-start text:name="creation_du_certificat_ssl"/>Création du certificat SSL<text:bookmark-end text:name="__RefHeading___creation_du_certificat_ssl_6"/><text:bookmark-end text:name="creation_du_certificat_ssl"/></text:h>
      <text:p text:style-name="Text_20_body">A présent, nous allons nous lancer dans la création du certificat SSL. Cela peut paraître un tout petit peu compliqué aux gens normaux, pas geeks, mais nous avons tellement détaillé le tuto que même si vous n'avez qu'un seul bras gauche, vous devriez y arriver facilement. Suivez le guide.</text:p>
      <text:p text:style-name="Text_20_body">Commençons par ouvrir une fenêtre d'invite de commande. Non, restez assis, allez simplement dans le menu démarrer de Windows, tapez “cmd” dans la barre de recherche, et exécutez le programme cmd.exe.</text:p>
      <text:p text:style-name="Text_20_body">Cela va ouvrir une fenêtre que l'on appelle la console.</text:p>
      <text:p text:style-name="Text_20_body">Tapez la ligne de commande suivante afin de vous placer dans le dossier contenant OpenSSL :</text:p>
      <text:p text:style-name="Preformatted_20_Text"><text:s text:c="3"/>cd C:\OpenSSL-Win64</text:p>
      <text:p text:style-name="Text_20_body"><draw:frame draw:style-name="media" draw:name="10" text:anchor-type="as-char" draw:z-index="10" svg:width="17.912291666667cm" style:rel-width="100%" svg:height="9.04875cm" style:rel-height="scale"><draw:image xlink:href="Pictures/1d4fc30fefec74f419f2b29b1e812f26.jpg" xlink:type="simple" xlink:show="embed" xlink:actuate="onLoad"/></draw:frame></text:p>
      <text:p text:style-name="Text_20_body">Nous allons ensuite créer deux fichiers important pour la création du certificat, pour ce faire tapez la commande suivante :</text:p>
      <text:p text:style-name="Preformatted_20_Text"><text:s text:c="3"/>openssl req -x509 -days 365 -newkey rsa:2048 -keyout ma-cle.pem -out mon-certificat.pem</text:p>
      <text:p text:style-name="Text_20_body">Dans cette ligne, le premier fichier important se nomme “ma-cle” et l'autre se nomme “mon-certificat”. L'option “<text:span text:style-name="Emphasis">-days 365</text:span>” permet de générer un certificat valable un an.</text:p>
      <text:p text:style-name="Text_20_body">Cette commande va ensuite vous demander un mot de passe (évitez azerty, comme mot de passe !), puis va vous demander les caractéristiques du certificat.</text:p>
      <text:p text:style-name="Text_20_body">Voici par exemple, ce que nous avons rentré :</text:p>
      <text:p text:style-name="Text_20_body"><draw:frame draw:style-name="media" draw:name="11" text:anchor-type="as-char" draw:z-index="11" svg:width="17.912291666667cm" style:rel-width="100%" svg:height="10.31875cm" style:rel-height="scale"><draw:image xlink:href="Pictures/eb34b35d7aac93d406036e4e63962853.jpg" xlink:type="simple" xlink:show="embed" xlink:actuate="onLoad"/></draw:frame></text:p>
      <text:p text:style-name="Text_20_body">Désormais si vous regardez dans votre dossier “<text:span text:style-name="Emphasis">C:\OpenSSL-Win64</text:span>”, vous verrez deux nouveaux fichiers : ma-clem.pem et mon-certificat.pem comme ici :</text:p>
      <text:p text:style-name="Text_20_body"><draw:frame draw:style-name="media" draw:name="12" text:anchor-type="as-char" draw:z-index="12" svg:width="23.918333333333cm" style:rel-width="100%" svg:height="12.038541666667cm" style:rel-height="scale"><draw:image xlink:href="Pictures/adea1b2837545527fbb017012b3f88c0.jpg" xlink:type="simple" xlink:show="embed" xlink:actuate="onLoad"/></draw:frame></text:p>
      <text:p text:style-name="Text_20_body">Il faut maintenant initialiser la variable RANDFILE. Pour ce faire tapez dans la console :</text:p>
      <text:p text:style-name="Preformatted_20_Text"><text:s text:c="3"/>set RANDFILE=.rnd</text:p>
      <text:p text:style-name="Text_20_body">Nous allons maintenant créer le certificat au format p12.</text:p>
      <text:p text:style-name="Text_20_body">Pour cela, tapez la ligne suivante :</text:p>
      <text:p text:style-name="Preformatted_20_Text"><text:s text:c="3"/>openssl pkcs12 -export -in mon-certificat.pem -inkey ma-cle.pem -out certificat-masociete.pfx</text:p>
      <text:p text:style-name="Text_20_body">Dans cette ligne, le nom de mon certificat sera “<text:span text:style-name="Emphasis">certificat-masociete</text:span>”. Ne pas oublier l'extension du fichier qui est “<text:span text:style-name="Emphasis">pfx</text:span>”.</text:p>
      <text:p text:style-name="Text_20_body">Cette commande va ensuite vous demander le mot de passe que vous avez donné plus haut, puis va vous demander créer un mot de passe pour l'export/import du fichier dans la bande de certificat.</text:p>
      <text:p text:style-name="Text_20_body">Voici ce que vous aurez :</text:p>
      <text:p text:style-name="Text_20_body"><draw:frame draw:style-name="media" draw:name="13" text:anchor-type="as-char" draw:z-index="13" svg:width="17.912291666667cm" style:rel-width="100%" svg:height="6.19125cm" style:rel-height="scale"><draw:image xlink:href="Pictures/b3b6bb8f93050ed855014e230babd7a3.jpg" xlink:type="simple" xlink:show="embed" xlink:actuate="onLoad"/></draw:frame></text:p>
      <text:p text:style-name="Text_20_body">Désormais si vous regardez dans votre dossier “<text:span text:style-name="Emphasis">C:\OpenSSL-Win64</text:span>”, vous verrez deux nouveaux fichiers : .rnd et certificat-masociete.pfx comme ici :</text:p>
      <text:p text:style-name="Text_20_body"><draw:frame draw:style-name="media" draw:name="14" text:anchor-type="as-char" draw:z-index="14" svg:width="23.389166666667cm" style:rel-width="100%" svg:height="12.329583333333cm" style:rel-height="scale"><draw:image xlink:href="Pictures/b6214d0a7f6f4e437f97062b84b1eaca.jpg" xlink:type="simple" xlink:show="embed" xlink:actuate="onLoad"/></draw:frame></text:p>
      <text:h text:style-name="Heading_20_3" text:outline-level="3"><text:bookmark-start text:name="__RefHeading___installation_du_certificat_dans_la_banque_de_certificat_7"/><text:bookmark-start text:name="installation_du_certificat_dans_la_banque_de_certificat"/>Installation du certificat dans la banque de certificat<text:bookmark-end text:name="__RefHeading___installation_du_certificat_dans_la_banque_de_certificat_7"/><text:bookmark-end text:name="installation_du_certificat_dans_la_banque_de_certificat"/></text:h>
      <text:p text:style-name="Text_20_body">Allez dans votre dossier “<text:span text:style-name="Emphasis">C:\OpenSSL-Win64</text:span>”, puis double-cliquez sur le fichier “<text:span text:style-name="Emphasis">certificat-gestan.pfx</text:span>”.</text:p>
      <text:p text:style-name="Text_20_body">Voilà les écrans qui apparaissent.</text:p>
      <text:p text:style-name="Text_20_body">Tout d'abord un écran de bienvenue. Cool !</text:p>
      <text:p text:style-name="Text_20_body"><draw:frame draw:style-name="media" draw:name="15" text:anchor-type="as-char" draw:z-index="15" svg:width="13.573125cm" svg:height="12.329583333333cm"><draw:image xlink:href="Pictures/aac42128e394d4d289c17651cc8441dc.jpg" xlink:type="simple" xlink:show="embed" xlink:actuate="onLoad"/></draw:frame></text:p>
      <text:p text:style-name="Text_20_body">La sélection du fichier à importer. Laissez la valeur affichée.</text:p>
      <text:p text:style-name="Text_20_body"><draw:frame draw:style-name="media" draw:name="16" text:anchor-type="as-char" draw:z-index="16" svg:width="13.573125cm" svg:height="12.329583333333cm"><draw:image xlink:href="Pictures/80a9f9e63f79c744a363b7726e5ff65c.jpg" xlink:type="simple" xlink:show="embed" xlink:actuate="onLoad"/></draw:frame></text:p>
      <text:p text:style-name="Text_20_body">L'écran de saisie du mot de passe (saisir le mot de passe d'exportation, c'est à dire le second de vos mots de passe)</text:p>
      <text:p text:style-name="Text_20_body"><draw:frame draw:style-name="media" draw:name="17" text:anchor-type="as-char" draw:z-index="17" svg:width="13.573125cm" svg:height="12.329583333333cm"><draw:image xlink:href="Pictures/1f5586cd6ded888cac21880fdfce4037.jpg" xlink:type="simple" xlink:show="embed" xlink:actuate="onLoad"/></draw:frame></text:p>
      <text:p text:style-name="Text_20_body">L'écran de sélection du magasin de certificats. Vous pouvez laisser la détermination automatique.</text:p>
      <text:p text:style-name="Text_20_body"><draw:frame draw:style-name="media" draw:name="18" text:anchor-type="as-char" draw:z-index="18" svg:width="13.573125cm" svg:height="12.329583333333cm"><draw:image xlink:href="Pictures/0656c8d2b27276b898036987a03866dc.jpg" xlink:type="simple" xlink:show="embed" xlink:actuate="onLoad"/></draw:frame></text:p>
      <text:p text:style-name="Text_20_body">Et enfin l'écran de récapitulation.</text:p>
      <text:p text:style-name="Text_20_body"><draw:frame draw:style-name="media" draw:name="19" text:anchor-type="as-char" draw:z-index="19" svg:width="13.573125cm" svg:height="12.329583333333cm"><draw:image xlink:href="Pictures/ddd79e933da48be1c983a12fd32dc4fa.jpg" xlink:type="simple" xlink:show="embed" xlink:actuate="onLoad"/></draw:frame></text:p>
      <text:p text:style-name="Text_20_body">A la fin de l'installation, si vous êtes administrateur, une pop-up vous indiquera la bonne installation du certificat. Dans le cas contraire, une fenêtre d'avertissement va s'ouvrir dans laquelle la clé de hachage du fichier va être indiquée. Vous pouvez la conserver au chaud (par exemple, avec un Ctrl+C sur cette pop-up, puis un Crtl+V dans le gestionnaire de notes de Gestan <draw:frame draw:style-name="media" draw:name="20" text:anchor-type="as-char" draw:z-index="20" svg:width="" svg:rel-width="100%" svg:height="0cm"><draw:image xlink:href="Pictures/f3dde869db95d0797ae2d1be4f9020a4.svg" xlink:type="simple" xlink:show="embed" xlink:actuate="onLoad"/></draw:frame>)</text:p>
      <text:p text:style-name="Text_20_body"><draw:frame draw:style-name="media" draw:name="21" text:anchor-type="as-char" draw:z-index="21" svg:width="13.123333333333cm" svg:height="10.95375cm"><draw:image xlink:href="Pictures/83251a1b178998459de0a8fe11ec79cb.jpg" xlink:type="simple" xlink:show="embed" xlink:actuate="onLoad"/></draw:frame></text:p>
      <text:p text:style-name="Text_20_body">Voilà, vous avez installé votre certificat. Bravo !</text:p>
      <text:p text:style-name="Horizontal_20_Line"/>
      <text:p text:style-name="Text_20_body"><draw:frame draw:style-name="medialeft" draw:name="22" text:anchor-type="paragraph" draw:z-index="2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wiki:v15:tech:certif" text:style-name="Local_20_link" text:visited-style-name="Visited_20_Local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57</meta:creation-date>
    <dc:creator>Generated</dc:creator>
    <dc:date>2026-08-13T13::38:57</dc:date>
    <dc:language>en-US</dc:language>
    <meta:editing-cycles>1</meta:editing-cycles>
    <meta:editing-duration>PT0S</meta:editing-duration>
    <dc:title>wiki:v15:tech:certif</dc:title>
  </office:meta>
</office:document-meta>
</file>