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2d8aab6cbfbd038202f65aed8f066cc.png"/>
  <manifest:file-entry manifest:media-type="image/png" manifest:full-path="Pictures/778d9fa187f6d8e4df9437fe4bb2e32e.png"/>
  <manifest:file-entry manifest:media-type="image/jpeg" manifest:full-path="Pictures/73e1be4f4d346b0c500a738afa11e40b.jpg"/>
  <manifest:file-entry manifest:media-type="image/png" manifest:full-path="Pictures/61062ea9ab760f3f17e0161cdf93a224.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backup"/><text:bookmark-start text:name="__RefHeading___sauvegarde_des_donnees_gestan_1"/><text:bookmark-start text:name="sauvegarde_des_donnees_gestan"/>Sauvegarde des données Gestan<text:bookmark-end text:name="__RefHeading___sauvegarde_des_donnees_gestan_1"/><text:bookmark-end text:name="sauvegarde_des_donnees_gestan"/></text:h>
      <text:p text:style-name="Text_20_body"><text:line-break/></text:p>
      <text:p text:style-name="Text_20_body"><text:span text:style-name="Strong_20_Emphasis">devez</text:span><text:span text:style-name="Strong_20_Emphasis">En cas d'incendie de mon bureau, que reste-t-il de mes données professionnelles ?</text:span>
</text:p>
      <text:h text:style-name="Heading_20_2" text:outline-level="2"><text:bookmark-start text:name="__RefHeading___que_faut-il_sauvegarder_2"/><text:bookmark-start text:name="que_faut-il_sauvegarder"/>Que faut-il sauvegarder ?<text:bookmark-end text:name="__RefHeading___que_faut-il_sauvegarder_2"/><text:bookmark-end text:name="que_faut-il_sauvegarder"/></text:h>
      <text:p text:style-name="Text_20_body">Pour ce qui concerne Gestan, sauvegardez le répertoire complet des données Gestan.</text:p>
      <text:p text:style-name="Text_20_body">Ce répertoire est par défaut, C:\Gestan\[nom de l'entreprise]. Il est affiché dans le coin inférieur gauche du menu principal de Gestan.</text:p>
      <text:p text:style-name="Text_20_body"><draw:frame draw:style-name="media" draw:name="0" text:anchor-type="as-char" draw:z-index="0" svg:width="9.6572916666667cm" style:rel-width="100%" svg:height="4.4714583333333cm" style:rel-height="scale"><draw:image xlink:href="Pictures/72d8aab6cbfbd038202f65aed8f066cc.png" xlink:type="simple" xlink:show="embed" xlink:actuate="onLoad"/></draw:frame></text:p>
      <text:p text:style-name="Text_20_body">Ici, le répertoire à sauvegarder est C:\GESTAN\TEST.</text:p>
      <text:p text:style-name="Text_20_body">Il contient les sous-répertoires à sauvegarder :</text:p>
      <text:list text:style-name="List_20_1" text:continue-numbering="false">
        <text:list-item>
          <text:p text:style-name="List_20_1_Content_First"> DATABASE, </text:p>
        </text:list-item>
        <text:list-item>
          <text:p text:style-name="List_20_1_Content"> DOCUMENTS, </text:p>
        </text:list-item>
        <text:list-item>
          <text:p text:style-name="List_20_1_Content"> RESSOURCES, </text:p>
        </text:list-item>
        <text:list-item>
          <text:p text:style-name="List_20_1_Content_Last"> BACKUPS.</text:p>
        </text:list-item>
      </text:list>
      <text:p text:style-name="Text_20_body"><draw:frame draw:style-name="media" draw:name="1" text:anchor-type="as-char" draw:z-index="1" svg:width="0.396875cm" svg:height="0.396875cm"><draw:image xlink:href="Pictures/778d9fa187f6d8e4df9437fe4bb2e32e.png" xlink:type="simple" xlink:show="embed" xlink:actuate="onLoad"/></draw:frame> Si vous avez un espace disque limité, vous pouvez éventuellement :</text:p>
      <text:list text:style-name="List_20_1" text:continue-numbering="false">
        <text:list-item>
          <text:p text:style-name="List_20_1_Content_First"> éventuellement exclure les fichiers *.NDX, qui peuvent être recrées ex nihilo.</text:p>
        </text:list-item>
        <text:list-item>
          <text:p text:style-name="List_20_1_Content_Last"> exclure le répertoire BACKUPS de la sauvegarde, qui contient des copies mensuelles de la Gestan, (bien qu'il soit parfois fort utile de disposer d'une photographie de la base d'il y a un ou plusieurs mois).</text:p>
        </text:list-item>
      </text:list>
      <text:h text:style-name="Heading_20_2" text:outline-level="2"><text:bookmark-start text:name="__RefHeading___quand_faut-il_sauvegarder_3"/><text:bookmark-start text:name="quand_faut-il_sauvegarder"/>Quand faut-il sauvegarder ?<text:bookmark-end text:name="__RefHeading___quand_faut-il_sauvegarder_3"/><text:bookmark-end text:name="quand_faut-il_sauvegarder"/></text:h>
      <text:p text:style-name="Text_20_body">Adaptez votre fréquence de sauvegarde à votre usage de Gestan.</text:p>
      <text:p text:style-name="Text_20_body">Gestan étant utilisé quotidiennement dans la plupart des cas, nous recommandons vivement une <text:span text:style-name="Strong_20_Emphasis">sauvegarde quotidienne</text:span>.</text:p>
      <text:h text:style-name="Heading_20_2" text:outline-level="2"><text:bookmark-start text:name="__RefHeading___comment_faire_4"/><text:bookmark-start text:name="comment_faire"/>Comment faire ?<text:bookmark-end text:name="__RefHeading___comment_faire_4"/><text:bookmark-end text:name="comment_faire"/></text:h>
      <text:p text:style-name="Text_20_body">En terme de matériel, il y a deux grands types de solutions :</text:p>
      <text:list text:style-name="List_20_1" text:continue-numbering="false">
        <text:list-item>
          <text:p text:style-name="List_20_1_Content_First"> soit une <text:span text:style-name="Strong_20_Emphasis">sauvegarde sur un support amovible</text:span> (Clé USB, disque dur externe). Cela nécessite que vous ayez un jeu de supports, et toujours un support à l'extérieur (dans le cas de la destruction totale de vos locaux).</text:p>
        </text:list-item>
        <text:list-item>
          <text:p text:style-name="List_20_1_Content_Last"> soit une <text:span text:style-name="Strong_20_Emphasis">sauvegarde sur un emplacement distant</text:span> : soit un autre ordinateur de votre réseau (à condition qu'il ne soit pas dans le même lieu physique), soit  un emplacement Cloud (il existe de nombreuses offres gratuites tout à fait suffisantes).</text:p>
        </text:list-item>
      </text:list>
      <text:p text:style-name="Text_20_body">La seconde solution est de beaucoup préférable, ne nécessitant pas l'astreinte du changement de support de sauvegarde.</text:p>
      <text:p text:style-name="Text_20_body"><draw:frame draw:style-name="mediacenter" draw:name="2" text:anchor-type="paragraph" draw:z-index="2" svg:width="11.694583333333cm" svg:height="10.662708333333cm"><draw:image xlink:href="Pictures/73e1be4f4d346b0c500a738afa11e40b.jpg" xlink:type="simple" xlink:show="embed" xlink:actuate="onLoad"/></draw:fram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ne_mettez_jamais_votre_base_de_donnees_le_repertoire_database_directement_dans_un_repertoire_de_sychronisation_du_type_onedrive_googledrive_drobbox_etc_5"/><text:bookmark-start text:name="ne_mettez_jamais_votre_base_de_donnees_le_repertoire_database_directement_dans_un_repertoire_de_sychronisation_du_type_onedrive_googledrive_drobbox_etc"/>Ne mettez jamais votre base de données (le répertoire DATABASE), directement dans un répertoire de sychronisation du type OneDrive, GoogleDrive, DrobBox, etc.<text:bookmark-end text:name="__RefHeading___ne_mettez_jamais_votre_base_de_donnees_le_repertoire_database_directement_dans_un_repertoire_de_sychronisation_du_type_onedrive_googledrive_drobbox_etc_5"/><text:bookmark-end text:name="ne_mettez_jamais_votre_base_de_donnees_le_repertoire_database_directement_dans_un_repertoire_de_sychronisation_du_type_onedrive_googledrive_drobbox_etc"/></text:h><text:p text:style-name="Text_20_body">Ce mode de sauvegarde (la synchronisation de répertoires) est inadapté pour la sauvegarde des bases de données. En effet, le nombre de changement de fichiers et leur rapidité peuvent endommager gravement votre base, par des pertes de données et des conflits de modification.</text:p><text:p text:style-name="Text_20_body">Vous pouvez cependant sauvegarder quotidiennement dans un répertoire de synchronisation, ce qui vous permettra d'avoir une sauvegarde distante (attention cependant aux problèmes de confidentialité pour les solutions non hébergées en Europe).</text:p></table:table-cell></table:table-row></table:table></draw:text-box></draw:frame></text:p>
      <text:h text:style-name="Heading_20_2" text:outline-level="2"><text:bookmark-start text:name="__RefHeading___le_backup_mensuel_automatique_de_gestan_6"/><text:bookmark-start text:name="le_backup_mensuel_automatique_de_gestan"/>Le backup mensuel automatique de Gestan<text:bookmark-end text:name="__RefHeading___le_backup_mensuel_automatique_de_gestan_6"/><text:bookmark-end text:name="le_backup_mensuel_automatique_de_gestan"/></text:h>
      <text:p text:style-name="Text_20_body">Chaque mois, au cours de l'opération de maintenance périodique, Gestan compresse votre base de données, et stocke le fichier zip obtenu dans le répertoire BACKUPS. Le fichier obtenu est dénommé Backup_FINGERPRINT_[date]_[heure].zip. L’historique est conservé sur 12 mois glissants. Il est aussi possible de la déclencher manuellement, ou de le désactiver.</text:p>
      <text:p text:style-name="Text_20_body">Cette fonctionnalité vise à conserver une “photo” de la base à un moment donné, permettant par exemple de retrouver des données anciennes qui auraient été supprimées malencontreusement (ou de confirmer qu’elles n’avaient jamais existé !). C'est quelquefois très précieux, mais cela ne peut pas être considéré comme une sauvegarde suffisante (effectuée seulement mensuellement, et sur le même support que la base de données).</text:p>
      <text:h text:style-name="Heading_20_2" text:outline-level="2"><text:bookmark-start text:name="__RefHeading___outils_pour_la_sauvegarde_7"/><text:bookmark-start text:name="outils_pour_la_sauvegarde"/>Outils pour la sauvegarde<text:bookmark-end text:name="__RefHeading___outils_pour_la_sauvegarde_7"/><text:bookmark-end text:name="outils_pour_la_sauvegarde"/></text:h>
      <text:p text:style-name="Text_20_body"><text:span text:style-name="Strong_20_Emphasis">Pour que vous n'ayez vraiment aucune excuse</text:span>, voici une liste de logiciels de sauvegarde, gratuits ou payants que nous avons testé, et de fournisseurs d'hébergement Cloud recommandés.</text:p>
      <text:h text:style-name="Heading_20_3" text:outline-level="3"><text:bookmark-start text:name="__RefHeading___selection_de_logiciels_de_sauvegarde_gratuits_8"/><text:bookmark-start text:name="selection_de_logiciels_de_sauvegarde_gratuits"/>Sélection de logiciels de sauvegarde gratuits<text:bookmark-end text:name="__RefHeading___selection_de_logiciels_de_sauvegarde_gratuits_8"/><text:bookmark-end text:name="selection_de_logiciels_de_sauvegarde_gratuits"/></text:h>
      <text:list text:style-name="List_20_1" text:continue-numbering="false">
        <text:list-item>
          <text:p text:style-name="List_20_1_Content_First"> <text:a xlink:type="simple" xlink:href="http://www.luminescence-software.org/fr/echosync.html" text:style-name="Internet_20_link" text:visited-style-name="Visited_20_Internet_20_Link">EchoSync</text:a> Un très beau développement, par un Français en plus, bravo ! Le seul point négatif est qu'il est un peu difficile d'en programmer l'exécution, il faut passer par une tâche windows.</text:p>
        </text:list-item>
        <text:list-item>
          <text:p text:style-name="List_20_1_Content"> <text:a xlink:type="simple" xlink:href="https://kopia.io" text:style-name="Internet_20_link" text:visited-style-name="Visited_20_Internet_20_Link">Kopia</text:a> un nouveau venu, gratuit et open-source.</text:p>
        </text:list-item>
        <text:list-item>
          <text:p text:style-name="List_20_1_Content"> <text:a xlink:type="simple" xlink:href="https://www.emjysoft.com/logiciel-sauvegarde-facile/" text:style-name="Internet_20_link" text:visited-style-name="Visited_20_Internet_20_Link">Sauvegarde Facile</text:a>, très joli développement écrit en Windev (comme Gestan, quoi), par EMJYSOFT - gratuit jusqu'à 10 Go.</text:p>
        </text:list-item>
        <text:list-item>
          <text:p text:style-name="List_20_1_Content"> <text:a xlink:type="simple" xlink:href="http://www.2brightsparks.com/syncback/syncback-hub.html" text:style-name="Internet_20_link" text:visited-style-name="Visited_20_Internet_20_Link">SyncBack V9.3.11.0</text:a> Syncback existe en version free, SE et pro, mais la version free suffit pour faire une sauvegarde sur un réseau local. Ne gère pas le versionning en free. Interface anglaise.</text:p>
        </text:list-item>
        <text:list-item>
          <text:p text:style-name="List_20_1_Content"> <text:a xlink:type="simple" xlink:href="http://www.duplicati.com" text:style-name="Internet_20_link" text:visited-style-name="Visited_20_Internet_20_Link">Duplicati</text:a> : sauvegarde sous format propriétaire, mais le logiciel est open-source.</text:p>
        </text:list-item>
        <text:list-item>
          <text:p text:style-name="List_20_1_Content"> <text:a xlink:type="simple" xlink:href="https://fr.fbackup.com" text:style-name="Internet_20_link" text:visited-style-name="Visited_20_Internet_20_Link">FBackup</text:a> La version gratuite du logiciel Backup4All</text:p>
        </text:list-item>
        <text:list-item>
          <text:p text:style-name="List_20_1_Content"> <text:a xlink:type="simple" xlink:href="https://www.veeam.com/fr/windows-endpoint-server-backup-free.html" text:style-name="Internet_20_link" text:visited-style-name="Visited_20_Internet_20_Link">Veeam</text:a> La référence des softs de backups, avec une version gratuite.</text:p>
        </text:list-item>
        <text:list-item>
          <text:p text:style-name="List_20_1_Content"> <text:a xlink:type="simple" xlink:href="http://beanland.net.au/AutoVer" text:style-name="Internet_20_link" text:visited-style-name="Visited_20_Internet_20_Link">AutoVer</text:a> Un logiciel tout léger et efficace, téléchargement sur <text:a xlink:type="simple" xlink:href="https://autover.informer.com/download" text:style-name="Internet_20_link" text:visited-style-name="Visited_20_Internet_20_Link">ce lien</text:a>.</text:p>
        </text:list-item>
        <text:list-item>
          <text:p text:style-name="List_20_1_Content"> <text:a xlink:type="simple" xlink:href="https://www.easeus.com" text:style-name="Internet_20_link" text:visited-style-name="Visited_20_Internet_20_Link">EaseUS</text:a> Un outil simple, rapide, avec une interface fluide et propre. Cependant c'est un logiciel Chinois…</text:p>
        </text:list-item>
        <text:list-item>
          <text:p text:style-name="List_20_1_Content"> <text:a xlink:type="simple" xlink:href="http://www.acebackup.com" text:style-name="Internet_20_link" text:visited-style-name="Visited_20_Internet_20_Link">AceBackup</text:a> gratuit avec versioning des fichiers.</text:p>
        </text:list-item>
        <text:list-item>
          <text:p text:style-name="List_20_1_Content_Last"> <text:a xlink:type="simple" xlink:href="https://crowbackup.ch/en/" text:style-name="Internet_20_link" text:visited-style-name="Visited_20_Internet_20_Link">CrownBackup</text:a> backup distant partagé, un must.</text:p>
        </text:list-item>
      </text:list>
      <text:h text:style-name="Heading_20_3" text:outline-level="3"><text:bookmark-start text:name="__RefHeading___payants_9"/><text:bookmark-start text:name="payants"/>Payants<text:bookmark-end text:name="__RefHeading___payants_9"/><text:bookmark-end text:name="payants"/></text:h>
      <text:list text:style-name="List_20_1" text:continue-numbering="false">
        <text:list-item>
          <text:p text:style-name="List_20_1_Content_First"> <text:a xlink:type="simple" xlink:href="http://www.backup4all.com" text:style-name="Internet_20_link" text:visited-style-name="Visited_20_Internet_20_Link">Backup4All</text:a> : après le mariage4All, la manif4All, la PMA&amp;GPA4All, il y a Backup4All, qui reste la meilleure option.</text:p>
        </text:list-item>
        <text:list-item>
          <text:p text:style-name="List_20_1_Content"> <text:a xlink:type="simple" xlink:href="http://www.goodsync.com/fr" text:style-name="Internet_20_link" text:visited-style-name="Visited_20_Internet_20_Link">GoodSync</text:a> : prend en charge le SFTP. Tarif démesuré (800 euros) pour la version serveur, acceptable (25 euros) pour la version desktop </text:p>
        </text:list-item>
        <text:list-item>
          <text:p text:style-name="List_20_1_Content"> <text:a xlink:type="simple" xlink:href="https://www.syncovery.com" text:style-name="Internet_20_link" text:visited-style-name="Visited_20_Internet_20_Link">Syncovery</text:a> : prend en charge le SFTP. Encore plus complet que GoodSync mais avec une interface assez old-fashioned. 30-330 euros.</text:p>
        </text:list-item>
        <text:list-item>
          <text:p text:style-name="List_20_1_Content"> <text:a xlink:type="simple" xlink:href="http://www.cloudberrylab.com/cloud-backup-windows-server.aspx" text:style-name="Internet_20_link" text:visited-style-name="Visited_20_Internet_20_Link">CloudBerry Backup</text:a> : A 80 euros, un excellent rapport performance prix pour un fonctionnement en SFTP. Pour les très gros backups qui n'ont pas le temps de s'exécuter dans la plage impartie, le comportement du logiciel n'est pas top, parce qu'il recommence TOUT le backup, sans se limiter aux fichiers modifiés depuis le dernier backup.</text:p>
        </text:list-item>
        <text:list-item>
          <text:p text:style-name="List_20_1_Content"> <text:a xlink:type="simple" xlink:href="https://www.emjysoft.com/logiciel-sauvegarde-facile" text:style-name="Internet_20_link" text:visited-style-name="Visited_20_Internet_20_Link">Sauvegarde facile</text:a>, existe en version gratuite</text:p>
        </text:list-item>
        <text:list-item>
          <text:p text:style-name="List_20_1_Content_Last"> <text:a xlink:type="simple" xlink:href="http://backupchain.com/en/backupchain/" text:style-name="Internet_20_link" text:visited-style-name="Visited_20_Internet_20_Link">BackupChain</text:a> très pro, efficace avec des VM.</text:p>
        </text:list-item>
      </text:list>
      <text:p text:style-name="Text_20_body"><draw:frame draw:style-name="media" draw:name="3" text:anchor-type="as-char" draw:z-index="3" svg:width="0.396875cm" svg:height="0.396875cm"><draw:image xlink:href="Pictures/778d9fa187f6d8e4df9437fe4bb2e32e.png" xlink:type="simple" xlink:show="embed" xlink:actuate="onLoad"/></draw:frame> Voir aussi <text:a xlink:type="simple" xlink:href="https://www.logitheque.com/articles/voici-les-meilleurs-logiciels-de-sauvegarde-2020-78958" text:style-name="Internet_20_link" text:visited-style-name="Visited_20_Internet_20_Link">Les meilleurs logiciels de sauvegarde</text:a> article de Logithèque.com. Et n'hésitez pas à nous faire part de vos remarques ou vos découvertes.</text:p>
      <text:h text:style-name="Heading_20_3" text:outline-level="3"><text:bookmark-start text:name="__RefHeading___les_fournisseurs_d_hebergement_cloud_10"/><text:bookmark-start text:name="les_fournisseurs_d_hebergement_cloud"/>Les fournisseurs d'hébergement Cloud<text:bookmark-end text:name="__RefHeading___les_fournisseurs_d_hebergement_cloud_10"/><text:bookmark-end text:name="les_fournisseurs_d_hebergement_cloud"/></text:h>
      <text:p text:style-name="Text_20_body">En matière de stockage distant, vous avez :</text:p>
      <text:list text:style-name="List_20_1" text:continue-numbering="false">
        <text:list-item>
          <text:p text:style-name="LastListParagraph_List_20_1_Content_First"> les solutions américaines comme OneDrive, Dropbox, Box, Google Drive ou autre : elles sont gratuites et, pour ce qui est de OneDrive, inclus dans Windows. L'inconvénient est que vos données partent aux Etats-Unis, qu'elles sont donc soumises au Patriot Act, et que vous n'avez strictement aucune garantie de confidentialité, et que vous les confiez à des entreprises dont le modèle économique est pour partie basé sur l'exploitation commerciale de ces données à votre insu. Certes, vous n'avez rien à cacher, mais ce n'est pas une raison pour exposer vos données, et celles de vos clients, à des yeux inquisiteurs. </text:p>
        </text:list-item>
      </text:list>
      <text:list text:style-name="List_20_1" text:continue-numbering="false">
        <text:list-item>
          <text:p text:style-name="LastListParagraph_List_20_1_Content_First"> les solutions européennes. En Europe, la confidentialité des données reste questionnable, mais elle est objectivement meilleure actuellement. Il y en a pléthore, proposée par des mastodontes comme Ionos ou OVH, ou des sociétés plus sensibles à la protection des données comme Infomaniak, Proton, ou OOdrive. Il existe des solutions gratuites, généralement avec un volume limité (l'offre gratuite de Cozy, par exemple, est de 5Go, suffisant à la majorité des entreprises), mais les prix restent très bas : aux alentours d'un euro/mois pour 1 téra de stockage, c'est dire qu'il s'agit d'une excellente option pour tous ceux qui ne veulent pas se compliquer la vie. </text:p>
        </text:list-item>
      </text:list>
      <text:list text:style-name="List_20_1" text:continue-numbering="false">
        <text:list-item>
          <text:p text:style-name="LastListParagraph_List_20_1_Content_First"> les sauvegardes sur NAS. Le coût d'un NAS se situe aux alentours de 400 euros si vous n'en avez pas déjà un. Le point important ici est qu'il faut impérativement qu'il soit dans un local séparé de votre bureau par une distance suffisante pour éviter tout risque d'incendie ou d'inondation. En général, les NAS embarquent nativement des softs de backup très bien conçus. Si leur mise en place demande une légère compétence technique, c'est la solution ultime pour ceux qui veulent avoir une maîtrise totale de leur stratégie de backup (rappelez-vous l'incendie du centre de données d'OVH Cloud à Strasbourg, dans la nuit du 10 mars 2021…)</text:p>
        </text:list-item>
      </text:list>
      <text:list text:style-name="List_20_1" text:continue-numbering="false">
        <text:list-item>
          <text:p text:style-name="LastListParagraph_List_20_1_Content_First"> Le Cloud personnel. Si la technique vous intéresse, vous pouvez avoir votre propre Cloud ! En effet, les solutions comme Nextcloud ou OwnCloud, sont devenues assez simples à utiliser.</text:p>
        </text:list-item>
      </text:list>
      <text:p text:style-name="Text_20_body">Fournisseurs intéressants :</text:p>
      <text:list text:style-name="List_20_1" text:continue-numbering="false">
        <text:list-item>
          <text:p text:style-name="List_20_1_Content_First"> <text:a xlink:type="simple" xlink:href="https://cozy.io/fr/pricing/" text:style-name="Internet_20_link" text:visited-style-name="Visited_20_Internet_20_Link">Cozy</text:a>, entreprise française, avec une offre gratuite de 5Go.</text:p>
        </text:list-item>
        <text:list-item>
          <text:p text:style-name="List_20_1_Content"> <text:a xlink:type="simple" xlink:href="https://www.leviia.com/leviia-drive" text:style-name="Internet_20_link" text:visited-style-name="Visited_20_Internet_20_Link">Liivia</text:a> : entreprise française axée confidentialité. 100 Go pour 25€</text:p>
        </text:list-item>
        <text:list-item>
          <text:p text:style-name="List_20_1_Content"> <text:a xlink:type="simple" xlink:href="https://nextcloud.com/fr" text:style-name="Internet_20_link" text:visited-style-name="Visited_20_Internet_20_Link">Nexcloud</text:a> : un outil de référence, open-source, autohébergeable, comparable à <text:a xlink:type="simple" xlink:href="https://owncloud.com" text:style-name="Internet_20_link" text:visited-style-name="Visited_20_Internet_20_Link">Owncloud</text:a>.</text:p>
        </text:list-item>
        <text:list-item>
          <text:p text:style-name="List_20_1_Content"> <text:a xlink:type="simple" xlink:href="https://www.pcloud.com/fr/lifetime-storage" text:style-name="Internet_20_link" text:visited-style-name="Visited_20_Internet_20_Link">Pcloud</text:a> : une formule originale avec un forfait à vie</text:p>
        </text:list-item>
        <text:list-item>
          <text:p text:style-name="List_20_1_Content_Last"> <text:a xlink:type="simple" xlink:href="https://www.infomaniak.com/fr/kdrive" text:style-name="Internet_20_link" text:visited-style-name="Visited_20_Internet_20_Link">kDrive</text:a> : la proposition Suisse alternative à Dropbox.</text:p>
        </text:list-item>
      </text:list>
      <text:h text:style-name="Heading_20_3" text:outline-level="3"><text:bookmark-start text:name="__RefHeading___la_solution_ideale_pour_la_sauvegarde_11"/><text:bookmark-start text:name="la_solution_ideale_pour_la_sauvegarde"/>La solution idéale pour la sauvegarde<text:bookmark-end text:name="__RefHeading___la_solution_ideale_pour_la_sauvegarde_11"/><text:bookmark-end text:name="la_solution_ideale_pour_la_sauvegarde"/></text:h>
      <text:p text:style-name="Text_20_body"><draw:frame draw:style-name="mediaright" draw:name="4" text:anchor-type="paragraph" draw:z-index="4" svg:width="7.9375cm" style:rel-width="100%" svg:height="6.8791666666667cm" style:rel-height="scale"><draw:image xlink:href="Pictures/61062ea9ab760f3f17e0161cdf93a224.png" xlink:type="simple" xlink:show="embed" xlink:actuate="onLoad"/></draw:frame>La solution de backup idéale répond à trois critères principaux :</text:p>
      <text:list text:style-name="List_20_1" text:continue-numbering="false">
        <text:list-item>
          <text:p text:style-name="List_20_1_Content_First"> elle est automatique</text:p>
        </text:list-item>
        <text:list-item>
          <text:p text:style-name="List_20_1_Content"> les données sauvegardées sont physiquement ailleurs que les données de production</text:p>
        </text:list-item>
        <text:list-item>
          <text:p text:style-name="List_20_1_Content_Last"> quand elle se passe mal, elle le notifie à la personne concernée</text:p>
        </text:list-item>
      </text:list>
      <text:p text:style-name="Text_20_body">Donc voici notre recommandation :</text:p>
      <text:list text:style-name="List_20_1" text:continue-numbering="false">
        <text:list-item>
          <text:p text:style-name="List_20_1_Content_First"> Installez votre base Gestan sur votre ordinateur ou votre réseau local</text:p>
        </text:list-item>
        <text:list-item>
          <text:p text:style-name="List_20_1_Content"> sélectionnez une des nombreuses solutions de stockage distant disponible (voir ci-dessus)</text:p>
        </text:list-item>
        <text:list-item>
          <text:p text:style-name="List_20_1_Content"> sélectionnez un des nombreux logiciels de backup disponibles (liste non exhaustive ci-dessus)</text:p>
        </text:list-item>
        <text:list-item>
          <text:p text:style-name="List_20_1_Content"> programmez une sauvegarde journalière de votre répertoire Gestan sur votre répertoire de stockage distant</text:p>
        </text:list-item>
        <text:list-item>
          <text:p text:style-name="List_20_1_Content"> assurez vous de savoir comment récupérer vos données depuis votre espace distant !</text:p>
        </text:list-item>
        <text:list-item>
          <text:p text:style-name="List_20_1_Content"> si votre logiciel de backup le permet, programmez une alerte par mail en cas de non-exécution du backup.</text:p>
        </text:list-item>
        <text:list-item>
          <text:p text:style-name="List_20_1_Content_Last"> périodiquement, contrôlez la bonne exécution du backup.</text:p>
        </text:list-item>
      </text:list>
      <text:p text:style-name="Text_20_body">Et voilà !</text:p>
      <text:p text:style-name="Horizontal_20_Line"/>
      <text:p text:style-name="Text_20_body"><draw:frame draw:style-name="medialeft" draw:name="5" text:anchor-type="paragraph" draw:z-index="5"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wiki:v15:tech:backup" text:style-name="Local_20_link" text:visited-style-name="Visited_20_Local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2::32:14</meta:creation-date>
    <dc:creator>Generated</dc:creator>
    <dc:date>2026-08-13T12::32:14</dc:date>
    <dc:language>en-US</dc:language>
    <meta:editing-cycles>1</meta:editing-cycles>
    <meta:editing-duration>PT0S</meta:editing-duration>
    <dc:title>wiki:v15:tech:backup</dc:title>
  </office:meta>
</office:document-meta>
</file>