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4f8f3d3d85f39556c5baf0e22b78beb.jp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parametrage:trad_pieces"/><text:bookmark-start text:name="__RefHeading___traduction_des_libelles_pieces_1"/><text:bookmark-start text:name="traduction_des_libelles_pieces"/>Traduction des libellés pièces<text:bookmark-end text:name="__RefHeading___traduction_des_libelles_pieces_1"/><text:bookmark-end text:name="traduction_des_libelles_pieces"/></text:h>
      <text:p text:style-name="Text_20_body">Gestan permet d'éditer des pièces (devis, factures, avoirs) en 16 langues : français, espagnol, portugais, irlandais, italien, anglais, allemand, tchèque, slovaque, néerlandais, roumain, polonais, hongrois, bulgare, canadien français, et russe. Merci aux traducteurs.</text:p>
      <text:p text:style-name="Text_20_body">Les libellés traduits sont, de plus, modifiables par l'utilisateur.</text:p>
      <text:p text:style-name="Text_20_body">Pour ajouter une langue supplémentaire, ou pour améliorer les traductions existantes, contactez ICS.</text:p>
      <text:h text:style-name="Heading_20_2" text:outline-level="2"><text:bookmark-start text:name="__RefHeading___utilisation_de_l_ecran_2"/><text:bookmark-start text:name="utilisation_de_l_ecran"/>Utilisation de l'écran<text:bookmark-end text:name="__RefHeading___utilisation_de_l_ecran_2"/><text:bookmark-end text:name="utilisation_de_l_ecran"/></text:h>
      <text:p text:style-name="Text_20_body">//Accès :  Outils→Administration→Traduction des libellés pièce
//</text:p>
      <text:p text:style-name="Text_20_body"><draw:frame draw:style-name="media" draw:name="0" text:anchor-type="as-char" draw:z-index="0" svg:width="22.621875cm" style:rel-width="100%" svg:height="18.89125cm" style:rel-height="scale"><draw:image xlink:href="Pictures/64f8f3d3d85f39556c5baf0e22b78beb.jpg" xlink:type="simple" xlink:show="embed" xlink:actuate="onLoad"/></draw:frame></text:p>
      <text:p text:style-name="Text_20_body">L'écran affiche, pour chaque libellé, les traductions disponibles.</text:p>
      <text:p text:style-name="Text_20_body">Si une traduction est modifiée, le bouton <text:span text:style-name="Strong_20_Emphasis">Appliquer</text:span> permet d'enregistrer la modification.</text:p>
      <text:p text:style-name="Text_20_body">Le bouton <text:span text:style-name="Strong_20_Emphasis">Initialiser</text:span> remet toutes les traductions à leurs valeurs par défaut.</text:p>
      <text:p text:style-name="Text_20_body">TIP Vous pouvez utiliser cette fonctionnalité pour renommer <text:span text:style-name="Emphasis">Avoir</text:span> en <text:span text:style-name="Emphasis">Note de crédit</text:span> si vous êtes en Belgique.</text:p>
      <text:p text:style-name="Text_20_body">TIP Le libellé <text:span text:style-name="Strong_20_Emphasis">Génération</text:span> peut utiliser des caractères spéciaux. Par défaut, ce libellé est <text:span text:style-name="Emphasis">Génération selon : %1</text:span>. A l'utilisation, %1 est remplacé par la référence de la ou des pièces qui ont servi à générer la pièce (dans le cas par exemple de la génération d'une facture à partir d'un ou plusieurs devis). Mais vous pouvez aussi utiliser %2 et %3, par exemple <text:span text:style-name="Emphasis">Pièce établie selon %1 par %2 le %3</text:span> %2 sera remplacé par le code utilisateur qui a généré la pièce et %3 par la date de génération (pour pouvoir avoir les mêmes libellés qu'en version 13.xx)</text:p>
      <text:p text:style-name="Horizontal_20_Line"/>
      <text:p text:style-name="Text_20_body"><draw:frame draw:style-name="medialeft" draw:name="1" text:anchor-type="paragraph" draw:z-index="1" svg:width="0.84666666666667cm" svg:height="0.84666666666667cm"><draw:image xlink:href="Pictures/393e5b6f6a9d466b17d722e4c9a80942.gif" xlink:type="simple" xlink:show="embed" xlink:actuate="onLoad"/></draw:frame><text:span text:style-name="Strong_20_Emphasis">Autres articles “Paramétrage”</text:span></text:p>
      <text:p text:style-name="Text_20_body"><text:a xlink:type="simple" xlink:href="https://wiki.gestan.fr/doku.php?id=wiki:v15:parametrage:general:assistheader" text:style-name="Internet_20_link" text:visited-style-name="Visited_20_Internet_20_Link">Assistant de création de header</text:a><text:line-break/><text:a xlink:type="simple" xlink:href="https://wiki.gestan.fr/doku.php?id=wiki:v15:parametrage:champscompl" text:style-name="Internet_20_link" text:visited-style-name="Visited_20_Internet_20_Link">Champs complémentaires</text:a><text:line-break/><text:a xlink:type="simple" xlink:href="https://wiki.gestan.fr/doku.php?id=wiki:v15:parametrage:connexions" text:style-name="Internet_20_link" text:visited-style-name="Visited_20_Internet_20_Link">Connexions</text:a><text:line-break/><text:a xlink:type="simple" xlink:href="https://wiki.gestan.fr/doku.php?id=wiki:v15:parametrage:general:entetepieces" text:style-name="Internet_20_link" text:visited-style-name="Visited_20_Internet_20_Link">Entêtes des pièces</text:a><text:line-break/><text:a xlink:type="simple" xlink:href="https://wiki.gestan.fr/doku.php?id=wiki:v15:parametrage:remplacement" text:style-name="Internet_20_link" text:visited-style-name="Visited_20_Internet_20_Link">Etats et fenêtres de remplacement + Spécial</text:a><text:line-break/><text:a xlink:type="simple" xlink:href="https://wiki.gestan.fr/doku.php?id=wiki:v15:parametrage:identcom" text:style-name="Internet_20_link" text:visited-style-name="Visited_20_Internet_20_Link">Identités commerciales</text:a><text:line-break/><text:a xlink:type="simple" xlink:href="https://wiki.gestan.fr/doku.php?id=wiki:v15:parametrage:impvirtuelle" text:style-name="Internet_20_link" text:visited-style-name="Visited_20_Internet_20_Link">Imprimante virtuelle</text:a><text:line-break/><text:a xlink:type="simple" xlink:href="https://wiki.gestan.fr/doku.php?id=wiki:v15:parametrage:general:actinterproj" text:style-name="Internet_20_link" text:visited-style-name="Visited_20_Internet_20_Link">Paramétrage général : Actions / Interventions / Projets</text:a><text:line-break/><text:a xlink:type="simple" xlink:href="https://wiki.gestan.fr/doku.php?id=wiki:v15:parametrage:general:contacts" text:style-name="Internet_20_link" text:visited-style-name="Visited_20_Internet_20_Link">Paramétrage général : Contacts</text:a><text:line-break/><text:a xlink:type="simple" xlink:href="https://wiki.gestan.fr/doku.php?id=wiki:v15:parametrage:general:divers" text:style-name="Internet_20_link" text:visited-style-name="Visited_20_Internet_20_Link">Paramétrage général : Divers</text:a><text:line-break/><text:a xlink:type="simple" xlink:href="https://wiki.gestan.fr/doku.php?id=wiki:v15:parametrage:general:entreprise" text:style-name="Internet_20_link" text:visited-style-name="Visited_20_Internet_20_Link">Paramétrage général : L'entreprise</text:a><text:line-break/><text:a xlink:type="simple" xlink:href="https://wiki.gestan.fr/doku.php?id=wiki:v15:parametrage:general:machines" text:style-name="Internet_20_link" text:visited-style-name="Visited_20_Internet_20_Link">Paramétrage général : Machines</text:a><text:line-break/><text:a xlink:type="simple" xlink:href="https://wiki.gestan.fr/doku.php?id=wiki:v15:parametrage:general:ordinateur" text:style-name="Internet_20_link" text:visited-style-name="Visited_20_Internet_20_Link">Paramétrage général : Ordinateur</text:a><text:line-break/><text:a xlink:type="simple" xlink:href="https://wiki.gestan.fr/doku.php?id=wiki:v15:parametrage:general:pieces" text:style-name="Internet_20_link" text:visited-style-name="Visited_20_Internet_20_Link">Paramétrage général : Pièces</text:a><text:line-break/><text:a xlink:type="simple" xlink:href="https://wiki.gestan.fr/doku.php?id=wiki:v15:parametrage:general:prodstocks" text:style-name="Internet_20_link" text:visited-style-name="Visited_20_Internet_20_Link">Paramétrage général : Produits/Stocks</text:a><text:line-break/><text:a xlink:type="simple" xlink:href="https://wiki.gestan.fr/doku.php?id=wiki:v15:parametrage:sms" text:style-name="Internet_20_link" text:visited-style-name="Visited_20_Internet_20_Link">SMS</text:a><text:line-break/><text:a xlink:type="simple" xlink:href="#wiki:v15:parametrage:trad_pieces" text:style-name="Local_20_link" text:visited-style-name="Visited_20_Local_20_Link">Traduction des libellés pièce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40:21</meta:creation-date>
    <dc:creator>Generated</dc:creator>
    <dc:date>2026-08-13T13::40:21</dc:date>
    <dc:language>en-US</dc:language>
    <meta:editing-cycles>1</meta:editing-cycles>
    <meta:editing-duration>PT0S</meta:editing-duration>
    <dc:title>wiki:v15:parametrage:trad_pieces</dc:title>
  </office:meta>
</office:document-meta>
</file>