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5e75d876970ca65fd124a97415686e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parametrage:sms"/><text:bookmark-start text:name="__RefHeading___sms_1"/><text:bookmark-start text:name="sms"/>SMS<text:bookmark-end text:name="__RefHeading___sms_1"/><text:bookmark-end text:name="sms"/></text:h>
      <text:p text:style-name="Text_20_body">Gestan permet l'envoi de SMS, directement depuis l'application, avec la possibilité de mémoriser le SMS dans le dossier du contact auquel vous l'avez envoyé (il sera mémorisé comme une action).</text:p>
      <text:h text:style-name="Heading_20_2" text:outline-level="2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<text:span text:style-name="Emphasis">**Accès : ** Outils→Paramètre de l'application→Paramétrage SMS</text:span></text:p>
      <text:p text:style-name="Text_20_body"><draw:frame draw:style-name="media" draw:name="0" text:anchor-type="as-char" draw:z-index="0" svg:width="20.928541666667cm" style:rel-width="100%" svg:height="12.85875cm" style:rel-height="scale"><draw:image xlink:href="Pictures/665e75d876970ca65fd124a97415686e.png" xlink:type="simple" xlink:show="embed" xlink:actuate="onLoad"/></draw:frame></text:p>
      <text:p text:style-name="Text_20_body"><text:span text:style-name="Strong_20_Emphasis">Pour envoyer des SMS</text:span></text:p>
      <text:list text:style-name="Numbering_20_1" text:continue-numbering="false">
        <text:list-item>
          <text:p text:style-name="Numbering_20_1_Content_First"> Ouvrez un compte chez un prestataire d'envoi de SMS (actuellement, Gestan peut utiliser lesms.com, clickatell.com, reach-interactive.com et smseco.com - Nous pouvons développer toute interface avec tout autre prestataire selon demande)</text:p>
        </text:list-item>
        <text:list-item>
          <text:p text:style-name="Numbering_20_1_Content"> Vous recevrez un code et un mot de passe dès l'ouverture de votre compte : indiquez ce code et ce mot de passe à Gestan, dans les options de paramétrage du menu Outils.</text:p>
        </text:list-item>
        <text:list-item>
          <text:p text:style-name="Numbering_20_1_Content_Last"> Un clic droit sur la liste des contacts permet alors d'envoyer un SMS au contact sélectionné.</text:p>
        </text:list-item>
      </text:list>
      <text:h text:style-name="Heading_20_3" text:outline-level="3"><text:bookmark-start text:name="__RefHeading___l_option_forfait_3"/><text:bookmark-start text:name="l_option_forfait"/>L'option "Forfait"<text:bookmark-end text:name="__RefHeading___l_option_forfait_3"/><text:bookmark-end text:name="l_option_forfait"/></text:h>
      <text:p text:style-name="Text_20_body">Vous pouvez également envoyer des SMS via l'option &lt;forfait&gt;. Dans ce cas, les SMS seront expédié via le forfait téléphonique d'un smartphone connecté soit à Internet (mode C/S ou Cloud) ou au même réseau (mode C/S).</text:p>
      <text:p text:style-name="Text_20_body">Cette option nécessite l'extension <text:a xlink:type="simple" xlink:href="https://wiki.gestan.fr/doku.php?id=wiki:extensv15:envoisms" text:style-name="Internet_20_link" text:visited-style-name="Visited_20_Internet_20_Link">envoi SMS</text:a>.</text:p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Paramétrage”</text:span></text:p>
      <text:p text:style-name="Text_20_body"><text:a xlink:type="simple" xlink:href="https://wiki.gestan.fr/doku.php?id=wiki:v15:parametrage:general:assistheader" text:style-name="Internet_20_link" text:visited-style-name="Visited_20_Internet_20_Link">Assistant de création de header</text:a><text:line-break/><text:a xlink:type="simple" xlink:href="https://wiki.gestan.fr/doku.php?id=wiki:v15:parametrage:champscompl" text:style-name="Internet_20_link" text:visited-style-name="Visited_20_Internet_20_Link">Champs complémentaires</text:a><text:line-break/><text:a xlink:type="simple" xlink:href="https://wiki.gestan.fr/doku.php?id=wiki:v15:parametrage:connexions" text:style-name="Internet_20_link" text:visited-style-name="Visited_20_Internet_20_Link">Connexions</text:a><text:line-break/><text:a xlink:type="simple" xlink:href="https://wiki.gestan.fr/doku.php?id=wiki:v15:parametrage:general:entetepieces" text:style-name="Internet_20_link" text:visited-style-name="Visited_20_Internet_20_Link">Entêtes des pièces</text:a><text:line-break/><text:a xlink:type="simple" xlink:href="https://wiki.gestan.fr/doku.php?id=wiki:v15:parametrage:remplacement" text:style-name="Internet_20_link" text:visited-style-name="Visited_20_Internet_20_Link">Etats et fenêtres de remplacement + Spécial</text:a><text:line-break/><text:a xlink:type="simple" xlink:href="https://wiki.gestan.fr/doku.php?id=wiki:v15:parametrage:identcom" text:style-name="Internet_20_link" text:visited-style-name="Visited_20_Internet_20_Link">Identités commerciales</text:a><text:line-break/><text:a xlink:type="simple" xlink:href="https://wiki.gestan.fr/doku.php?id=wiki:v15:parametrage:impvirtuelle" text:style-name="Internet_20_link" text:visited-style-name="Visited_20_Internet_20_Link">Imprimante virtuelle</text:a><text:line-break/><text:a xlink:type="simple" xlink:href="https://wiki.gestan.fr/doku.php?id=wiki:v15:parametrage:general:actinterproj" text:style-name="Internet_20_link" text:visited-style-name="Visited_20_Internet_20_Link">Paramétrage général : Actions / Interventions / Projets</text:a><text:line-break/><text:a xlink:type="simple" xlink:href="https://wiki.gestan.fr/doku.php?id=wiki:v15:parametrage:general:contacts" text:style-name="Internet_20_link" text:visited-style-name="Visited_20_Internet_20_Link">Paramétrage général : Contacts</text:a><text:line-break/><text:a xlink:type="simple" xlink:href="https://wiki.gestan.fr/doku.php?id=wiki:v15:parametrage:general:divers" text:style-name="Internet_20_link" text:visited-style-name="Visited_20_Internet_20_Link">Paramétrage général : Divers</text:a><text:line-break/><text:a xlink:type="simple" xlink:href="https://wiki.gestan.fr/doku.php?id=wiki:v15:parametrage:general:entreprise" text:style-name="Internet_20_link" text:visited-style-name="Visited_20_Internet_20_Link">Paramétrage général : L'entreprise</text:a><text:line-break/><text:a xlink:type="simple" xlink:href="https://wiki.gestan.fr/doku.php?id=wiki:v15:parametrage:general:machines" text:style-name="Internet_20_link" text:visited-style-name="Visited_20_Internet_20_Link">Paramétrage général : Machines</text:a><text:line-break/><text:a xlink:type="simple" xlink:href="https://wiki.gestan.fr/doku.php?id=wiki:v15:parametrage:general:ordinateur" text:style-name="Internet_20_link" text:visited-style-name="Visited_20_Internet_20_Link">Paramétrage général : Ordinateur</text:a><text:line-break/><text:a xlink:type="simple" xlink:href="https://wiki.gestan.fr/doku.php?id=wiki:v15:parametrage:general:pieces" text:style-name="Internet_20_link" text:visited-style-name="Visited_20_Internet_20_Link">Paramétrage général : Pièces</text:a><text:line-break/><text:a xlink:type="simple" xlink:href="https://wiki.gestan.fr/doku.php?id=wiki:v15:parametrage:general:prodstocks" text:style-name="Internet_20_link" text:visited-style-name="Visited_20_Internet_20_Link">Paramétrage général : Produits/Stocks</text:a><text:line-break/><text:a xlink:type="simple" xlink:href="#wiki:v15:parametrage:sms" text:style-name="Local_20_link" text:visited-style-name="Visited_20_Local_20_Link">SMS</text:a><text:line-break/><text:a xlink:type="simple" xlink:href="https://wiki.gestan.fr/doku.php?id=wiki:v15:parametrage:trad_pieces" text:style-name="Internet_20_link" text:visited-style-name="Visited_20_Internet_20_Link">Traduction des libellés pièce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27</meta:creation-date>
    <dc:creator>Generated</dc:creator>
    <dc:date>2026-08-13T13::39:27</dc:date>
    <dc:language>en-US</dc:language>
    <meta:editing-cycles>1</meta:editing-cycles>
    <meta:editing-duration>PT0S</meta:editing-duration>
    <dc:title>wiki:v15:parametrage:sms</dc:title>
  </office:meta>
</office:document-meta>
</file>