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bdc75b487c85cb25b85f66b326b20b.png"/>
  <manifest:file-entry manifest:media-type="image/svg+xml" manifest:full-path="Pictures/dbe7bf2a13f988afb7eda15cba9ae0fe.svg"/>
  <manifest:file-entry manifest:media-type="image/jpeg" manifest:full-path="Pictures/67bf903c21f6d0249fcea7e2cd7d5b40.jpg"/>
  <manifest:file-entry manifest:media-type="image/jpeg" manifest:full-path="Pictures/cb5e3c90907614299973629226608f67.jpg"/>
  <manifest:file-entry manifest:media-type="image/jpeg" manifest:full-path="Pictures/5d0edb29759e74b2ad1d0e1f7bed8aa5.jpg"/>
  <manifest:file-entry manifest:media-type="image/jpeg" manifest:full-path="Pictures/3c355a0b5d3ada371eb63383f2f8079c.jpg"/>
  <manifest:file-entry manifest:media-type="image/png" manifest:full-path="Pictures/3060dbcaf406e72e24a94ad029c7c30e.png"/>
  <manifest:file-entry manifest:media-type="image/png" manifest:full-path="Pictures/0c987962ca20cd8ea46375072ac50475.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remplacement"/><text:bookmark-start text:name="__RefHeading___etats_et_fenetres_de_remplacement_special_1"/><text:bookmark-start text:name="etats_et_fenetres_de_remplacement_special"/>Etats et fenêtres de remplacement + Spécial<text:bookmark-end text:name="__RefHeading___etats_et_fenetres_de_remplacement_special_1"/><text:bookmark-end text:name="etats_et_fenetres_de_remplacement_special"/></text:h>
      <text:p text:style-name="Text_20_body">Certains états et écrans de Gestan peuvent être remplacés par des états et écrans spécifiques, développés en fonction de vos besoins métier ou de vos impératifs de communication.</text:p>
      <text:p text:style-name="Text_20_body">De plus, si vous gérez des données spécifiques, Gestan peut afficher un onglet supplémentaire pour gérer ces données.</text:p>
      <text:p text:style-name="Text_20_body">Ces éléments peuvent être développés spécifiquement par tout partenaire développeur Gestan.</text:p>
      <text:h text:style-name="Heading_20_2" text:outline-level="2"><text:bookmark-start text:name="__RefHeading___utilisation_de_l_ecran_2"/><text:bookmark-start text:name="utilisation_de_l_ecran"/>Utilisation de l'écran<text:bookmark-end text:name="__RefHeading___utilisation_de_l_ecran_2"/><text:bookmark-end text:name="utilisation_de_l_ecran"/></text:h>
      <text:p text:style-name="Text_20_body"><text:span text:style-name="Emphasis"><text:span text:style-name="Strong_20_Emphasis">Accès</text:span> : Outils → Paramètres de l'application → États et fenêtres de remplacement.</text:span></text:p>
      <text:p text:style-name="Text_20_body">La case <text:span text:style-name="Strong_20_Emphasis">prendre en compte les fenêtres de remplacement</text:span> permet de brancher ou de débrancher les états spécifiques, sans avoir à ressaisir tout le paramétrage.</text:p>
      <text:h text:style-name="Heading_20_3" text:outline-level="3"><text:bookmark-start text:name="__RefHeading___gestionnaire_d_etats_de_remplacement_3"/><text:bookmark-start text:name="gestionnaire_d_etats_de_remplacement"/>Gestionnaire d'états de remplacement<text:bookmark-end text:name="__RefHeading___gestionnaire_d_etats_de_remplacement_3"/><text:bookmark-end text:name="gestionnaire_d_etats_de_remplacement"/></text:h>
      <text:p text:style-name="Text_20_body">Toutes les états standard des pièces client, mais aussi certaines pièces fournisseur (facture fournisseur, demande de prix, bon de réception), et les fiches d'intervention peuvent être remplacés par des états spécifiques adaptés à vos besoins métier.</text:p>
      <text:p text:style-name="Text_20_body"><draw:frame draw:style-name="media" draw:name="0" text:anchor-type="as-char" draw:z-index="0" svg:width="20.928541666667cm" style:rel-width="100%" svg:height="12.885208333333cm" style:rel-height="scale"><draw:image xlink:href="Pictures/6dbdc75b487c85cb25b85f66b326b20b.png" xlink:type="simple" xlink:show="embed" xlink:actuate="onLoad"/></draw:frame></text:p>
      <text:p text:style-name="Text_20_body">Sur l'exemple ci-dessus, la facture standard de Gestan ainsi que la commande seront remplacées par un état spécifique dénommé Etat_FAC1_SPE (ils pourraient être différents)</text:p>
      <text:p text:style-name="Text_20_body">Il ne reste plus, dans les options d'édition des factures, qu'à préciser “&lt;spécifique&gt;” dans le type d'entête, au niveau général du paramétrage ou au niveau spécifique du paramétrage par pièce, et c'est l'état spécifique qui sera édité.</text:p>
      <text:p text:style-name="Text_20_body"><draw:frame draw:style-name="media" draw:name="1" text:anchor-type="as-char" draw:z-index="1" svg:width="" svg:rel-width="100%" svg:height="0cm"><draw:image xlink:href="Pictures/dbe7bf2a13f988afb7eda15cba9ae0fe.svg" xlink:type="simple" xlink:show="embed" xlink:actuate="onLoad"/></draw:frame> Attention, toutes les options des pièces standard Gestan ne sont pas forcément disponibles dans tous les modèles personnalisés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i vous avez fabriqué via un produit pcsoft votre propre Etat spécifique, c'est à dire un fichier *.wde, vous pouvez l'installer dans le répertoire C:\Users\[utilisateur windows]\AppData\Roaming\GESTAN_15
Puis, dans le champs <text:span text:style-name="Strong_20_Emphasis">état de remplacement</text:span> qu'il concerne, vous indiquez ce nom, mais sans le “#” initial. Et en précisant &lt;spécifique&gt; dans le type d'entete, comme ci-dessus, c'est votre état qui remplacera l'état standard.</text:p></table:table-cell></table:table-row></table:table></draw:text-box></draw:frame></text:p>
      <text:h text:style-name="Heading_20_4" text:outline-level="4"><text:bookmark-start text:name="__RefHeading___exemple_de_facture_de_remplacement_fundyz_4"/><text:bookmark-start text:name="exemple_de_facture_de_remplacement_fundyz"/>Exemple de facture de remplacement Fundyz<text:bookmark-end text:name="__RefHeading___exemple_de_facture_de_remplacement_fundyz_4"/><text:bookmark-end text:name="exemple_de_facture_de_remplacement_fundyz"/></text:h>
      <text:p text:style-name="Text_20_body">Le top du top du graphisme, pour une facture : des couleurs harmonieuses, un design moderne, des caractères fun, de quoi donner au client l'envie de la payer !</text:p>
      <table:table table:style-name="Table">
        <table:table-column/>
        <table:table-row>
          <table:table-cell office:value-type="string" table:style-name="tableheader">
            <text:p text:style-name="Table_20_Heading"> Le recto :      </text:p>
          </table:table-cell>
        </table:table-row>
        <table:table-row>
          <table:table-cell office:value-type="string" table:style-name="tablecell">
            <text:p text:style-name="tablealignleft"> <draw:frame draw:style-name="media" draw:name="2" text:anchor-type="as-char" draw:z-index="2" svg:width="10.583333333333cm" svg:height="14.985250737463cm"><draw:image xlink:href="Pictures/67bf903c21f6d0249fcea7e2cd7d5b40.jpg" xlink:type="simple" xlink:show="embed" xlink:actuate="onLoad"/></draw:frame> </text:p>
          </table:table-cell>
        </table:table-row>
      </table:table>
      <text:h text:style-name="Heading_20_4" text:outline-level="4"><text:bookmark-start text:name="__RefHeading___exemple_de_facture_de_remplacement_extrem_informatique_5"/><text:bookmark-start text:name="exemple_de_facture_de_remplacement_extrem_informatique"/>Exemple de facture de remplacement Extrem Informatique<text:bookmark-end text:name="__RefHeading___exemple_de_facture_de_remplacement_extrem_informatique_5"/><text:bookmark-end text:name="exemple_de_facture_de_remplacement_extrem_informatique"/></text:h>
      <text:p text:style-name="Text_20_body">Cette facture comporte un fond de page image.</text:p>
      <table:table table:style-name="Table">
        <table:table-column/>
        <table:table-row>
          <table:table-cell office:value-type="string" table:style-name="tableheader">
            <text:p text:style-name="Table_20_Heading"> Le recto :      </text:p>
          </table:table-cell>
        </table:table-row>
        <table:table-row>
          <table:table-cell office:value-type="string" table:style-name="tablecell">
            <text:p text:style-name="tablealignleft"> <draw:frame draw:style-name="media" draw:name="3" text:anchor-type="as-char" draw:z-index="3" svg:width="10.583333333333cm" svg:height="14.97520242915cm"><draw:image xlink:href="Pictures/cb5e3c90907614299973629226608f67.jpg" xlink:type="simple" xlink:show="embed" xlink:actuate="onLoad"/></draw:frame> </text:p>
          </table:table-cell>
        </table:table-row>
      </table:table>
      <text:h text:style-name="Heading_20_4" text:outline-level="4"><text:bookmark-start text:name="__RefHeading___exemple_de_facture_de_remplacement_rmp001_6"/><text:bookmark-start text:name="exemple_de_facture_de_remplacement_rmp001"/>Exemple de facture de remplacement RMP001<text:bookmark-end text:name="__RefHeading___exemple_de_facture_de_remplacement_rmp001_6"/><text:bookmark-end text:name="exemple_de_facture_de_remplacement_rmp001"/></text:h>
      <text:p text:style-name="Text_20_body">Un modèle simple de facture, incluant l'IBAN.</text:p>
      <table:table table:style-name="Table">
        <table:table-column/>
        <table:table-row>
          <table:table-cell office:value-type="string" table:style-name="tableheader">
            <text:p text:style-name="Table_20_Heading"> Le recto :      </text:p>
          </table:table-cell>
        </table:table-row>
        <table:table-row>
          <table:table-cell office:value-type="string" table:style-name="tablecell">
            <text:p text:style-name="tablealignleft"> <draw:frame draw:style-name="media" draw:name="4" text:anchor-type="as-char" draw:z-index="4" svg:width="10.583333333333cm" svg:height="14.930892070485cm"><draw:image xlink:href="Pictures/5d0edb29759e74b2ad1d0e1f7bed8aa5.jpg" xlink:type="simple" xlink:show="embed" xlink:actuate="onLoad"/></draw:frame> </text:p>
          </table:table-cell>
        </table:table-row>
      </table:table>
      <text:h text:style-name="Heading_20_4" text:outline-level="4"><text:bookmark-start text:name="__RefHeading___exemple_de_fiche_d_intervention_de_remplacement_7"/><text:bookmark-start text:name="exemple_de_fiche_d_intervention_de_remplacement"/>Exemple de fiche d'intervention de remplacement<text:bookmark-end text:name="__RefHeading___exemple_de_fiche_d_intervention_de_remplacement_7"/><text:bookmark-end text:name="exemple_de_fiche_d_intervention_de_remplacement"/></text:h>
      <text:p text:style-name="Text_20_body">Cette fiche contient un cartouche pour la signature du technicien et du client. Elle est disponible au téléchargement via l'écran des ressources.</text:p>
      <table:table table:style-name="Table">
        <table:table-column/>
        <table:table-row>
          <table:table-cell office:value-type="string" table:style-name="tableheader">
            <text:p text:style-name="Table_20_Heading"> Le recto :      </text:p>
          </table:table-cell>
        </table:table-row>
        <table:table-row>
          <table:table-cell office:value-type="string" table:style-name="tablecell">
            <text:p text:style-name="tablealignleft"><draw:frame draw:style-name="media" draw:name="5" text:anchor-type="as-char" draw:z-index="5" svg:width="10.583333333333cm" svg:height="15.003537068478cm"><draw:image xlink:href="Pictures/3c355a0b5d3ada371eb63383f2f8079c.jpg" xlink:type="simple" xlink:show="embed" xlink:actuate="onLoad"/></draw:frame></text:p>
          </table:table-cell>
        </table:table-row>
      </table:table>
      <text:h text:style-name="Heading_20_3" text:outline-level="3"><text:bookmark-start text:name="__RefHeading___gestionnaire_d_ecrans_de_remplacement_8"/><text:bookmark-start text:name="gestionnaire_d_ecrans_de_remplacement"/>Gestionnaire d'écrans de remplacement<text:bookmark-end text:name="__RefHeading___gestionnaire_d_ecrans_de_remplacement_8"/><text:bookmark-end text:name="gestionnaire_d_ecrans_de_remplacement"/></text:h>
      <text:p text:style-name="Text_20_body">Si la forme de la liste des contacts, ou de la liste des interventions, ne convient pas à votre activité, il est possible de les remplacer par tout autre programme spécifiquement adapté.</text:p>
      <text:h text:style-name="Heading_20_3" text:outline-level="3"><text:bookmark-start text:name="__RefHeading___gestionnaire_d_onglets_specifiques_9"/><text:bookmark-start text:name="gestionnaire_d_onglets_specifiques"/>Gestionnaire d'onglets spécifiques<text:bookmark-end text:name="__RefHeading___gestionnaire_d_onglets_specifiques_9"/><text:bookmark-end text:name="gestionnaire_d_onglets_specifiques"/></text:h>
      <text:p text:style-name="Text_20_body">Il est possible d'ajouter à certains écrans fiche des onglets supplémentaires permettant de gérer des données supplémentaires, actuellement pour les contacts, produits, et machines.</text:p>
      <text:p text:style-name="Text_20_body"><draw:frame draw:style-name="media" draw:name="6" text:anchor-type="as-char" draw:z-index="6" svg:width="20.928541666667cm" style:rel-width="100%" svg:height="12.885208333333cm" style:rel-height="scale"><draw:image xlink:href="Pictures/3060dbcaf406e72e24a94ad029c7c30e.png" xlink:type="simple" xlink:show="embed" xlink:actuate="onLoad"/></draw:frame></text:p>
      <text:p text:style-name="Text_20_body">Par exemple, dans l'exemple ci-dessus, la fiche machine va afficher l'onglet <text:span text:style-name="Strong_20_Emphasis">Spécial</text:span> FI_Z26_COMPTEUR (ce nom est spécifique à chaque extension), permettant de gérer des données supplémentaires.</text:p>
      <text:list text:style-name="List_20_1" text:continue-numbering="false">
        <text:list-item>
          <text:p text:style-name="List_20_1_Content_First"> la liste des enregistrements de compteur rattachés au copieur</text:p>
        </text:list-item>
        <text:list-item>
          <text:p text:style-name="List_20_1_Content"> la liste des factures rattachées au compteur</text:p>
        </text:list-item>
        <text:list-item>
          <text:p text:style-name="List_20_1_Content_Last"> la liste des BL rattachés au compteur</text:p>
        </text:list-item>
      </text:list>
      <text:p text:style-name="Text_20_body"><draw:frame draw:style-name="media" draw:name="7" text:anchor-type="as-char" draw:z-index="7" svg:width="19.605625cm" style:rel-width="100%" svg:height="14.896041666667cm" style:rel-height="scale"><draw:image xlink:href="Pictures/0c987962ca20cd8ea46375072ac50475.png" xlink:type="simple" xlink:show="embed" xlink:actuate="onLoad"/></draw:frame></text:p>
      <text:p text:style-name="Horizontal_20_Line"/>
      <text:p text:style-name="Text_20_body"><draw:frame draw:style-name="medialeft" draw:name="8" text:anchor-type="paragraph" draw:z-index="8" svg:width="0.84666666666667cm" svg:height="0.84666666666667cm"><draw:image xlink:href="Pictures/393e5b6f6a9d466b17d722e4c9a80942.gif" xlink:type="simple" xlink:show="embed" xlink:actuate="onLoad"/></draw:frame><text:span text:style-name="Strong_20_Emphasis">Autres articles “Paramétrage”</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champscompl" text:style-name="Internet_20_link" text:visited-style-name="Visited_20_Internet_20_Link">Champs complémentaires</text:a><text:line-break/><text:a xlink:type="simple" xlink:href="https://wiki.gestan.fr/doku.php?id=wiki:v15:parametrage:connexions" text:style-name="Internet_20_link" text:visited-style-name="Visited_20_Internet_20_Link">Connexions</text:a><text:line-break/><text:a xlink:type="simple" xlink:href="https://wiki.gestan.fr/doku.php?id=wiki:v15:parametrage:general:entetepieces" text:style-name="Internet_20_link" text:visited-style-name="Visited_20_Internet_20_Link">Entêtes des pièces</text:a><text:line-break/><text:a xlink:type="simple" xlink:href="#wiki:v15:parametrage:remplacement" text:style-name="Local_20_link" text:visited-style-name="Visited_20_Local_20_Link">Etats et fenêtres de remplacement + Spécial</text:a><text:line-break/><text:a xlink:type="simple" xlink:href="https://wiki.gestan.fr/doku.php?id=wiki:v15:parametrage:identcom" text:style-name="Internet_20_link" text:visited-style-name="Visited_20_Internet_20_Link">Identités commerciales</text:a><text:line-break/><text:a xlink:type="simple" xlink:href="https://wiki.gestan.fr/doku.php?id=wiki:v15:parametrage:impvirtuelle" text:style-name="Internet_20_link" text:visited-style-name="Visited_20_Internet_20_Link">Imprimante virtuelle</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a xlink:type="simple" xlink:href="https://wiki.gestan.fr/doku.php?id=wiki:v15:parametrage:sms" text:style-name="Internet_20_link" text:visited-style-name="Visited_20_Internet_20_Link">SMS</text:a><text:line-break/><text:a xlink:type="simple" xlink:href="https://wiki.gestan.fr/doku.php?id=wiki:v15:parametrage:trad_pieces" text:style-name="Internet_20_link" text:visited-style-name="Visited_20_Internet_20_Link">Traduction des libellés pièce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21</meta:creation-date>
    <dc:creator>Generated</dc:creator>
    <dc:date>2026-08-13T13::39:21</dc:date>
    <dc:language>en-US</dc:language>
    <meta:editing-cycles>1</meta:editing-cycles>
    <meta:editing-duration>PT0S</meta:editing-duration>
    <dc:title>wiki:v15:parametrage:remplacement</dc:title>
  </office:meta>
</office:document-meta>
</file>