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948bf8e71633205ce91200b818d23c8.png"/>
  <manifest:file-entry manifest:media-type="image/png" manifest:full-path="Pictures/a80655aabd46ef242e6597f38770c04f.png"/>
  <manifest:file-entry manifest:media-type="image/png" manifest:full-path="Pictures/a9416ebb27669d9a2661d04102aff5aa.png"/>
  <manifest:file-entry manifest:media-type="image/png" manifest:full-path="Pictures/9b935326d9a8836bff58926c8814172b.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parametrage:identcom"/><text:bookmark-start text:name="__RefHeading___identites_commerciales_1"/><text:bookmark-start text:name="identites_commerciales"/>Identités commerciales<text:bookmark-end text:name="__RefHeading___identites_commerciales_1"/><text:bookmark-end text:name="identites_commerciales"/></text:h>
      <text:p text:style-name="Text_20_body">Il est possible d'éditer des pièces (factures, devis, etc) sous plusieurs marques commerciales correspondant à la même entité sociale.</text:p>
      <text:h text:style-name="Heading_20_2" text:outline-level="2"><text:bookmark-start text:name="__RefHeading___utilisation_de_l_ecran_2"/><text:bookmark-start text:name="utilisation_de_l_ecran"/>Utilisation de l'écran<text:bookmark-end text:name="__RefHeading___utilisation_de_l_ecran_2"/><text:bookmark-end text:name="utilisation_de_l_ecran"/></text:h>
      <text:p text:style-name="Text_20_body"><text:span text:style-name="Emphasis"><text:span text:style-name="Strong_20_Emphasis">Accès :</text:span> Depuis le bouton-lien <text:span text:style-name="Strong_20_Emphasis">Identités commerciales</text:span> l'onglet <text:a xlink:type="simple" xlink:href="https://wiki.gestan.fr/doku.php?id=wiki:v15:parametrage:general:entreprise" text:style-name="Internet_20_link" text:visited-style-name="Visited_20_Internet_20_Link">entreprise</text:a> du paramétrage général</text:span></text:p>
      <text:p text:style-name="Text_20_body"><draw:frame draw:style-name="media" draw:name="0" text:anchor-type="as-char" draw:z-index="0" svg:width="14.631458333333cm" svg:height="8.9429166666667cm"><draw:image xlink:href="Pictures/2948bf8e71633205ce91200b818d23c8.png" xlink:type="simple" xlink:show="embed" xlink:actuate="onLoad"/></draw:frame></text:p>
      <text:p text:style-name="Text_20_body">L'écran liste présente la liste des identités commerciales disponibles.</text:p>
      <text:p text:style-name="Text_20_body"><draw:frame draw:style-name="media" draw:name="1" text:anchor-type="as-char" draw:z-index="1" svg:width="16.695208333333cm" svg:height="13.043958333333cm"><draw:image xlink:href="Pictures/a80655aabd46ef242e6597f38770c04f.png" xlink:type="simple" xlink:show="embed" xlink:actuate="onLoad"/></draw:frame></text:p>
      <text:p text:style-name="Text_20_body">Sur l'écran fiche, il est possible de saisir un certain nombre des paramètres généraux de Gestan.</text:p>
      <text:p text:style-name="Text_20_body">Vous pouvez par exemple saisir :</text:p>
      <text:list text:style-name="List_20_1" text:continue-numbering="false">
        <text:list-item>
          <text:p text:style-name="List_20_1_Content_First"> une adresse différente</text:p>
        </text:list-item>
        <text:list-item>
          <text:p text:style-name="List_20_1_Content"> des logos différents</text:p>
        </text:list-item>
        <text:list-item>
          <text:p text:style-name="List_20_1_Content"> des couleurs différentes</text:p>
        </text:list-item>
        <text:list-item>
          <text:p text:style-name="List_20_1_Content_Last"> des libellé pièces différents.</text:p>
        </text:list-item>
      </text:list>
      <text:p text:style-name="Text_20_body">Ces éléments seront imprimés sur les pièces pour lesquelles vous aurez spécifié cette identité commerciale.</text:p>
      <text:h text:style-name="Heading_20_2" text:outline-level="2"><text:bookmark-start text:name="__RefHeading___selection_d_une_identite_commerciale_pour_une_piece_3"/><text:bookmark-start text:name="selection_d_une_identite_commerciale_pour_une_piece"/>Sélection d'une identité commerciale pour une pièce<text:bookmark-end text:name="__RefHeading___selection_d_une_identite_commerciale_pour_une_piece_3"/><text:bookmark-end text:name="selection_d_une_identite_commerciale_pour_une_piece"/></text:h>
      <text:p text:style-name="Text_20_body">Sur l'écran liste des factures (ou des devis, BL, etc), dans l'écran des options accessible via le menu contextuel de la table, il sera possible de spécifier l'identité commerciale sous laquelle devra être éditée la facture.</text:p>
      <text:p text:style-name="Text_20_body"><draw:frame draw:style-name="media" draw:name="2" text:anchor-type="as-char" draw:z-index="2" svg:width="12.276666666667cm" svg:height="9.8954166666667cm"><draw:image xlink:href="Pictures/a9416ebb27669d9a2661d04102aff5aa.png" xlink:type="simple" xlink:show="embed" xlink:actuate="onLoad"/></draw:frame></text:p>
      <text:p text:style-name="Text_20_body"><draw:frame draw:style-name="media" draw:name="3" text:anchor-type="as-char" draw:z-index="3" svg:width="0.42333333333333cm" svg:height="0.42333333333333cm"><draw:image xlink:href="Pictures/9b935326d9a8836bff58926c8814172b.png" xlink:type="simple" xlink:show="embed" xlink:actuate="onLoad"/></draw:frame> La numérotation des factures n'est pas dépendante de l'identité commerciale : la numérotation reste unique pour la base.</text:p>
      <text:p text:style-name="Horizontal_20_Line"/>
      <text:p text:style-name="Text_20_body"><draw:frame draw:style-name="medialeft" draw:name="4" text:anchor-type="paragraph" draw:z-index="4" svg:width="0.84666666666667cm" svg:height="0.84666666666667cm"><draw:image xlink:href="Pictures/393e5b6f6a9d466b17d722e4c9a80942.gif" xlink:type="simple" xlink:show="embed" xlink:actuate="onLoad"/></draw:frame><text:span text:style-name="Strong_20_Emphasis">Autres articles “Paramétrage”</text:span></text:p>
      <text:p text:style-name="Text_20_body"><text:a xlink:type="simple" xlink:href="https://wiki.gestan.fr/doku.php?id=wiki:v15:parametrage:general:assistheader" text:style-name="Internet_20_link" text:visited-style-name="Visited_20_Internet_20_Link">Assistant de création de header</text:a><text:line-break/><text:a xlink:type="simple" xlink:href="https://wiki.gestan.fr/doku.php?id=wiki:v15:parametrage:champscompl" text:style-name="Internet_20_link" text:visited-style-name="Visited_20_Internet_20_Link">Champs complémentaires</text:a><text:line-break/><text:a xlink:type="simple" xlink:href="https://wiki.gestan.fr/doku.php?id=wiki:v15:parametrage:connexions" text:style-name="Internet_20_link" text:visited-style-name="Visited_20_Internet_20_Link">Connexions</text:a><text:line-break/><text:a xlink:type="simple" xlink:href="https://wiki.gestan.fr/doku.php?id=wiki:v15:parametrage:general:entetepieces" text:style-name="Internet_20_link" text:visited-style-name="Visited_20_Internet_20_Link">Entêtes des pièces</text:a><text:line-break/><text:a xlink:type="simple" xlink:href="https://wiki.gestan.fr/doku.php?id=wiki:v15:parametrage:remplacement" text:style-name="Internet_20_link" text:visited-style-name="Visited_20_Internet_20_Link">Etats et fenêtres de remplacement + Spécial</text:a><text:line-break/><text:a xlink:type="simple" xlink:href="#wiki:v15:parametrage:identcom" text:style-name="Local_20_link" text:visited-style-name="Visited_20_Local_20_Link">Identités commerciales</text:a><text:line-break/><text:a xlink:type="simple" xlink:href="https://wiki.gestan.fr/doku.php?id=wiki:v15:parametrage:impvirtuelle" text:style-name="Internet_20_link" text:visited-style-name="Visited_20_Internet_20_Link">Imprimante virtuelle</text:a><text:line-break/><text:a xlink:type="simple" xlink:href="https://wiki.gestan.fr/doku.php?id=wiki:v15:parametrage:general:actinterproj" text:style-name="Internet_20_link" text:visited-style-name="Visited_20_Internet_20_Link">Paramétrage général : Actions / Interventions / Projets</text:a><text:line-break/><text:a xlink:type="simple" xlink:href="https://wiki.gestan.fr/doku.php?id=wiki:v15:parametrage:general:contacts" text:style-name="Internet_20_link" text:visited-style-name="Visited_20_Internet_20_Link">Paramétrage général : Contacts</text:a><text:line-break/><text:a xlink:type="simple" xlink:href="https://wiki.gestan.fr/doku.php?id=wiki:v15:parametrage:general:divers" text:style-name="Internet_20_link" text:visited-style-name="Visited_20_Internet_20_Link">Paramétrage général : Divers</text:a><text:line-break/><text:a xlink:type="simple" xlink:href="https://wiki.gestan.fr/doku.php?id=wiki:v15:parametrage:general:entreprise" text:style-name="Internet_20_link" text:visited-style-name="Visited_20_Internet_20_Link">Paramétrage général : L'entreprise</text:a><text:line-break/><text:a xlink:type="simple" xlink:href="https://wiki.gestan.fr/doku.php?id=wiki:v15:parametrage:general:machines" text:style-name="Internet_20_link" text:visited-style-name="Visited_20_Internet_20_Link">Paramétrage général : Machines</text:a><text:line-break/><text:a xlink:type="simple" xlink:href="https://wiki.gestan.fr/doku.php?id=wiki:v15:parametrage:general:ordinateur" text:style-name="Internet_20_link" text:visited-style-name="Visited_20_Internet_20_Link">Paramétrage général : Ordinateur</text:a><text:line-break/><text:a xlink:type="simple" xlink:href="https://wiki.gestan.fr/doku.php?id=wiki:v15:parametrage:general:pieces" text:style-name="Internet_20_link" text:visited-style-name="Visited_20_Internet_20_Link">Paramétrage général : Pièces</text:a><text:line-break/><text:a xlink:type="simple" xlink:href="https://wiki.gestan.fr/doku.php?id=wiki:v15:parametrage:general:prodstocks" text:style-name="Internet_20_link" text:visited-style-name="Visited_20_Internet_20_Link">Paramétrage général : Produits/Stocks</text:a><text:line-break/><text:a xlink:type="simple" xlink:href="https://wiki.gestan.fr/doku.php?id=wiki:v15:parametrage:sms" text:style-name="Internet_20_link" text:visited-style-name="Visited_20_Internet_20_Link">SMS</text:a><text:line-break/><text:a xlink:type="simple" xlink:href="https://wiki.gestan.fr/doku.php?id=wiki:v15:parametrage:trad_pieces" text:style-name="Internet_20_link" text:visited-style-name="Visited_20_Internet_20_Link">Traduction des libellés pièce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8:56</meta:creation-date>
    <dc:creator>Generated</dc:creator>
    <dc:date>2026-08-13T13::38:56</dc:date>
    <dc:language>en-US</dc:language>
    <meta:editing-cycles>1</meta:editing-cycles>
    <meta:editing-duration>PT0S</meta:editing-duration>
    <dc:title>wiki:v15:parametrage:identcom</dc:title>
  </office:meta>
</office:document-meta>
</file>