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246c4de59a2e85c3b147d0aa8c9503.png"/>
  <manifest:file-entry manifest:media-type="image/svg+xml" manifest:full-path="Pictures/f3dde869db95d0797ae2d1be4f9020a4.sv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general:divers"/><text:bookmark-start text:name="__RefHeading___parametrage_generaldivers_1"/><text:bookmark-start text:name="parametrage_generaldivers"/>Paramétrage général : Divers<text:bookmark-end text:name="__RefHeading___parametrage_generaldivers_1"/><text:bookmark-end text:name="parametrage_generaldivers"/></text:h>
      <text:p text:style-name="Text_20_body"><draw:frame draw:style-name="media" draw:name="0" text:anchor-type="as-char" draw:z-index="0" svg:width="20.452291666667cm" style:rel-width="100%" svg:height="15.663333333333cm" style:rel-height="scale"><draw:image xlink:href="Pictures/0f246c4de59a2e85c3b147d0aa8c9503.png" xlink:type="simple" xlink:show="embed" xlink:actuate="onLoad"/></draw:frame></text:p>
      <text:p text:style-name="Text_20_body">La liste déroulante <text:span text:style-name="Strong_20_Emphasis">Nouvelles version</text:span> permet de faire une recherche régulière de nouvelle version. Si une nouvelle version est détectée, il vous sera proposé de l'installer. Juste à côté de la liste, Gestan affiche la date de dernière vérification.</text:p>
      <text:p text:style-name="Text_20_body">Le bouton coucou 1 permet d'ajouter une ou plusieurs alarmes. A l'heure dite, votre ordinateur fera un bruit de coucou. Irrésistible ! (pour la petite histoire, il a été ajouté à cause de Jérôme. En effet, en hypoglycémie dès 12h30, il signale à toute l'équipe qu'il est temps de penser au déjeuner, d'une manière très fiable et très impérative. Mais quand il n'est pas au bureau, il nous arrive d'oublier l'heure de la pause !)</text:p>
      <text:p text:style-name="Text_20_body"><text:span text:style-name="Strong_20_Emphasis">Désactiver les informations</text:span> : permet de ne pas afficher les informations concernant Gestan, comme par exemple la mise à disposition d'une nouvelle version.</text:p>
      <text:p text:style-name="Text_20_body"><text:span text:style-name="Strong_20_Emphasis">Désactiver le backup</text:span> : permet de désactiver la fonction de sauvegarde mensuelle de Gestan. Vous pouvez la désactiver en toute sécurité si vous faites par ailleurs la sauvegarde des répertoires de travail de Gestan.</text:p>
      <text:p text:style-name="Text_20_body"><text:span text:style-name="Strong_20_Emphasis">Journaler les connexions</text:span> : en cochant cette case, le journal des opérations de Gestan enregistrera qui se connecte à Gestan.</text:p>
      <text:p text:style-name="Text_20_body"><text:span text:style-name="Strong_20_Emphasis">Réseau explicite</text:span> : permet de refuser systématiquement la connexion de toute machine non référencée dans la base. Si la case n'est pas cochée, une machine inconnue se connectant à la base verra son adresse MAC ajoutée au fichier des machines du réseau. Si cette case est cochée, si la machine n'a jamais été référencée, la connexion sera interdite. Cela permet de restreindre l'utilisation de Gestan à un certain nombre de machines physiques identifiées.</text:p>
      <text:p text:style-name="Text_20_body"><text:span text:style-name="Strong_20_Emphasis">Afficher le logo sur fonds unis</text:span> permet d'afficher le logo de l'entreprise sur l'écran d'accueil de Gestan, s'il est constitué simplement d'une couleur. Cette option permet d'améliorer les temps de réponse en TSE ou Cloud, quand les connexions sont de médiocre qualité : en effet, au lieu de charger une énorme image de fond d'écran, fort jolie mais très lourde, cela affiche juste le logo de l'entreprise, juste pour que le fond soit moins austère !</text:p>
      <text:p text:style-name="Text_20_body"><text:span text:style-name="Strong_20_Emphasis">Sécurité renforcée</text:span> permet de forcer les écritures dans les fichiers à chaque écriture. Attention, cette option ralentit le fonctionnement. <text:span text:style-name="Strong_20_Emphasis">N'utiliser que sur recommandation du support technique</text:span>.</text:p>
      <text:p text:style-name="Text_20_body">Vous pouvez choisir le comportement de Gestan <text:span text:style-name="Strong_20_Emphasis">A la fermeture</text:span> du programme via la touche Echap :</text:p>
      <text:list text:style-name="List_20_1" text:continue-numbering="false">
        <text:list-item>
          <text:p text:style-name="List_20_1_Content_First"> soit <text:span text:style-name="Strong_20_Emphasis">Confirmation</text:span>, dans ce cas la touche Echap ouvre une pop-up demandant de confirmer la demande de fermeture</text:p>
        </text:list-item>
        <text:list-item>
          <text:p text:style-name="List_20_1_Content"> soit <text:span text:style-name="Strong_20_Emphasis">Sans effet</text:span>, dans ce cas la touche Echap n'a aucun effet</text:p>
        </text:list-item>
        <text:list-item>
          <text:p text:style-name="List_20_1_Content_Last"> soit <text:span text:style-name="Strong_20_Emphasis">Immédiat</text:span>, dans ce cas la touche Echap ferme Gestan immédiatement.</text:p>
        </text:list-item>
      </text:list>
      <text:p text:style-name="Text_20_body"><text:span text:style-name="Strong_20_Emphasis">Message admin</text:span> permet d'afficher un libellé sur l'écran d'accueil de Gestan, par exemple “Pot de départ du magasinier ce jour 18H salle Murat !”. Vous pouvez aussi afficher un message admin en pop-up, à l'ouverture de Gestan. Dans ce cas, il faut saisir un message respectant la codification suivante : #INFOADMIN|niveau|délai&gt;Message, dans lequel niveau est un entier de 1 à 4 (de moins à plus important), et délai un entier de 0 à 999, le nombre de seconde d'affichage de la popup avant de pouvoir faire OK. Par exemple :</text:p>
      <text:p text:style-name="Preformatted_20_Text">#INFOADMIN|1|7&gt;Alors, tout roule ?!</text:p>
      <text:p text:style-name="Text_20_body"><text:span text:style-name="Strong_20_Emphasis">Clé API Google map</text:span> :  les cartes de géolocalisation affichées par Gestan utilisent les services de Google. En Juin 2016, Google a recommandé d'utiliser cette clé. Puis, Google l'a imposé. Et en 2018, ce service gratuit est devenu payant… Saisissez ici votre clé d'API personnelle pour utiliser les services Google Map.</text:p>
      <text:p text:style-name="Text_20_body"><text:span text:style-name="Strong_20_Emphasis">Clé API Devises</text:span> : ce champ permet de saisir votre clé API sur le site exchangerate.host. C'est via ce site que sont mis à jour les taux de change dans Gestan. </text:p>
      <text:p text:style-name="Text_20_body">La combo <text:span text:style-name="Strong_20_Emphasis">Logo pour courrier</text:span> permet de préciser le logo à utiliser pour les courriers que vous générez avec Gestan.</text:p>
      <text:p text:style-name="Text_20_body"><text:span text:style-name="Strong_20_Emphasis">Couleurs application</text:span> : vous pouvez colorer les écrans de Gestan comme vous voulez. Un clic droit sur cette zone permet de choisir quelques modèles de couleur standard, si vous ne vous sentez pas l'âme d'un artiste <draw:frame draw:style-name="media" draw:name="1" text:anchor-type="as-char" draw:z-index="1" svg:width="" svg:rel-width="100%" svg:height="0cm"><draw:image xlink:href="Pictures/f3dde869db95d0797ae2d1be4f9020a4.svg" xlink:type="simple" xlink:show="embed" xlink:actuate="onLoad"/></draw:frame>.</text:p>
      <text:p text:style-name="Text_20_body"><text:span text:style-name="Strong_20_Emphasis">Proxy HTTP / Port</text:span> : permet de spécifier l'IP et le port que vous utilisez, dans le cas de l'utilisation d'un proxy pour l'accès au web. C'est une mesure de sécurité que nous recommandons (nous l'utilisons pour le service Gestan Cloud).</text:p>
      <text:p text:style-name="Text_20_body"><text:span text:style-name="Strong_20_Emphasis">Itinerix</text:span> Lorsque vous utilisez Itinerix, cette combo permet de préciser l'état de commande qui est considéré comme la clôture de la commande, quand vous avez un Itinérix au moins utilisé avec le profil “Préparation de commande”.</text:p>
      <text:p text:style-name="Text_20_body">API</text:p>
      <text:p text:style-name="Text_20_body"><text:a xlink:type="simple" xlink:href="https://console.developers.google.com" text:style-name="Internet_20_link" text:visited-style-name="Visited_20_Internet_20_Link">https://console.developers.google.com</text:a></text:p>
      <text:list text:style-name="List_20_1" text:continue-numbering="false">
        <text:list-item>
          <text:p text:style-name="List_20_1_Content_First"> Utilisez un compte Google pour se connecter à la console développeur.</text:p>
        </text:list-item>
        <text:list-item>
          <text:p text:style-name="List_20_1_Content"> Créez un projet si nécessaire.</text:p>
        </text:list-item>
        <text:list-item>
          <text:p text:style-name="List_20_1_Content"> Accédez au “Gestionnaire d'API” du projet.</text:p>
        </text:list-item>
        <text:list-item>
          <text:p text:style-name="List_20_1_Content"> Dans la rubrique “API Google Maps”, cliquez sur le lien “Google Maps JavaScript API”.</text:p>
        </text:list-item>
        <text:list-item>
          <text:p text:style-name="List_20_1_Content"> Cliquez sur “Activer” afin d'activer l'API Google Maps Javascript API.</text:p>
        </text:list-item>
        <text:list-item>
          <text:p text:style-name="List_20_1_Content"> Dans la rubrique “Identifiants”, déroulez le bouton “Créer des identifiants”.</text:p>
        </text:list-item>
        <text:list-item>
          <text:p text:style-name="List_20_1_Content"> Sélectionnez “Clé d'API”.</text:p>
        </text:list-item>
        <text:list-item>
          <text:p text:style-name="List_20_1_Content"> sélectionnez “Clé serveur”. Il est recommandé de préciser l'adresse qui utilisera la clé pour le suivi des requêtes et pour éviter toute usurpation (pendant qu'on en parle, si votre site web utilise des cartes Google, sélectionnez “Clé navigateur”. Il est recommandé de préciser le domaine qui utilisera la clé pour le suivi des requêtes et pour éviter toute usurpation.)</text:p>
        </text:list-item>
        <text:list-item>
          <text:p text:style-name="List_20_1_Content_Last"> Validez la création de la clé, puis copiez la clé créée par Google, et reportez là dans Gestan (paramétrage général)</text:p>
        </text:list-item>
      </text:list>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Paramétrage général”</text:span></text:p>
      <text:p text:style-name="Text_20_body"><text:a xlink:type="simple" xlink:href="https://wiki.gestan.fr/doku.php?id=wiki:v15:parametrage:general:assistheader" text:style-name="Internet_20_link" text:visited-style-name="Visited_20_Internet_20_Link">Assistant de création de header</text:a><text:line-break/><text:a xlink:type="simple" xlink:href="https://wiki.gestan.fr/doku.php?id=wiki:v15:parametrage:general:entetepieces" text:style-name="Internet_20_link" text:visited-style-name="Visited_20_Internet_20_Link">Entêtes des pièces</text:a><text:line-break/><text:a xlink:type="simple" xlink:href="https://wiki.gestan.fr/doku.php?id=wiki:v15:parametrage:general:actinterproj" text:style-name="Internet_20_link" text:visited-style-name="Visited_20_Internet_20_Link">Paramétrage général : Actions / Interventions / Projets</text:a><text:line-break/><text:a xlink:type="simple" xlink:href="https://wiki.gestan.fr/doku.php?id=wiki:v15:parametrage:general:contacts" text:style-name="Internet_20_link" text:visited-style-name="Visited_20_Internet_20_Link">Paramétrage général : Contacts</text:a><text:line-break/><text:a xlink:type="simple" xlink:href="#wiki:v15:parametrage:general:divers" text:style-name="Local_20_link" text:visited-style-name="Visited_20_Local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https://wiki.gestan.fr/doku.php?id=wiki:v15:parametrage:general:machines" text:style-name="Internet_20_link" text:visited-style-name="Visited_20_Internet_20_Link">Paramétrage général : Machines</text:a><text:line-break/><text:a xlink:type="simple" xlink:href="https://wiki.gestan.fr/doku.php?id=wiki:v15:parametrage:general:ordinateur" text:style-name="Internet_20_link" text:visited-style-name="Visited_20_Internet_20_Link">Paramétrage général : Ordinateur</text:a><text:line-break/><text:a xlink:type="simple" xlink:href="https://wiki.gestan.fr/doku.php?id=wiki:v15:parametrage:general:pieces" text:style-name="Internet_20_link" text:visited-style-name="Visited_20_Internet_20_Link">Paramétrage général : Pièces</text:a><text:line-break/><text:a xlink:type="simple" xlink:href="https://wiki.gestan.fr/doku.php?id=wiki:v15:parametrage:general:prodstocks" text:style-name="Internet_20_link" text:visited-style-name="Visited_20_Internet_20_Link">Paramétrage général : Produits/Stock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45</meta:creation-date>
    <dc:creator>Generated</dc:creator>
    <dc:date>2026-08-13T13::39:45</dc:date>
    <dc:language>en-US</dc:language>
    <meta:editing-cycles>1</meta:editing-cycles>
    <meta:editing-duration>PT0S</meta:editing-duration>
    <dc:title>wiki:v15:parametrage:general:divers</dc:title>
  </office:meta>
</office:document-meta>
</file>