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8f6771952c5e0a3ea916d862c9961e59.png"/>
  <manifest:file-entry manifest:media-type="image/gif" manifest:full-path="Pictures/393e5b6f6a9d466b17d722e4c9a80942.gif"/>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wiki:v15:parametrage:general:contacts"/><text:bookmark-start text:name="__RefHeading___parametrage_generalcontacts_1"/><text:bookmark-start text:name="parametrage_generalcontacts"/>Paramétrage général : Contacts<text:bookmark-end text:name="__RefHeading___parametrage_generalcontacts_1"/><text:bookmark-end text:name="parametrage_generalcontacts"/></text:h>
      <text:p text:style-name="Text_20_body">Les paramètres décrivant la gestion des contacts sont regroupés sur cet onglet.</text:p>
      <text:p text:style-name="Text_20_body"><draw:frame draw:style-name="media" draw:name="0" text:anchor-type="as-char" draw:z-index="0" svg:width="20.822708333333cm" style:rel-width="100%" svg:height="15.980833333333cm" style:rel-height="scale"><draw:image xlink:href="Pictures/8f6771952c5e0a3ea916d862c9961e59.png" xlink:type="simple" xlink:show="embed" xlink:actuate="onLoad"/></draw:frame></text:p>
      <text:p text:style-name="Text_20_body">Il est possible de gérer les données professionnelles et/ou personnelles des contacts, en fonction de la combo <text:span text:style-name="Strong_20_Emphasis">Types de données contact</text:span>.</text:p>
      <text:p text:style-name="Text_20_body">Si la case <text:span text:style-name="Strong_20_Emphasis">Gérer les adresses de facturation et de livraison</text:span> est cochée, un onglet supplémentaire de l'écran contact permettra de gérer ces adresses, et toutes les adresses supplémentaires éventuellement nécessaires (adresse de chantier, adresse de villégiature, adresse d'appartement, etc).</text:p>
      <text:p text:style-name="Text_20_body">Si la case <text:span text:style-name="Strong_20_Emphasis">Gérer les données commerciales</text:span> est cochée, un onglet supplémentaire permettra d'afficher les données commerciales client : taux de remise, assujettissement du client à la TVA ou pas, instructions particulières client pour les commandes, les factures, les BL, etc.</text:p>
      <text:p text:style-name="Text_20_body">Les <text:span text:style-name="Strong_20_Emphasis">Genres de contact</text:span>, <text:span text:style-name="Strong_20_Emphasis">Catégories de contacts</text:span>, et <text:span text:style-name="Strong_20_Emphasis">Types de client</text:span> permettent de segmenter votre fichier de contacts en les regroupant en Genres et en catégories. Si des options ont été définies pour ces critères de segmentation, alors la combo correspondante sera affichée sur le <text:a xlink:type="simple" xlink:href="https://wiki.gestan.fr/doku.php?id=wiki:v15:contacts:contacts" text:style-name="Internet_20_link" text:visited-style-name="Visited_20_Internet_20_Link">fiche contact</text:a>. Il est possible d'associer une couleur à un genre de contact, pour visualiser les contacts plus rapidement dans la liste. Le type de client peut être utilisé pour affiner l'affectation comptable des écritures.</text:p>
      <text:p text:style-name="Text_20_body">Le bouton <text:span text:style-name="Strong_20_Emphasis">Rôles de contact</text:span> permet de définir les options possibles du rôle d'un contact sur un projet, pour tenir à jour l'annuaire des contacts d'un projet (écran <text:a xlink:type="simple" xlink:href="https://wiki.gestan.fr/doku.php?id=wiki:v15:projets:projets" text:style-name="Internet_20_link" text:visited-style-name="Visited_20_Internet_20_Link">liste des projets</text:a>).</text:p>
      <text:p text:style-name="Text_20_body">Le bouton <text:span text:style-name="Strong_20_Emphasis">Cdts de facturation</text:span> permet de définir les différentes conditions de facturation pratiquées par votre entreprise (par ex : remise 10%, ou 20% cde, solde livr.). Il sera alors possible de les associer aux contacts (onglet informations commerciales de la fiche contact). Cette information sera affichée, à la sélection d'un contact, sur l'écran fiche des pièces (factures, devis, etc).</text:p>
      <text:p text:style-name="Text_20_body">La case <text:span text:style-name="Strong_20_Emphasis">Gestion famille</text:span> permet de gérer les informations familiales, et notamment les informations concernant les enfants.</text:p>
      <text:p text:style-name="Text_20_body">Si la case <text:span text:style-name="Strong_20_Emphasis">Gérer les contrats</text:span> est cochée, il sera possible de déclarer les différents types de facturation possibles pour la gestion de des <text:a xlink:type="simple" xlink:href="https://wiki.gestan.fr/doku.php?id=wiki:v15:contrats:contrats" text:style-name="Internet_20_link" text:visited-style-name="Visited_20_Internet_20_Link">contrats</text:a> souscrits par vos clients.</text:p>
      <text:h text:style-name="Heading_20_3" text:outline-level="3"><text:bookmark-start text:name="__RefHeading___gestion_des_contrats_2"/><text:bookmark-start text:name="gestion_des_contrats"/>Gestion des contrats<text:bookmark-end text:name="__RefHeading___gestion_des_contrats_2"/><text:bookmark-end text:name="gestion_des_contrats"/></text:h>
      <text:p text:style-name="Text_20_body">Il est possible de gérer des contrats : maintenance, assurance, etc., et de gérer éventuellement une facturation liée à ces contrats.</text:p>
      <text:p text:style-name="Text_20_body">Si vous cochez la case <text:span text:style-name="Strong_20_Emphasis">Gérer les contrats</text:span>, vous pouvez choisir entre 5 types de facturation, dont le détail est décrit sur la page traitant des <text:a xlink:type="simple" xlink:href="https://wiki.gestan.fr/doku.php?id=wiki:v15:contrats:contrats" text:style-name="Internet_20_link" text:visited-style-name="Visited_20_Internet_20_Link">contrats</text:a>.</text:p>
      <text:h text:style-name="Heading_20_3" text:outline-level="3"><text:bookmark-start text:name="__RefHeading___gestion_des_adhesions_3"/><text:bookmark-start text:name="gestion_des_adhesions"/>Gestion des adhésions<text:bookmark-end text:name="__RefHeading___gestion_des_adhesions_3"/><text:bookmark-end text:name="gestion_des_adhesions"/></text:h>
      <text:p text:style-name="Text_20_body">Ces zones permettent de gérer ce qui concerne les adhésions, c'est à dire tout droit pour un contact, valable entre deux dates.</text:p>
      <text:p text:style-name="Text_20_body">La combo <text:span text:style-name="Strong_20_Emphasis">type de gestion</text:span> permet de spécifier le mode de gestion retenu.</text:p>
      <text:p text:style-name="Text_20_body">La combo <text:span text:style-name="Strong_20_Emphasis">durée par défaut</text:span> permet de préciser une durée par défaut pour les adhésion : à la création d'une nouvelle adhésion, la date de fin sera calculée en fonction de ce paramètre.</text:p>
      <text:p text:style-name="Text_20_body">En fonction du type de gestion, un champ <text:span text:style-name="Strong_20_Emphasis">TVA adhésions</text:span> permet de préciser le taux de TVA applicable. Il peut être nul.</text:p>
      <text:p text:style-name="Text_20_body">Le champ <text:span text:style-name="Strong_20_Emphasis">Libellé param</text:span> permet de préciser le sens d'un libellé complémentaire qui peut être mémorisé pour les adhésions, comme par exemple un n° de licence, ou un type de matériel.</text:p>
      <text:p text:style-name="Text_20_body">Le champ <text:span text:style-name="Strong_20_Emphasis">Combo param</text:span> permet de spécifier le sens d'une combo paramétrable, comme par exemple le type de licence, ou toute autre information liée à l'adhésion. Dans ce cas, le bouton situé à droite du champ permet de saisir les différentes options possibles, comme par exemple débutant, confirmé, professionnel, s'il s'agissait du type de licence.</text:p>
      <text:p text:style-name="Text_20_body">Le bouton <text:span text:style-name="Strong_20_Emphasis">Catégories</text:span> permet de préciser les différentes catégories possibles d'adhésion (simple, bienfaiteur, soutien, etc).</text:p>
      <text:p text:style-name="Text_20_body">La case à cocher <text:span text:style-name="Strong_20_Emphasis">Contact→Membre</text:span> est une case qui permet juste de remplacer le mot “contact” par le mot “membre” sur certains boutons, écrans, et menu. Cela relève un peu de la coquetterie sémantique, mais ça fait plaisir quand même !</text:p>
      <text:h text:style-name="Heading_20_3" text:outline-level="3"><text:bookmark-start text:name="__RefHeading___versements_4"/><text:bookmark-start text:name="versements"/>Versements<text:bookmark-end text:name="__RefHeading___versements_4"/><text:bookmark-end text:name="versements"/></text:h>
      <text:p text:style-name="Text_20_body">Cette zone permet de gérer ce qui concerne les versements, c'est à dire tout versement d'argent qui ne relève pas d'une facture ou d'une adhésion : par exemple les dons à une association, un parti politique, un mouvement religieux, ou tout autre groupe.</text:p>
      <text:p text:style-name="Text_20_body">Le champ <text:span text:style-name="Strong_20_Emphasis">Combo param</text:span> permet de spécifier le sens d'une combo paramétrable, comme par exemple le motif du versement, ou toute autre information liée au versement. Dans ce cas, le bouton situé à droite du champ permet de saisir les différentes options possibles.</text:p>
      <text:p text:style-name="Horizontal_20_Line"/>
      <text:p text:style-name="Text_20_body"><draw:frame draw:style-name="medialeft" draw:name="1" text:anchor-type="paragraph" draw:z-index="1" svg:width="0.84666666666667cm" svg:height="0.84666666666667cm"><draw:image xlink:href="Pictures/393e5b6f6a9d466b17d722e4c9a80942.gif" xlink:type="simple" xlink:show="embed" xlink:actuate="onLoad"/></draw:frame><text:span text:style-name="Strong_20_Emphasis">Autres articles “Paramétrage général”</text:span></text:p>
      <text:p text:style-name="Text_20_body"><text:a xlink:type="simple" xlink:href="https://wiki.gestan.fr/doku.php?id=wiki:v15:parametrage:general:assistheader" text:style-name="Internet_20_link" text:visited-style-name="Visited_20_Internet_20_Link">Assistant de création de header</text:a><text:line-break/><text:a xlink:type="simple" xlink:href="https://wiki.gestan.fr/doku.php?id=wiki:v15:parametrage:general:entetepieces" text:style-name="Internet_20_link" text:visited-style-name="Visited_20_Internet_20_Link">Entêtes des pièces</text:a><text:line-break/><text:a xlink:type="simple" xlink:href="https://wiki.gestan.fr/doku.php?id=wiki:v15:parametrage:general:actinterproj" text:style-name="Internet_20_link" text:visited-style-name="Visited_20_Internet_20_Link">Paramétrage général : Actions / Interventions / Projets</text:a><text:line-break/><text:a xlink:type="simple" xlink:href="#wiki:v15:parametrage:general:contacts" text:style-name="Local_20_link" text:visited-style-name="Visited_20_Local_20_Link">Paramétrage général : Contacts</text:a><text:line-break/><text:a xlink:type="simple" xlink:href="https://wiki.gestan.fr/doku.php?id=wiki:v15:parametrage:general:divers" text:style-name="Internet_20_link" text:visited-style-name="Visited_20_Internet_20_Link">Paramétrage général : Divers</text:a><text:line-break/><text:a xlink:type="simple" xlink:href="https://wiki.gestan.fr/doku.php?id=wiki:v15:parametrage:general:entreprise" text:style-name="Internet_20_link" text:visited-style-name="Visited_20_Internet_20_Link">Paramétrage général : L'entreprise</text:a><text:line-break/><text:a xlink:type="simple" xlink:href="https://wiki.gestan.fr/doku.php?id=wiki:v15:parametrage:general:machines" text:style-name="Internet_20_link" text:visited-style-name="Visited_20_Internet_20_Link">Paramétrage général : Machines</text:a><text:line-break/><text:a xlink:type="simple" xlink:href="https://wiki.gestan.fr/doku.php?id=wiki:v15:parametrage:general:ordinateur" text:style-name="Internet_20_link" text:visited-style-name="Visited_20_Internet_20_Link">Paramétrage général : Ordinateur</text:a><text:line-break/><text:a xlink:type="simple" xlink:href="https://wiki.gestan.fr/doku.php?id=wiki:v15:parametrage:general:pieces" text:style-name="Internet_20_link" text:visited-style-name="Visited_20_Internet_20_Link">Paramétrage général : Pièces</text:a><text:line-break/><text:a xlink:type="simple" xlink:href="https://wiki.gestan.fr/doku.php?id=wiki:v15:parametrage:general:prodstocks" text:style-name="Internet_20_link" text:visited-style-name="Visited_20_Internet_20_Link">Paramétrage général : Produits/Stocks</text:a><text:line-break/></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8-13T13::40:24</meta:creation-date>
    <dc:creator>Generated</dc:creator>
    <dc:date>2026-08-13T13::40:24</dc:date>
    <dc:language>en-US</dc:language>
    <meta:editing-cycles>1</meta:editing-cycles>
    <meta:editing-duration>PT0S</meta:editing-duration>
    <dc:title>wiki:v15:parametrage:general:contacts</dc:title>
  </office:meta>
</office:document-meta>
</file>