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e2470234532dd5cf4f08df68beea830.png"/>
  <manifest:file-entry manifest:media-type="image/png" manifest:full-path="Pictures/84c8edcf697c0324a5f59c32c930f1ca.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general:assistheader"/><text:bookmark-start text:name="__RefHeading___assistant_de_creation_de_header_1"/><text:bookmark-start text:name="assistant_de_creation_de_header"/>Assistant de création de header<text:bookmark-end text:name="__RefHeading___assistant_de_creation_de_header_1"/><text:bookmark-end text:name="assistant_de_creation_de_header"/></text:h>
      <text:p text:style-name="Text_20_body">L'assistant de création de header vous aide à créer des images adaptées aux headers utilisés par Gestan.</text:p>
      <text:h text:style-name="Heading_20_2" text:outline-level="2"><text:bookmark-start text:name="__RefHeading___fonctionnement_de_l_ecran_2"/><text:bookmark-start text:name="fonctionnement_de_l_ecran"/>Fonctionnement de l'écran<text:bookmark-end text:name="__RefHeading___fonctionnement_de_l_ecran_2"/><text:bookmark-end text:name="fonctionnement_de_l_ecran"/></text:h>
      <text:p text:style-name="Text_20_body"><text:span text:style-name="Emphasis"><text:span text:style-name="Strong_20_Emphasis">Accès :</text:span> depuis l'écran de paramétrage général, onglet pièces, volet Logos</text:span></text:p>
      <text:p text:style-name="Text_20_body">Cet écran permet de générer une image affichée dans la zone 1.</text:p>
      <text:h text:style-name="Heading_20_3" text:outline-level="3"><text:bookmark-start text:name="__RefHeading___logo_et_slogan_3"/><text:bookmark-start text:name="logo_et_slogan"/>Logo et slogan<text:bookmark-end text:name="__RefHeading___logo_et_slogan_3"/><text:bookmark-end text:name="logo_et_slogan"/></text:h>
      <text:p text:style-name="Text_20_body"><draw:frame draw:style-name="media" draw:name="0" text:anchor-type="as-char" draw:z-index="0" svg:width="19.05cm" style:rel-width="100%" svg:height="16.1925cm" style:rel-height="scale"><draw:image xlink:href="Pictures/2e2470234532dd5cf4f08df68beea830.png" xlink:type="simple" xlink:show="embed" xlink:actuate="onLoad"/></draw:frame> </text:p>
      <text:p text:style-name="Text_20_body">Les boutons 2 permettent de sélectionner l'image de votre logo, ou d'en sélectionner un parmi une liste proposée par Gestan. Si vous choisissez un format extérieur, il est préférable de choisir un format carré pour ce logo, ou un format rectangulaire, le plus grand côté du rectangle étant horizontal.</text:p>
      <text:p text:style-name="Text_20_body">Vous pouvez régler la taille et la position de ce logo via les contrôles 3.</text:p>
      <text:p text:style-name="Text_20_body">La zone <text:span text:style-name="Strong_20_Emphasis">Identité de l'entreprise</text:span> comporte sa raison sociale, et éventuellement son <text:span text:style-name="Strong_20_Emphasis">slogan</text:span> commercial, comme par exemple “Seulement depuis l'an 2000”, ou “Électricien basse tension dans le Rhone” (vous pouvez intégrer &lt;br&gt; dans le libellé, pour le positionner sur deux lignes. Sa position est réglable, via le potentiomètre 4.</text:p>
      <text:h text:style-name="Heading_20_3" text:outline-level="3"><text:bookmark-start text:name="__RefHeading___bloc_adresse_4"/><text:bookmark-start text:name="bloc_adresse"/>Bloc adresse<text:bookmark-end text:name="__RefHeading___bloc_adresse_4"/><text:bookmark-end text:name="bloc_adresse"/></text:h>
      <text:p text:style-name="Text_20_body"><draw:frame draw:style-name="media" draw:name="1" text:anchor-type="as-char" draw:z-index="1" svg:width="19.05cm" style:rel-width="100%" svg:height="16.1925cm" style:rel-height="scale"><draw:image xlink:href="Pictures/84c8edcf697c0324a5f59c32c930f1ca.png" xlink:type="simple" xlink:show="embed" xlink:actuate="onLoad"/></draw:frame></text:p>
      <text:p text:style-name="Text_20_body">Ce volet permet de positionner un bloc adresse dans le logo. Vous pouvez régler police et taille de police pour la raison sociale et les éléments d'identification, via les contrôles 1 et 2.</text:p>
      <text:p text:style-name="Text_20_body">Vous pouvez aussi en régler sa <text:span text:style-name="Strong_20_Emphasis">position</text:span> dans l'image.</text:p>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Paramétrage général”</text:span></text:p>
      <text:p text:style-name="Text_20_body"><text:a xlink:type="simple" xlink:href="#wiki:v15:parametrage:general:assistheader" text:style-name="Local_20_link" text:visited-style-name="Visited_20_Local_20_Link">Assistant de création de header</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02</meta:creation-date>
    <dc:creator>Generated</dc:creator>
    <dc:date>2026-08-13T13::40:02</dc:date>
    <dc:language>en-US</dc:language>
    <meta:editing-cycles>1</meta:editing-cycles>
    <meta:editing-duration>PT0S</meta:editing-duration>
    <dc:title>wiki:v15:parametrage:general:assistheader</dc:title>
  </office:meta>
</office:document-meta>
</file>