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7ded0c52c275b05049bf028d88d873.png"/>
  <manifest:file-entry manifest:media-type="image/png" manifest:full-path="Pictures/778d9fa187f6d8e4df9437fe4bb2e32e.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actinterproj"/><text:bookmark-start text:name="__RefHeading___parametrage_generalactions_interventions_projets_1"/><text:bookmark-start text:name="parametrage_generalactions_interventions_projets"/>Paramétrage général : Actions / Interventions / Projets<text:bookmark-end text:name="__RefHeading___parametrage_generalactions_interventions_projets_1"/><text:bookmark-end text:name="parametrage_generalactions_interventions_projets"/></text:h>
      <text:p text:style-name="Text_20_body">Cet onglet regroupe le paramétrage des actions, des interventions, et des projets, tâches et temps de travaux (consos).</text:p>
      <text:p text:style-name="Text_20_body"><draw:frame draw:style-name="media" draw:name="0" text:anchor-type="as-char" draw:z-index="0" svg:width="20.452291666667cm" style:rel-width="100%" svg:height="15.663333333333cm" style:rel-height="scale"><draw:image xlink:href="Pictures/787ded0c52c275b05049bf028d88d873.png" xlink:type="simple" xlink:show="embed" xlink:actuate="onLoad"/></draw:frame></text:p>
      <text:h text:style-name="Heading_20_2" text:outline-level="2"><text:bookmark-start text:name="__RefHeading___actions_2"/><text:bookmark-start text:name="actions"/>Actions<text:bookmark-end text:name="__RefHeading___actions_2"/><text:bookmark-end text:name="actions"/></text:h>
      <text:p text:style-name="Text_20_body">Les actions “classique” appartiennent à un type, soit :</text:p>
      <text:list text:style-name="List_20_1" text:continue-numbering="false">
        <text:list-item>
          <text:p text:style-name="List_20_1_Content_First"> téléphone</text:p>
        </text:list-item>
        <text:list-item>
          <text:p text:style-name="List_20_1_Content"> courrier</text:p>
        </text:list-item>
        <text:list-item>
          <text:p text:style-name="List_20_1_Content"> rendez-vous</text:p>
        </text:list-item>
        <text:list-item>
          <text:p text:style-name="List_20_1_Content"> mail</text:p>
        </text:list-item>
        <text:list-item>
          <text:p text:style-name="List_20_1_Content"> information</text:p>
        </text:list-item>
        <text:list-item>
          <text:p text:style-name="List_20_1_Content"> travail</text:p>
        </text:list-item>
        <text:list-item>
          <text:p text:style-name="List_20_1_Content"> rappel</text:p>
        </text:list-item>
        <text:list-item>
          <text:p text:style-name="List_20_1_Content_Last"> autre</text:p>
        </text:list-item>
      </text:list>
      <text:p text:style-name="Text_20_body">A ces types correspondent une couleur, qui sera utilisée pour l'affichage dans l'agenda.</text:p>
      <text:p text:style-name="Text_20_body">Le bouton <text:span text:style-name="Strong_20_Emphasis">Genre d’actions</text:span> permet de créer et modifier les genres d’action. Pour chaque genre d'action, il est aussi possible d'associer une couleur. Ces couleurs seront utilisées pour l'affichage dans les écrans liste.</text:p>
      <text:p text:style-name="Text_20_body">Si la case <text:span text:style-name="Strong_20_Emphasis">Avertir l'utilisateur concerné</text:span> est cochée, alors quand une modification ou une suppression sera faite par un utilisateur qui n'est pas l'affectataire de l'action, une action de type “information” sera créer pour informer l'affectataire de la modification ou de la suppression.</text:p>
      <text:p text:style-name="Text_20_body">Si la case <text:span text:style-name="Strong_20_Emphasis">toutes ressources</text:span> est cochée, tous les types d'actions seront affichées sur le planning, même s'il n'y en a aucune pour la période considérée.</text:p>
      <text:h text:style-name="Heading_20_2" text:outline-level="2"><text:bookmark-start text:name="__RefHeading___interventions_3"/><text:bookmark-start text:name="interventions"/>Interventions<text:bookmark-end text:name="__RefHeading___interventions_3"/><text:bookmark-end text:name="interventions"/></text:h>
      <text:p text:style-name="Text_20_body">Le bouton <text:span text:style-name="Strong_20_Emphasis">Genres inter</text:span> permet de déclarer autant de genres d'interventions qu'il est nécessaire.</text:p>
      <text:p text:style-name="Text_20_body">Le bouton <text:span text:style-name="Strong_20_Emphasis">Texte des CGI</text:span> permet de saisir le texte des conditions générales d'intervention, qui pourra être édité à la fin des fiches d'intervention.</text:p>
      <text:p text:style-name="Text_20_body">Le champ <text:span text:style-name="Strong_20_Emphasis">Durée par défaut</text:span> est la durée par défaut de l'intervention, en création.</text:p>
      <text:p text:style-name="Text_20_body">Les autres paramètres sont essentiellement le paramétrage de l'état INT1 (Fiche d'intervention). Il est ainsi possible :</text:p>
      <text:list text:style-name="List_20_1" text:continue-numbering="false">
        <text:list-item>
          <text:p text:style-name="List_20_1_Content_First"> d'imprimer, ou pas, les téléphones du client concerné par l'intervention via les cases à cocher <text:span text:style-name="Strong_20_Emphasis">Tél 1</text:span>, et/ou <text:span text:style-name="Strong_20_Emphasis">Tél 2</text:span>, et/ou <text:span text:style-name="Strong_20_Emphasis">Tél 3</text:span> (Ce sont les trois numéros qui sont enregistrés sur la fiche contact, onglet pro si c'est une entreprise, onglet perso si c'est un particulier), ainsi que l'adresse <text:span text:style-name="Strong_20_Emphasis">courriel</text:span>, en dessous de son adresse postale.</text:p>
        </text:list-item>
        <text:list-item>
          <text:p text:style-name="List_20_1_Content"> d'imprimer, ou pas, les CGV et/ou les CGI, via <text:span text:style-name="Strong_20_Emphasis">imp CGV/CGI</text:span>. </text:p>
        </text:list-item>
        <text:list-item>
          <text:p text:style-name="List_20_1_Content"> d'imprimer, ou pas, les signatures du technicien et/ou du client concerné, via <text:span text:style-name="Strong_20_Emphasis">Imp signatures</text:span></text:p>
        </text:list-item>
        <text:list-item>
          <text:p text:style-name="List_20_1_Content_Last"> d'imprimer, ou pas, les ingrédients de l'interventions, via <text:span text:style-name="Strong_20_Emphasis">Imprimer les ingrédients</text:span></text:p>
        </text:list-item>
      </text:list>
      <text:p text:style-name="Text_20_body">Le <text:span text:style-name="Strong_20_Emphasis">type de numérotation</text:span> des fiches d'intervention est paramétrable, à l'instar du type de numérotation des devis, factures, etc.</text:p>
      <text:p text:style-name="Text_20_body">La <text:span text:style-name="Strong_20_Emphasis">durée conventionnelle</text:span> de la journée d'intervention permet de calculer les quantités, quand on facture une ou plusieurs interventions. C'est elle également qui va servir pour calculer le nombre de jours d'une absence, à partir des dates/heures de début et de fin.</text:p>
      <text:p text:style-name="Text_20_body">Si la case <text:span text:style-name="Strong_20_Emphasis">Transmettre avec facture</text:span> est cochée, la fiche d'intervention sera transmise en même temps que la facture, lors de la transmission normale (transmission par mail), si la facture est liée à l'intervention.</text:p>
      <text:p text:style-name="Text_20_body"><draw:frame draw:style-name="media" draw:name="1" text:anchor-type="as-char" draw:z-index="1" svg:width="0.396875cm" svg:height="0.396875cm"><draw:image xlink:href="Pictures/778d9fa187f6d8e4df9437fe4bb2e32e.png" xlink:type="simple" xlink:show="embed" xlink:actuate="onLoad"/></draw:frame> L'état INT1 “Fiche d'intervention” peut avoir un titre différent. Il suffit pour cela de traduire “Fiche d'intervention” par un tout autre libellé, par exemple “Ordre de travaux”, via la <text:a xlink:type="simple" xlink:href="https://wiki.gestan.fr/doku.php?id=wiki:v15:referentiel:traduction" text:style-name="Internet_20_link" text:visited-style-name="Visited_20_Internet_20_Link">traduction des libellés</text:a>.</text:p>
      <text:p text:style-name="Text_20_body"><draw:frame draw:style-name="media" draw:name="2" text:anchor-type="as-char" draw:z-index="2" svg:width="0.396875cm" svg:height="0.396875cm"><draw:image xlink:href="Pictures/778d9fa187f6d8e4df9437fe4bb2e32e.png" xlink:type="simple" xlink:show="embed" xlink:actuate="onLoad"/></draw:frame> A noter que les CGV et les CGI peuvent contenir tous les mots-clé disponibles pour les contacts.</text:p>
      <text:h text:style-name="Heading_20_2" text:outline-level="2"><text:bookmark-start text:name="__RefHeading___projets_4"/><text:bookmark-start text:name="projets"/>Projets<text:bookmark-end text:name="__RefHeading___projets_4"/><text:bookmark-end text:name="projets"/></text:h>
      <text:p text:style-name="Text_20_body">A l'aide du bouton <text:span text:style-name="Strong_20_Emphasis">Genre de projet</text:span>, vous pouvez déclarer autant de genre de projet que vous souhaitez, en y associant une couleur. Cette couleur sera utilisée pour l'affichage dans les écrans liste des projets.</text:p>
      <text:p text:style-name="Text_20_body">La combo <text:span text:style-name="Strong_20_Emphasis">Code Affaire</text:span> permet de déclencher une numérotation automatique des affaires, selon un type de numérotation paramétrable.</text:p>
      <text:p text:style-name="Text_20_body">Cochez la case <text:span text:style-name="Strong_20_Emphasis">Gestion jour détaillée</text:span> si vous voulez gérer le détail des journées, en particuliers les frais de transport, d'hébergement, de restauration, ou les paniers-repas (La prime de panier-repas est une indemnité forfaitaire versée chaque mois. Le mode de calcul de cette prime de panier dépend de la convention collective qui l'a mise en place ou de l'engagement que l'employeur a pris. Il en est de même du montant de la prime de panier).</text:p>
      <text:p text:style-name="Horizontal_20_Line"/>
      <text:p text:style-name="Text_20_body"><draw:frame draw:style-name="medialeft" draw:name="3" text:anchor-type="paragraph" draw:z-index="3"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general:entetepieces" text:style-name="Internet_20_link" text:visited-style-name="Visited_20_Internet_20_Link">Entêtes des pièces</text:a><text:line-break/><text:a xlink:type="simple" xlink:href="#wiki:v15:parametrage:general:actinterproj" text:style-name="Local_20_link" text:visited-style-name="Visited_20_Local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10</meta:creation-date>
    <dc:creator>Generated</dc:creator>
    <dc:date>2026-08-13T13::39:10</dc:date>
    <dc:language>en-US</dc:language>
    <meta:editing-cycles>1</meta:editing-cycles>
    <meta:editing-duration>PT0S</meta:editing-duration>
    <dc:title>wiki:v15:parametrage:general:actinterproj</dc:title>
  </office:meta>
</office:document-meta>
</file>