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610772a398a8e156d98a725792f8b60.jpg"/>
  <manifest:file-entry manifest:media-type="image/jpeg" manifest:full-path="Pictures/9c2d59f2844f02eee52de4a7b3513d92.jp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5:parametrage:champscompl"/><text:bookmark-start text:name="__RefHeading___champs_complementaires_1"/><text:bookmark-start text:name="champs_complementaires"/>Champs complémentaires<text:bookmark-end text:name="__RefHeading___champs_complementaires_1"/><text:bookmark-end text:name="champs_complementaires"/></text:h>
      <text:p text:style-name="Text_20_body">Pour les fichiers majeurs de Gestan (contacts, produits, machines, etc), il est possible de gérer des champs complémentaires spécifiques.</text:p>
      <text:p text:style-name="Text_20_body">Vous pouvez ainsi stocker dans Gestan :</text:p>
      <text:list text:style-name="List_20_1" text:continue-numbering="false">
        <text:list-item>
          <text:p text:style-name="List_20_1_Content_First"> des <text:span text:style-name="Strong_20_Emphasis">champs texte</text:span>, comme par exemple la marque de la voiture ou le nom de l'animal favori de vos contacts;</text:p>
        </text:list-item>
        <text:list-item>
          <text:p text:style-name="List_20_1_Content"> des <text:span text:style-name="Strong_20_Emphasis">zones numériques</text:span>, comme par exemple le nombre de voitures, ou d'années d'études;</text:p>
        </text:list-item>
        <text:list-item>
          <text:p text:style-name="List_20_1_Content"> des <text:span text:style-name="Strong_20_Emphasis">booléens</text:span> (interrupteurs oui/non), comme par exemple si la voiture a une peinture métallisée ou pas;</text:p>
        </text:list-item>
        <text:list-item>
          <text:p text:style-name="List_20_1_Content"> des <text:span text:style-name="Strong_20_Emphasis">zones dates</text:span>, comme la date d'achat du véhicule;</text:p>
        </text:list-item>
        <text:list-item>
          <text:p text:style-name="List_20_1_Content_Last"> des <text:span text:style-name="Strong_20_Emphasis">zones combo</text:span>, comme par exemple la couleur du véhicule. Dans ce cas, le bouton situé à gauche vous permettra de spécifier les différentes couleurs possibles.</text:p>
        </text:list-item>
      </text:list>
      <text:p text:style-name="Text_20_body">Gestan met ainsi 5 champs par type à votre disposition (soit 25 zones disponibles).</text:p>
      <text:h text:style-name="Heading_20_2" text:outline-level="2"><text:bookmark-start text:name="__RefHeading___utilisation_de_l_ecran_2"/><text:bookmark-start text:name="utilisation_de_l_ecran"/>Utilisation de l'écran<text:bookmark-end text:name="__RefHeading___utilisation_de_l_ecran_2"/><text:bookmark-end text:name="utilisation_de_l_ecran"/></text:h>
      <text:p text:style-name="Text_20_body"><text:span text:style-name="Emphasis">**Accès : ** Outils → paramètres de l'application → champs complémentaires</text:span> </text:p>
      <text:p text:style-name="Text_20_body">Pour chaque champ complémentaire que vous souhaitez gérer, saisissez un libellé le décrivant.</text:p>
      <text:p text:style-name="Text_20_body">Dans le cas particulier du fichier des contacts, il est également possible de gérer des champs paramétrables pour les enfants, il faut pour cela cocher la case <text:span text:style-name="Strong_20_Emphasis">2</text:span>.</text:p>
      <text:p text:style-name="Text_20_body"><draw:frame draw:style-name="media" draw:name="0" text:anchor-type="as-char" draw:z-index="0" svg:width="18.362083333333cm" style:rel-width="100%" svg:height="14.022916666667cm" style:rel-height="scale"><draw:image xlink:href="Pictures/c610772a398a8e156d98a725792f8b60.jpg" xlink:type="simple" xlink:show="embed" xlink:actuate="onLoad"/></draw:frame></text:p>
      <text:h text:style-name="Heading_20_4" text:outline-level="4"><text:bookmark-start text:name="__RefHeading___parametrage_des_champs_numeriques_3"/><text:bookmark-start text:name="parametrage_des_champs_numeriques"/>Paramétrage des champs numériques<text:bookmark-end text:name="__RefHeading___parametrage_des_champs_numeriques_3"/><text:bookmark-end text:name="parametrage_des_champs_numeriques"/></text:h>
      <text:p text:style-name="Text_20_body">Vous pouvez préciser le nombre de décimales des champs numériques paramétrables, ainsi que la présence, ou non, du séparateur de milliers. </text:p>
      <text:p text:style-name="Text_20_body">Pour cela, il suffit d'entrer le nombre de décimales à la fin du libellé, en le précédent du signe ^, et en le suivant du signe - si la présence du séparateur de milliers n'est pas souhaitée. </text:p>
      <text:p text:style-name="Text_20_body">Par exemple le libellé “Code CB^0-” va permettre de stocker un nombre sans décimales ni séparateur de milliers, tandis que le libellé “Progression ^2” stockera un nombre à deux décimales.</text:p>
      <text:h text:style-name="Heading_20_4" text:outline-level="4"><text:bookmark-start text:name="__RefHeading___mise_a_jour_des_champs_complementaires_4"/><text:bookmark-start text:name="mise_a_jour_des_champs_complementaires"/>Mise à jour des champs complémentaires<text:bookmark-end text:name="__RefHeading___mise_a_jour_des_champs_complementaires_4"/><text:bookmark-end text:name="mise_a_jour_des_champs_complementaires"/></text:h>
      <text:p text:style-name="Text_20_body">A l'aide du bouton <text:span text:style-name="Strong_20_Emphasis">1</text:span>, il est possible de remettre à zéro, ou de mettre à jour par toute valeur, la totalité des enregistrements du fichier pour ce qui concerne le champ complémentaire considéré.</text:p>
      <text:h text:style-name="Heading_20_4" text:outline-level="4"><text:bookmark-start text:name="__RefHeading___exemple_5"/><text:bookmark-start text:name="exemple"/>Exemple<text:bookmark-end text:name="__RefHeading___exemple_5"/><text:bookmark-end text:name="exemple"/></text:h>
      <text:p text:style-name="Text_20_body">Avec le paramétrage indiqué ci-dessus, un onglet <text:span text:style-name="Strong_20_Emphasis">Compléments</text:span> sera affiché sur la fiche contact, comme ci-dessous.</text:p>
      <text:p text:style-name="Text_20_body"><draw:frame draw:style-name="media" draw:name="1" text:anchor-type="as-char" draw:z-index="1" svg:width="22.145625cm" style:rel-width="100%" svg:height="10.16cm" style:rel-height="scale"><draw:image xlink:href="Pictures/9c2d59f2844f02eee52de4a7b3513d92.jpg" xlink:type="simple" xlink:show="embed" xlink:actuate="onLoad"/></draw:frame></text:p>
      <text:p text:style-name="Horizontal_20_Line"/>
      <text:p text:style-name="Text_20_body"><draw:frame draw:style-name="medialeft" draw:name="2" text:anchor-type="paragraph" draw:z-index="2" svg:width="0.84666666666667cm" svg:height="0.84666666666667cm"><draw:image xlink:href="Pictures/393e5b6f6a9d466b17d722e4c9a80942.gif" xlink:type="simple" xlink:show="embed" xlink:actuate="onLoad"/></draw:frame><text:span text:style-name="Strong_20_Emphasis">Autres articles “Paramétrage”</text:span></text:p>
      <text:p text:style-name="Text_20_body"><text:a xlink:type="simple" xlink:href="https://wiki.gestan.fr/doku.php?id=wiki:v15:parametrage:general:assistheader" text:style-name="Internet_20_link" text:visited-style-name="Visited_20_Internet_20_Link">Assistant de création de header</text:a><text:line-break/><text:a xlink:type="simple" xlink:href="#wiki:v15:parametrage:champscompl" text:style-name="Local_20_link" text:visited-style-name="Visited_20_Local_20_Link">Champs complémentaires</text:a><text:line-break/><text:a xlink:type="simple" xlink:href="https://wiki.gestan.fr/doku.php?id=wiki:v15:parametrage:connexions" text:style-name="Internet_20_link" text:visited-style-name="Visited_20_Internet_20_Link">Connexions</text:a><text:line-break/><text:a xlink:type="simple" xlink:href="https://wiki.gestan.fr/doku.php?id=wiki:v15:parametrage:general:entetepieces" text:style-name="Internet_20_link" text:visited-style-name="Visited_20_Internet_20_Link">Entêtes des pièces</text:a><text:line-break/><text:a xlink:type="simple" xlink:href="https://wiki.gestan.fr/doku.php?id=wiki:v15:parametrage:remplacement" text:style-name="Internet_20_link" text:visited-style-name="Visited_20_Internet_20_Link">Etats et fenêtres de remplacement + Spécial</text:a><text:line-break/><text:a xlink:type="simple" xlink:href="https://wiki.gestan.fr/doku.php?id=wiki:v15:parametrage:identcom" text:style-name="Internet_20_link" text:visited-style-name="Visited_20_Internet_20_Link">Identités commerciales</text:a><text:line-break/><text:a xlink:type="simple" xlink:href="https://wiki.gestan.fr/doku.php?id=wiki:v15:parametrage:impvirtuelle" text:style-name="Internet_20_link" text:visited-style-name="Visited_20_Internet_20_Link">Imprimante virtuelle</text:a><text:line-break/><text:a xlink:type="simple" xlink:href="https://wiki.gestan.fr/doku.php?id=wiki:v15:parametrage:general:actinterproj" text:style-name="Internet_20_link" text:visited-style-name="Visited_20_Internet_20_Link">Paramétrage général : Actions / Interventions / Projets</text:a><text:line-break/><text:a xlink:type="simple" xlink:href="https://wiki.gestan.fr/doku.php?id=wiki:v15:parametrage:general:contacts" text:style-name="Internet_20_link" text:visited-style-name="Visited_20_Internet_20_Link">Paramétrage général : Contacts</text:a><text:line-break/><text:a xlink:type="simple" xlink:href="https://wiki.gestan.fr/doku.php?id=wiki:v15:parametrage:general:divers" text:style-name="Internet_20_link" text:visited-style-name="Visited_20_Internet_20_Link">Paramétrage général : Divers</text:a><text:line-break/><text:a xlink:type="simple" xlink:href="https://wiki.gestan.fr/doku.php?id=wiki:v15:parametrage:general:entreprise" text:style-name="Internet_20_link" text:visited-style-name="Visited_20_Internet_20_Link">Paramétrage général : L'entreprise</text:a><text:line-break/><text:a xlink:type="simple" xlink:href="https://wiki.gestan.fr/doku.php?id=wiki:v15:parametrage:general:machines" text:style-name="Internet_20_link" text:visited-style-name="Visited_20_Internet_20_Link">Paramétrage général : Machines</text:a><text:line-break/><text:a xlink:type="simple" xlink:href="https://wiki.gestan.fr/doku.php?id=wiki:v15:parametrage:general:ordinateur" text:style-name="Internet_20_link" text:visited-style-name="Visited_20_Internet_20_Link">Paramétrage général : Ordinateur</text:a><text:line-break/><text:a xlink:type="simple" xlink:href="https://wiki.gestan.fr/doku.php?id=wiki:v15:parametrage:general:pieces" text:style-name="Internet_20_link" text:visited-style-name="Visited_20_Internet_20_Link">Paramétrage général : Pièces</text:a><text:line-break/><text:a xlink:type="simple" xlink:href="https://wiki.gestan.fr/doku.php?id=wiki:v15:parametrage:general:prodstocks" text:style-name="Internet_20_link" text:visited-style-name="Visited_20_Internet_20_Link">Paramétrage général : Produits/Stocks</text:a><text:line-break/><text:a xlink:type="simple" xlink:href="https://wiki.gestan.fr/doku.php?id=wiki:v15:parametrage:sms" text:style-name="Internet_20_link" text:visited-style-name="Visited_20_Internet_20_Link">SMS</text:a><text:line-break/><text:a xlink:type="simple" xlink:href="https://wiki.gestan.fr/doku.php?id=wiki:v15:parametrage:trad_pieces" text:style-name="Internet_20_link" text:visited-style-name="Visited_20_Internet_20_Link">Traduction des libellés pièce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40:21</meta:creation-date>
    <dc:creator>Generated</dc:creator>
    <dc:date>2026-08-13T13::40:21</dc:date>
    <dc:language>en-US</dc:language>
    <meta:editing-cycles>1</meta:editing-cycles>
    <meta:editing-duration>PT0S</meta:editing-duration>
    <dc:title>wiki:v15:parametrage:champscompl</dc:title>
  </office:meta>
</office:document-meta>
</file>