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b088a0d8554392b77160749d55ce12.png"/>
  <manifest:file-entry manifest:media-type="image/png" manifest:full-path="Pictures/e9cc9ca8649f6924027ee41d5cb6b9d3.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outils:usb"/><text:bookmark-start text:name="__RefHeading___gestan_sur_une_cle_usb_1"/><text:bookmark-start text:name="gestan_sur_une_cle_usb"/>Gestan sur une clé USB<text:bookmark-end text:name="__RefHeading___gestan_sur_une_cle_usb_1"/><text:bookmark-end text:name="gestan_sur_une_cle_usb"/></text:h>
      <text:p text:style-name="Text_20_body"><draw:frame draw:style-name="mediaright" draw:name="0" text:anchor-type="paragraph" draw:z-index="0" svg:width="6.7733333333333cm" style:rel-width="100%" svg:height="6.7733333333333cm" style:rel-height="scale"><draw:image xlink:href="Pictures/e9b088a0d8554392b77160749d55ce12.png" xlink:type="simple" xlink:show="embed" xlink:actuate="onLoad"/></draw:frame>Vous pouvez utiliser Gestan sur une clé USB ou sur un disque externe, soit en l'installant directement, soit en exportant une base installée sur votre machine.</text:p>
      <text:p text:style-name="Text_20_body">Par exemple, vous vous servez de Gestan au bureau. Lorsque vous partez en clientèle, vous exportez la base sur votre clé USB. Vous effectuez votre travail chez votre client, vous pouvez générer des devis, et les imprimer sur place, et à votre retour au bureau, il vous suffit d'importer votre base pour prendre en compte le travail effectué chez le client.</text:p>
      <text:p text:style-name="Text_20_body">L'import de la base va écraser toutes les modifications qui auraient été faites en votre absence sur la base principale. Ce mode de fonctionnement n'est donc pas pertinent pour une entreprise avec de nombreuses personnes, mais il peut être tout à fait intéressant en cas d'entreprise unipersonnelle.</text:p>
      <text:p text:style-name="Text_20_body">WARNING Avec une clé USB, il faut être particulièrement vigilant sur la sécurité des données : ce type de support se perd ou se vole facilement, et le fonctionnement n'est pas garanti après un passage par la machine à laver !</text:p>
      <text:h text:style-name="Heading_20_2" text:outline-level="2"><text:bookmark-start text:name="__RefHeading___installation_directe_de_gestan_sur_une_cle_usb_2"/><text:bookmark-start text:name="installation_directe_de_gestan_sur_une_cle_usb"/>Installation directe de Gestan sur une clé USB<text:bookmark-end text:name="__RefHeading___installation_directe_de_gestan_sur_une_cle_usb_2"/><text:bookmark-end text:name="installation_directe_de_gestan_sur_une_cle_usb"/></text:h>
      <text:p text:style-name="Text_20_body">Sans que cela ne soit la seule option possible, nous vous recommandons de réaliser l'installation de la manière ci-après.</text:p>
      <text:p text:style-name="Text_20_body">Le programme d'installation de Gestan (Gestan_install.EXE) permet de spécifier un répertoire d'installation pour le programme : indiquez F:\GESTAN\PROGRAMME, si votre clé USB est connue comme F:.</text:p>
      <text:p text:style-name="Text_20_body">Ensuite, lors du premier lancement de GESTAN depuis votre clé USB, l'assistant d'installation vous proposera un emplacement par défaut pour vos données : indiquez F:\GESTAN\DONNEES.</text:p>
      <text:p text:style-name="Text_20_body">A l'issue de l'installation, votre clé comportera les répertoire suivants :
F:\GESTAN\PROGRAMME ⇒ répertoire de programme
F:\GESTAN\DONNEES ⇒ sous-répertoire des données, comprenant lui même
F:\GESTAN\DONNEES\DATABASE ⇒ sous-répertoire des fichiers de données de Gestan
F:\GESTAN\DONNEES\DOCUMENTS ⇒ sous-répertoire de stockage des fichiers documents (doc, pdf, xls, etc) reliés aux contacts de Gestan.</text:p>
      <text:p text:style-name="Text_20_body">A la première exécution, Gestan téléchargera automatiquement le framework nécessaire (les dll complémentaires qui sont nécessaires au fonctionnement du programme).</text:p>
      <text:h text:style-name="Heading_20_2" text:outline-level="2"><text:bookmark-start text:name="__RefHeading___installation_de_gestan_sur_une_cle_usb_par_la_procedure_d_export_3"/><text:bookmark-start text:name="installation_de_gestan_sur_une_cle_usb_par_la_procedure_d_export"/>Installation de Gestan sur une clé USB par la procédure d'export<text:bookmark-end text:name="__RefHeading___installation_de_gestan_sur_une_cle_usb_par_la_procedure_d_export_3"/><text:bookmark-end text:name="installation_de_gestan_sur_une_cle_usb_par_la_procedure_d_export"/></text:h>
      <text:p text:style-name="Text_20_body">Cette procédure est accessible par le menu “Outils” de Gestan.</text:p>
      <text:p text:style-name="Text_20_body"><draw:frame draw:style-name="media" draw:name="1" text:anchor-type="as-char" draw:z-index="1" svg:width="15.319375cm" svg:height="9.9483333333333cm"><draw:image xlink:href="Pictures/e9cc9ca8649f6924027ee41d5cb6b9d3.png" xlink:type="simple" xlink:show="embed" xlink:actuate="onLoad"/></draw:frame></text:p>
      <text:p text:style-name="Text_20_body">La procédure d'exportation copie l'ensemble des fichiers nécessaires dans le répertoire d'exportation, selon la même arborescence que celle proposée ci-dessous.</text:p>
      <text:p text:style-name="Text_20_body">Si, via cette procédure, vous exportez une version de Gestan Entreprise sur votre clé USB, vous pourrez vous servir de Gestan en version Entreprise votre clé. (La procécure d'installation directe vous permettrait seulement de l'exécuter en version Standard).</text:p>
      <text:h text:style-name="Heading_20_2" text:outline-level="2"><text:bookmark-start text:name="__RefHeading___mise_a_jour_des_donnees_de_gestan_sur_une_cle_usb_4"/><text:bookmark-start text:name="mise_a_jour_des_donnees_de_gestan_sur_une_cle_usb"/>Mise à jour des données de Gestan sur une clé USB<text:bookmark-end text:name="__RefHeading___mise_a_jour_des_donnees_de_gestan_sur_une_cle_usb_4"/><text:bookmark-end text:name="mise_a_jour_des_donnees_de_gestan_sur_une_cle_usb"/></text:h>
      <text:h text:style-name="Heading_20_4" text:outline-level="4"><text:bookmark-start text:name="__RefHeading___en_installation_directe_5"/><text:bookmark-start text:name="en_installation_directe"/>En installation directe :<text:bookmark-end text:name="__RefHeading___en_installation_directe_5"/><text:bookmark-end text:name="en_installation_directe"/></text:h>
      <text:p text:style-name="Text_20_body">Dans ce cas, la mise à jour des données de Gestan pour un changement de version, par exemple si vous passez d'une version 15.00.0F à une version 15.01.00, par exemple, se fera automatiquement.</text:p>
      <text:p text:style-name="Text_20_body">Il suffira d'indiquer au programme d'installation de Gestan d'installer le progamme directement sur la clé USB, en l'occurrence dans le répertoire F:\GESTAN\PROGRAMME</text:p>
      <text:h text:style-name="Heading_20_4" text:outline-level="4"><text:bookmark-start text:name="__RefHeading___en_installation_par_le_programme_d_export_6"/><text:bookmark-start text:name="en_installation_par_le_programme_d_export"/>En installation par le programme d'export :<text:bookmark-end text:name="__RefHeading___en_installation_par_le_programme_d_export_6"/><text:bookmark-end text:name="en_installation_par_le_programme_d_export"/></text:h>
      <text:p text:style-name="Text_20_body">Dans ce cas, la mise à jour des données ne pourra pas être faite automatiquement. Le plus simple est de rapatrier vos données sur votre machine principale, de lancer l'installation de Gestan (qui va mettre à jour les données sur votre machine), et de faire un nouvel export sur la clé.</text:p>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Outils”</text:span></text:p>
      <text:p text:style-name="Text_20_body"><text:a xlink:type="simple" xlink:href="https://wiki.gestan.fr/doku.php?id=wiki:v15:outils:connexion" text:style-name="Internet_20_link" text:visited-style-name="Visited_20_Internet_20_Link">Connexion à Gestan</text:a><text:line-break/><text:a xlink:type="simple" xlink:href="https://wiki.gestan.fr/doku.php?id=wiki:v15:outils:demarragerapide" text:style-name="Internet_20_link" text:visited-style-name="Visited_20_Internet_20_Link">Démarrage rapide</text:a><text:line-break/><text:a xlink:type="simple" xlink:href="https://wiki.gestan.fr/doku.php?id=wiki:v15:outils:exportbase" text:style-name="Internet_20_link" text:visited-style-name="Visited_20_Internet_20_Link">Export base Gestan</text:a><text:line-break/><text:a xlink:type="simple" xlink:href="#wiki:v15:outils:usb" text:style-name="Local_20_link" text:visited-style-name="Visited_20_Local_20_Link">Gestan sur une clé USB</text:a><text:line-break/><text:a xlink:type="simple" xlink:href="https://wiki.gestan.fr/doku.php?id=wiki:v15:outils:importbase" text:style-name="Internet_20_link" text:visited-style-name="Visited_20_Internet_20_Link">Import base Gestan *</text:a><text:line-break/><text:a xlink:type="simple" xlink:href="https://wiki.gestan.fr/doku.php?id=wiki:v15:outils:importer_fichier" text:style-name="Internet_20_link" text:visited-style-name="Visited_20_Internet_20_Link">Importation de données dans Gestan</text:a><text:line-break/><text:a xlink:type="simple" xlink:href="https://wiki.gestan.fr/doku.php?id=wiki:v15:outils:importggloutlk" text:style-name="Internet_20_link" text:visited-style-name="Visited_20_Internet_20_Link">Importer des contacts Google/Outlook</text:a><text:line-break/><text:a xlink:type="simple" xlink:href="https://wiki.gestan.fr/doku.php?id=wiki:v15:outils:importer_contrats" text:style-name="Internet_20_link" text:visited-style-name="Visited_20_Internet_20_Link">Importer des contrats dans Gestan</text:a><text:line-break/><text:a xlink:type="simple" xlink:href="https://wiki.gestan.fr/doku.php?id=wiki:v15:outils:importer_pieces" text:style-name="Internet_20_link" text:visited-style-name="Visited_20_Internet_20_Link">Importer des pièces dans Gestan</text:a><text:line-break/><text:a xlink:type="simple" xlink:href="https://wiki.gestan.fr/doku.php?id=wiki:v15:outils:importer_trad" text:style-name="Internet_20_link" text:visited-style-name="Visited_20_Internet_20_Link">Importer des traductions produit</text:a><text:line-break/><text:a xlink:type="simple" xlink:href="https://wiki.gestan.fr/doku.php?id=wiki:v15:outils:importer_plancomptable" text:style-name="Internet_20_link" text:visited-style-name="Visited_20_Internet_20_Link">Importer un plan comptable</text:a><text:line-break/><text:a xlink:type="simple" xlink:href="https://wiki.gestan.fr/doku.php?id=wiki:v15:outils:compilproc" text:style-name="Internet_20_link" text:visited-style-name="Visited_20_Internet_20_Link">Les procédures compilables</text:a><text:line-break/><text:a xlink:type="simple" xlink:href="https://wiki.gestan.fr/doku.php?id=wiki:v15:outils:minification" text:style-name="Internet_20_link" text:visited-style-name="Visited_20_Internet_20_Link">Minification de la base</text:a><text:line-break/><text:a xlink:type="simple" xlink:href="https://wiki.gestan.fr/doku.php?id=wiki:v15:outils:reaffregcontact" text:style-name="Internet_20_link" text:visited-style-name="Visited_20_Internet_20_Link">Réaffectation des contacts par région</text:a><text:line-break/><text:a xlink:type="simple" xlink:href="https://wiki.gestan.fr/doku.php?id=wiki:v15:outils:reaffectmasse" text:style-name="Internet_20_link" text:visited-style-name="Visited_20_Internet_20_Link">Réaffectations en masse</text:a><text:line-break/><text:a xlink:type="simple" xlink:href="https://wiki.gestan.fr/doku.php?id=wiki:v15:outils:reimputer" text:style-name="Internet_20_link" text:visited-style-name="Visited_20_Internet_20_Link">Réimputation des écritures</text:a><text:line-break/><text:a xlink:type="simple" xlink:href="https://wiki.gestan.fr/doku.php?id=wiki:v15:outils:reindexation" text:style-name="Internet_20_link" text:visited-style-name="Visited_20_Internet_20_Link">Réindexation / Maintenance des fichiers HFSQL</text:a><text:line-break/><text:a xlink:type="simple" xlink:href="https://wiki.gestan.fr/doku.php?id=wiki:v15:outils:reset" text:style-name="Internet_20_link" text:visited-style-name="Visited_20_Internet_20_Link">Réinitialisation de fichiers</text:a><text:line-break/><text:a xlink:type="simple" xlink:href="https://wiki.gestan.fr/doku.php?id=wiki:v15:outils:reinitctgcontact" text:style-name="Internet_20_link" text:visited-style-name="Visited_20_Internet_20_Link">Réinitialisation des catégories</text:a><text:line-break/><text:a xlink:type="simple" xlink:href="https://wiki.gestan.fr/doku.php?id=wiki:v15:outils:reinitchampcompl" text:style-name="Internet_20_link" text:visited-style-name="Visited_20_Internet_20_Link">Réinitialisation des champs complémentaires</text:a><text:line-break/><text:a xlink:type="simple" xlink:href="https://wiki.gestan.fr/doku.php?id=wiki:v15:outils:repertoires" text:style-name="Internet_20_link" text:visited-style-name="Visited_20_Internet_20_Link">Structure des répertoires Gestan</text:a><text:line-break/><text:a xlink:type="simple" xlink:href="https://wiki.gestan.fr/doku.php?id=wiki:v15:outils:suppmassepiece" text:style-name="Internet_20_link" text:visited-style-name="Visited_20_Internet_20_Link">Suppression de pièces en masse</text:a><text:line-break/><text:a xlink:type="simple" xlink:href="https://wiki.gestan.fr/doku.php?id=wiki:v15:outils:transfertsftp" text:style-name="Internet_20_link" text:visited-style-name="Visited_20_Internet_20_Link">Transférer vos données au support technique</text:a><text:line-break/><text:a xlink:type="simple" xlink:href="https://wiki.gestan.fr/doku.php?id=wiki:v15:outils:trucsetastuces" text:style-name="Internet_20_link" text:visited-style-name="Visited_20_Internet_20_Link">Trucs et astuces</text:a><text:line-break/><text:a xlink:type="simple" xlink:href="https://wiki.gestan.fr/doku.php?id=wiki:v15:outils:versions" text:style-name="Internet_20_link" text:visited-style-name="Visited_20_Internet_20_Link">Versions de Gestan</text:a><text:line-break/><text:a xlink:type="simple" xlink:href="https://wiki.gestan.fr/doku.php?id=wiki:v15:outils:zipper" text:style-name="Internet_20_link" text:visited-style-name="Visited_20_Internet_20_Link">Zipper la base</text:a><text:line-break/>
~~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7:18</meta:creation-date>
    <dc:creator>Generated</dc:creator>
    <dc:date>2026-09-13T08::17:18</dc:date>
    <dc:language>en-US</dc:language>
    <meta:editing-cycles>1</meta:editing-cycles>
    <meta:editing-duration>PT0S</meta:editing-duration>
    <dc:title>wiki:v15:outils:usb</dc:title>
  </office:meta>
</office:document-meta>
</file>