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438c8df7d69b36b357b266c87f7760d0.svg"/>
  <manifest:file-entry manifest:media-type="image/png" manifest:full-path="Pictures/5a16bdba4881a22663d73fd5f5bfb0c7.png"/>
  <manifest:file-entry manifest:media-type="image/png" manifest:full-path="Pictures/306d77c6ae7f12170c363b09eabf9301.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outils:importer_contrats"/><text:bookmark-start text:name="__RefHeading___importer_des_contrats_dans_gestan_1"/><text:bookmark-start text:name="importer_des_contrats_dans_gestan"/>Importer des contrats dans Gestan<text:bookmark-end text:name="__RefHeading___importer_des_contrats_dans_gestan_1"/><text:bookmark-end text:name="importer_des_contrats_dans_gestan"/></text:h>
      <text:p text:style-name="Text_20_body">Ce programme permet d'importer des contrats dans Gestan.</text:p>
      <text:p text:style-name="Text_20_body">Le ficher d'entrée doit respecter les normes de constitution décrites ci-après.</text:p>
      <text:h text:style-name="Heading_20_2" text:outline-level="2"><text:bookmark-start text:name="__RefHeading___utilisation_de_l_ecran_2"/><text:bookmark-start text:name="utilisation_de_l_ecran"/>Utilisation de l'écran<text:bookmark-end text:name="__RefHeading___utilisation_de_l_ecran_2"/><text:bookmark-end text:name="utilisation_de_l_ecran"/></text:h>
      <text:p text:style-name="Text_20_body"><text:span text:style-name="Emphasis"><text:span text:style-name="Strong_20_Emphasis">Accès :</text:span> Outil → Administration → Importation de données → Importer des contrats</text:spa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Ce programme est réservé aux utilisateurs ayant des privilèges d'administration. Comme pour tous les programmes effectuant des mises à jour en masse, il est recommandé de faire une sauvegarde de la base avant utilisation, ou de procéder à l'opération sur une base de test avant de lancer l'opération sur une base de production.</text:p></table:table-cell></table:table-row></table:table></draw:text-box></draw:frame></text:p>
      <text:p text:style-name="Text_20_body"><draw:frame draw:style-name="media" draw:name="0" text:anchor-type="as-char" draw:z-index="0" svg:width="" svg:rel-width="100%" svg:height="0cm"><draw:image xlink:href="Pictures/438c8df7d69b36b357b266c87f7760d0.svg" xlink:type="simple" xlink:show="embed" xlink:actuate="onLoad"/></draw:frame></text:p>
      <text:p text:style-name="Text_20_body"><draw:frame draw:style-name="media" draw:name="1" text:anchor-type="as-char" draw:z-index="1" svg:width="24.28875cm" style:rel-width="100%" svg:height="16.404166666667cm" style:rel-height="scale"><draw:image xlink:href="Pictures/5a16bdba4881a22663d73fd5f5bfb0c7.png" xlink:type="simple" xlink:show="embed" xlink:actuate="onLoad"/></draw:frame></text:p>
      <text:p text:style-name="Text_20_body">Sélectionnez le <text:span text:style-name="Strong_20_Emphasis">fichier source</text:span> à traiter. Il doit respecter les normes de constitution explicitées ci-dessous. Spécifiez le <text:span text:style-name="Strong_20_Emphasis">séparateur</text:span> utilisé dans le fichier d'entrée.</text:p>
      <text:p text:style-name="Text_20_body">Le bouton <text:span text:style-name="Strong_20_Emphasis">Charger</text:span> permet de charger les données en vue du traitement.</text:p>
      <text:p text:style-name="Text_20_body">Le bouton <text:span text:style-name="Strong_20_Emphasis">Intégrer</text:span> permet ensuite de créer les enregistrements dans la base.</text:p>
      <text:p text:style-name="Text_20_body">La baguette magique 1 permet de générer un fichier exemple, prêt pour utilisation.</text:p>
      <text:h text:style-name="Heading_20_2" text:outline-level="2"><text:bookmark-start text:name="__RefHeading___format_de_fichier_d_entree_3"/><text:bookmark-start text:name="format_de_fichier_d_entree"/>Format de fichier d'entrée<text:bookmark-end text:name="__RefHeading___format_de_fichier_d_entree_3"/><text:bookmark-end text:name="format_de_fichier_d_entree"/></text:h>
      <text:p text:style-name="Text_20_body">Le fichier d'entrée doit être un fichier texte avec séparateur (TAB, virgule, point-virgule, ou tout autre caractère). Pour le réaliser, vous pouvez utiliser un tableur comme LibreOffice Calc ou Microsoft Excel (penser à enregistrer le fichier sous format texte avec séparateur).</text:p>
      <text:p text:style-name="Text_20_body">Ce fichier peut contenir deux types de lignes :</text:p>
      <text:list text:style-name="List_20_1" text:continue-numbering="false">
        <text:list-item>
          <text:p text:style-name="List_20_1_Content_First"> Les lignes “C”, comme Client, obligatoires. Elles concernent le client de votre pièce.</text:p>
        </text:list-item>
        <text:list-item>
          <text:p text:style-name="List_20_1_Content_Last"> Les lignes “P”, comme Produit. Selon le type de facturation des contrats, elles sont obligatoires dans le cas d'une facturation de type “Produit” et interdites dans les autres cas. Elles contiennent les lignes de produits.</text:p>
        </text:list-item>
      </text:list>
      <text:p text:style-name="Text_20_body">Voici un exemple de fichier prêt à être chargé.</text:p>
      <text:p text:style-name="Text_20_body">A noter que vous pouvez mettre toute ligne de commentaire nécessaire, en la faisant commencer par le caractère “#”.</text:p>
      <text:p text:style-name="Text_20_body"><draw:frame draw:style-name="media" draw:name="2" text:anchor-type="as-char" draw:z-index="2" svg:width="45.958125cm" style:rel-width="100%" svg:height="1.905cm" style:rel-height="scale"><draw:image xlink:href="Pictures/306d77c6ae7f12170c363b09eabf9301.png" xlink:type="simple" xlink:show="embed" xlink:actuate="onLoad"/></draw:frame></text:p>
      <text:p text:style-name="Text_20_body"><draw:frame draw:style-name="media" draw:name="3" text:anchor-type="as-char" draw:z-index="3" svg:width="" svg:rel-width="100%" svg:height="0cm"><draw:image xlink:href="Pictures/438c8df7d69b36b357b266c87f7760d0.svg" xlink:type="simple" xlink:show="embed" xlink:actuate="onLoad"/></draw:frame></text:p>
      <text:h text:style-name="Heading_20_3" text:outline-level="3"><text:bookmark-start text:name="__RefHeading___les_lignes_c_4"/><text:bookmark-start text:name="les_lignes_c"/>Les lignes C<text:bookmark-end text:name="__RefHeading___les_lignes_c_4"/><text:bookmark-end text:name="les_lignes_c"/></text:h>
      <text:p text:style-name="Text_20_body">Les lignes C doivent être structurées de la manière ci-dessous :</text:p>
      <text:p text:style-name="Preformatted_20_Text">1<text:s text:c="4"/>2<text:s text:c="12"/>3<text:tab/><text:tab/>4<text:tab/><text:s text:c="4"/>5<text:tab/><text:tab/><text:s text:c="4"/>6<text:tab/><text:s text:c="12"/>7<text:line-break/>C | IDCONTACT | NUMCONTRAT | LIBCONTRAT | DT_SOUSCRIPTION | IDSOCIETE | DT_EFFET <text:line-break/><text:s text:c="3"/>8<text:s text:c="12"/><text:tab/> 9<text:tab/><text:s text:c="6"/>10<text:s text:c="18"/>11<text:s text:c="6"/>12<text:s text:c="15"/>13<text:line-break/>| TACITE_RECONDUCTION | CONTRAT_NB | CONTRAT_PERIODE | PRIME_NB | PRIME_PERIODE | GESTION_CONFIEE<text:line-break/><text:s text:c="3"/>14<text:s text:c="13"/>15<text:s text:c="12"/>16<text:s text:c="13"/>17<text:s text:c="11"/>18<text:s text:c="24"/>19<text:line-break/>| RECOND_NB | RECOND_PERIODE | REF_CONTRAT | ST_CONTRAT |<text:s text:c="2"/>ID2_MOTIFSTCONTRAT | ID2_TYPCONTRAT<text:s text:c="2"/><text:line-break/><text:s text:c="3"/>20<text:s text:c="13"/>21<text:s text:c="16"/>22<text:s text:c="15"/>23<text:s text:c="7"/>24<text:s text:c="7"/>25<text:s text:c="15"/><text:line-break/>| DT_ECHEANCE | DT_ECHEANCEFACT<text:s text:c="2"/>| DT_ARESILIER | US_RESP | CDUSAPP | ID2_ORIGINECTRT <text:line-break/><text:s text:c="3"/>26<text:s text:c="12"/>27<text:s text:c="13"/>28<text:s text:c="14"/>29 à 35<text:s text:c="6"/>36<text:s text:c="10"/>37<text:s text:c="11"/>38<text:line-break/>| ID2_FORMULEREV| CTG_CONTRAT | COMMENTAIRE | IDDOCUMENT | DETAIL | DT_RESILIATION | PRIME_HT <text:line-break/><text:s text:c="2"/>39<text:s text:c="11"/>40<text:s text:c="10"/>41<text:s text:c="11"/>42<text:s text:c="9"/>43<text:s text:c="8"/>44<text:s text:c="14"/>45<text:s text:c="17"/>46<text:s text:c="5"/><text:line-break/>| PRIME_TVA | PRIME_TTC | HONO_HT | HONO_TVA | HONO_TTC | COMMISSION_HT | COMMISSION_TVA | COMMISSION_TTC <text:line-break/><text:s text:c="3"/>47<text:s text:c="8"/>48<text:s text:c="8"/>49<text:s text:c="7"/>50<text:s text:c="17"/>51<text:s text:c="15"/>52<text:s text:c="13"/>53<text:s text:c="8"/><text:line-break/>| FDG_HT | FDG_TVA | FDG_TTC | AUTREFRAIS_HT | AUTREFRAIS_TVA | AUTREFRAIS_TTC | CD_PRODUIT <text:line-break/><text:s text:c="3"/>54 à 58<text:s text:c="5"/>59 à 63<text:s text:c="5"/>64 à 68<text:s text:c="3"/>69 à 73<text:s text:c="6"/>74 à 78<text:line-break/>| USDEF_LIB | USDEF_NUM | USDEF_BOO | USDEF_DATE | USDEF_CBO</text:p>
      <text:p text:style-name="Text_20_body">C est le type de ligne</text:p>
      <text:p text:style-name="Text_20_body">IDCONTACT est l'ID du Client dans Gestan.</text:p>
      <text:p text:style-name="Text_20_body">NUMCONTRAT et LIBCONTRAT correspondent respectivement au libellé et au numéro du contrat.</text:p>
      <text:p text:style-name="Text_20_body">DT_SOUSCRIPTION et DT_EFFET sont les dates de souscription et d'effet du contrat.</text:p>
      <text:p text:style-name="Text_20_body">IDSOCIETE est l'ID du fournisseur du contrat. La société doit être enregistrée comme fournisseur dans Gestan. Il peut s'agir de vous même si par exemple, vous proposez des contrats de location de matériel informatique. Mais cela peut être un de vos fournisseurs, dans le cas par exemple, si vous louez des camions à une société afin de réaliser vos interventions.</text:p>
      <text:p text:style-name="Text_20_body">TACITE_RECONDUCTION</text:p>
      <text:p text:style-name="Text_20_body">CONTRAT_NB, PRIME_NB et RECOND_NB sont respectivement le nombre de période du contrat, de la prime et le nombre de reconduction. CONTRAT_PERIODE, PRIME_PERIODE et RECOND_PERIODE correspondent aux différentes périodicités.</text:p>
      <text:p text:style-name="Text_20_body">GESTION_CONFIEE permet d'indiquer si le montant de commission sera déduit des montants du contrat</text:p>
      <text:p text:style-name="Text_20_body"><text:span text:style-name="Strong_20_Emphasis">Tous les champs ci-dessus sont obligatoires.</text:span> </text:p>
      <text:p text:style-name="Text_20_body">REF_CONTRAT est un n° de référence interne</text:p>
      <text:p text:style-name="Text_20_body">ST_CONTRAT est le statut du contrat. Un contrat peut avoir différents statut :</text:p>
      <text:list text:style-name="List_20_1" text:continue-numbering="false">
        <text:list-item>
          <text:p text:style-name="List_20_1_Content_First"> A faire</text:p>
        </text:list-item>
        <text:list-item>
          <text:p text:style-name="List_20_1_Content"> En attente (pièces clients, pièces ou accord tiers, validation interne)</text:p>
        </text:list-item>
        <text:list-item>
          <text:p text:style-name="List_20_1_Content"> En cours,</text:p>
        </text:list-item>
        <text:list-item>
          <text:p text:style-name="List_20_1_Content"> Échu,</text:p>
        </text:list-item>
        <text:list-item>
          <text:p text:style-name="List_20_1_Content"> Suspendu,</text:p>
        </text:list-item>
        <text:list-item>
          <text:p text:style-name="List_20_1_Content_Last"> Résilié.</text:p>
        </text:list-item>
      </text:list>
      <text:p text:style-name="Text_20_body">ID2_MOTIFSTCONTRAT et ID2_TYPCONTRAT sont respectivement le motif et le type éventuels du contrat.</text:p>
      <text:p text:style-name="Text_20_body">DT_ECHEANCE et DT_ECHEANCEFACT sont les dates d'échéance et d'échéance de facturation.</text:p>
      <text:p text:style-name="Text_20_body">DT_ARESILIER est la date de future résiliation du contrat</text:p>
      <text:p text:style-name="Text_20_body">US_RESP et CDUSAPP correspondent respectivement aux éventuels utilisateurs responsables et apporteurs du contrat.</text:p>
      <text:p text:style-name="Text_20_body">ID2_ORIGINECTRT est l'origine du contrat</text:p>
      <text:p text:style-name="Text_20_body">ID2_FORMULEREV est la formule de révision du contrat</text:p>
      <text:p text:style-name="Text_20_body">CTG_CONTRAT est l'éventuelle catégorie du contrat</text:p>
      <text:p text:style-name="Text_20_body">COMMENTAIRE est un champ de taille illimité, qui sera intégré dans l'onglet “Notes” du contrat. A noter que dans ce champ, les chaines &lt;TAB&gt;, &lt;RC&gt; et &lt;LF&gt; sont converties respectivement en TAB, RC, et caract(10).</text:p>
      <text:p text:style-name="Text_20_body">IDFACTURE_LAST est l'ID de la dernière facture</text:p>
      <text:p text:style-name="Text_20_body">DT_ECHEANCE_LAST est la date de dernière échéance</text:p>
      <text:p text:style-name="Text_20_body">IDDOCUMENT est l'ID des documents a lier au contrat. Il est possible d'ajouter jusqu'à 7 documents. Les documents doivent être enregistrés dans Gestan avant d'être ajoutés au contrat.</text:p>
      <text:p text:style-name="Text_20_body">DETAIL est un champ de taille illimité, qui sera intégré dans l'onglet “Termes du contrat”. A noter que dans ce champ, les chaines &lt;TAB&gt;, &lt;RC&gt; et &lt;LF&gt; sont converties respectivement en TAB, RC, et caract(10).</text:p>
      <text:p text:style-name="Text_20_body">DT_RESILIATION est la date de résiliation dans le cadre de l'import d'un contrat résilié</text:p>
      <text:p text:style-name="Text_20_body">PRIME_HT, PRIME_TVA et PRIME_TTC sont respectivement les montants de prime hors taxe, TVA et le total</text:p>
      <text:p text:style-name="Text_20_body">HONO_HT, HONO_TVA et HONO_TTC sont respectivement les montants d'honoraire hors taxe, TVA et le total</text:p>
      <text:p text:style-name="Text_20_body">COMMISSION_HT, COMMISSION_TVA et COMMISSION_TTC sont respectivement les montants de commission hors taxe, TVA et le total</text:p>
      <text:p text:style-name="Text_20_body">FDG_HT, FDG_TVA et FDG_TTC sont respectivement les montants de frais de gestion hors taxe, TVA et le total</text:p>
      <text:p text:style-name="Text_20_body">AUTREFRAIS_HT, AUTREFRAIS_TVA et AUTREFRAIS_TTC sont respectivement les montants des autres frais hors taxe, TVA et le total</text:p>
      <text:p text:style-name="Text_20_body">CD_PRODUIT est le code produit dans le cadre d'un contrat avec produit unique. Cela ne concerne pas les contrats avec le mode de facturation Produit</text:p>
      <text:p text:style-name="Text_20_body">USDEF_LIB,USDEF_NUM, USDEF_BOO, USDEF_DATE, USDEF_CBO correspondent respectivement au libellé, numérique, booléen, date et combo paramétrables.</text:p>
      <text:h text:style-name="Heading_20_3" text:outline-level="3"><text:bookmark-start text:name="__RefHeading___les_lignes_p_5"/><text:bookmark-start text:name="les_lignes_p"/>Les lignes P<text:bookmark-end text:name="__RefHeading___les_lignes_p_5"/><text:bookmark-end text:name="les_lignes_p"/></text:h>
      <text:p text:style-name="Text_20_body">Les lignes P doivent être structurées de la manière ci-dessous :</text:p>
      <text:p text:style-name="Preformatted_20_Text">1<text:s text:c="3"/>2<text:s text:c="9"/>3<text:s text:c="10"/>4<text:s text:c="24"/>5<text:s text:c="3"/><text:tab/><text:tab/><text:tab/><text:s text:c="12"/><text:line-break/>P | CD_PROD | QTE | DT_DEBUT (facultatif) | TX_REMISE (facultatif)</text:p>
      <text:p text:style-name="Text_20_body">P est le type de ligne</text:p>
      <text:p text:style-name="Text_20_body">CD_PROD est le code de produit.</text:p>
      <text:p text:style-name="Text_20_body">QTE est la quantité</text:p>
      <text:p text:style-name="Text_20_body">DT_DEBUT est la date de début de facturation</text:p>
      <text:p text:style-name="Text_20_body">TX_REMISE est le taux éventuel de remise sur la ligne</text:p>
      <text:p text:style-name="Horizontal_20_Line"/>
      <text:p text:style-name="Text_20_body"><draw:frame draw:style-name="medialeft" draw:name="4" text:anchor-type="paragraph" draw:z-index="4" svg:width="0.84666666666667cm" svg:height="0.84666666666667cm"><draw:image xlink:href="Pictures/393e5b6f6a9d466b17d722e4c9a80942.gif" xlink:type="simple" xlink:show="embed" xlink:actuate="onLoad"/></draw:frame><text:span text:style-name="Strong_20_Emphasis">Autres articles “Outils”</text:span></text:p>
      <text:p text:style-name="Text_20_body"><text:a xlink:type="simple" xlink:href="https://wiki.gestan.fr/doku.php?id=wiki:v15:outils:connexion" text:style-name="Internet_20_link" text:visited-style-name="Visited_20_Internet_20_Link">Connexion à Gestan</text:a><text:line-break/><text:a xlink:type="simple" xlink:href="https://wiki.gestan.fr/doku.php?id=wiki:v15:outils:demarragerapide" text:style-name="Internet_20_link" text:visited-style-name="Visited_20_Internet_20_Link">Démarrage rapide</text:a><text:line-break/><text:a xlink:type="simple" xlink:href="https://wiki.gestan.fr/doku.php?id=wiki:v15:outils:exportbase" text:style-name="Internet_20_link" text:visited-style-name="Visited_20_Internet_20_Link">Export base Gestan</text:a><text:line-break/><text:a xlink:type="simple" xlink:href="https://wiki.gestan.fr/doku.php?id=wiki:v15:outils:usb" text:style-name="Internet_20_link" text:visited-style-name="Visited_20_Internet_20_Link">Gestan sur une clé USB</text:a><text:line-break/><text:a xlink:type="simple" xlink:href="https://wiki.gestan.fr/doku.php?id=wiki:v15:outils:importbase" text:style-name="Internet_20_link" text:visited-style-name="Visited_20_Internet_20_Link">Import base Gestan *</text:a><text:line-break/><text:a xlink:type="simple" xlink:href="https://wiki.gestan.fr/doku.php?id=wiki:v15:outils:importer_fichier" text:style-name="Internet_20_link" text:visited-style-name="Visited_20_Internet_20_Link">Importation de données dans Gestan</text:a><text:line-break/><text:a xlink:type="simple" xlink:href="https://wiki.gestan.fr/doku.php?id=wiki:v15:outils:importggloutlk" text:style-name="Internet_20_link" text:visited-style-name="Visited_20_Internet_20_Link">Importer des contacts Google/Outlook</text:a><text:line-break/><text:a xlink:type="simple" xlink:href="#wiki:v15:outils:importer_contrats" text:style-name="Local_20_link" text:visited-style-name="Visited_20_Local_20_Link">Importer des contrats dans Gestan</text:a><text:line-break/><text:a xlink:type="simple" xlink:href="https://wiki.gestan.fr/doku.php?id=wiki:v15:outils:importer_pieces" text:style-name="Internet_20_link" text:visited-style-name="Visited_20_Internet_20_Link">Importer des pièces dans Gestan</text:a><text:line-break/><text:a xlink:type="simple" xlink:href="https://wiki.gestan.fr/doku.php?id=wiki:v15:outils:importer_trad" text:style-name="Internet_20_link" text:visited-style-name="Visited_20_Internet_20_Link">Importer des traductions produit</text:a><text:line-break/><text:a xlink:type="simple" xlink:href="https://wiki.gestan.fr/doku.php?id=wiki:v15:outils:importer_plancomptable" text:style-name="Internet_20_link" text:visited-style-name="Visited_20_Internet_20_Link">Importer un plan comptable</text:a><text:line-break/><text:a xlink:type="simple" xlink:href="https://wiki.gestan.fr/doku.php?id=wiki:v15:outils:compilproc" text:style-name="Internet_20_link" text:visited-style-name="Visited_20_Internet_20_Link">Les procédures compilables</text:a><text:line-break/><text:a xlink:type="simple" xlink:href="https://wiki.gestan.fr/doku.php?id=wiki:v15:outils:minification" text:style-name="Internet_20_link" text:visited-style-name="Visited_20_Internet_20_Link">Minification de la base</text:a><text:line-break/><text:a xlink:type="simple" xlink:href="https://wiki.gestan.fr/doku.php?id=wiki:v15:outils:reaffregcontact" text:style-name="Internet_20_link" text:visited-style-name="Visited_20_Internet_20_Link">Réaffectation des contacts par région</text:a><text:line-break/><text:a xlink:type="simple" xlink:href="https://wiki.gestan.fr/doku.php?id=wiki:v15:outils:reaffectmasse" text:style-name="Internet_20_link" text:visited-style-name="Visited_20_Internet_20_Link">Réaffectations en masse</text:a><text:line-break/><text:a xlink:type="simple" xlink:href="https://wiki.gestan.fr/doku.php?id=wiki:v15:outils:reimputer" text:style-name="Internet_20_link" text:visited-style-name="Visited_20_Internet_20_Link">Réimputation des écritures</text:a><text:line-break/><text:a xlink:type="simple" xlink:href="https://wiki.gestan.fr/doku.php?id=wiki:v15:outils:reindexation" text:style-name="Internet_20_link" text:visited-style-name="Visited_20_Internet_20_Link">Réindexation / Maintenance des fichiers HFSQL</text:a><text:line-break/><text:a xlink:type="simple" xlink:href="https://wiki.gestan.fr/doku.php?id=wiki:v15:outils:reset" text:style-name="Internet_20_link" text:visited-style-name="Visited_20_Internet_20_Link">Réinitialisation de fichiers</text:a><text:line-break/><text:a xlink:type="simple" xlink:href="https://wiki.gestan.fr/doku.php?id=wiki:v15:outils:reinitctgcontact" text:style-name="Internet_20_link" text:visited-style-name="Visited_20_Internet_20_Link">Réinitialisation des catégories</text:a><text:line-break/><text:a xlink:type="simple" xlink:href="https://wiki.gestan.fr/doku.php?id=wiki:v15:outils:reinitchampcompl" text:style-name="Internet_20_link" text:visited-style-name="Visited_20_Internet_20_Link">Réinitialisation des champs complémentaires</text:a><text:line-break/><text:a xlink:type="simple" xlink:href="https://wiki.gestan.fr/doku.php?id=wiki:v15:outils:repertoires" text:style-name="Internet_20_link" text:visited-style-name="Visited_20_Internet_20_Link">Structure des répertoires Gestan</text:a><text:line-break/><text:a xlink:type="simple" xlink:href="https://wiki.gestan.fr/doku.php?id=wiki:v15:outils:suppmassepiece" text:style-name="Internet_20_link" text:visited-style-name="Visited_20_Internet_20_Link">Suppression de pièces en masse</text:a><text:line-break/><text:a xlink:type="simple" xlink:href="https://wiki.gestan.fr/doku.php?id=wiki:v15:outils:transfertsftp" text:style-name="Internet_20_link" text:visited-style-name="Visited_20_Internet_20_Link">Transférer vos données au support technique</text:a><text:line-break/><text:a xlink:type="simple" xlink:href="https://wiki.gestan.fr/doku.php?id=wiki:v15:outils:trucsetastuces" text:style-name="Internet_20_link" text:visited-style-name="Visited_20_Internet_20_Link">Trucs et astuces</text:a><text:line-break/><text:a xlink:type="simple" xlink:href="https://wiki.gestan.fr/doku.php?id=wiki:v15:outils:versions" text:style-name="Internet_20_link" text:visited-style-name="Visited_20_Internet_20_Link">Versions de Gestan</text:a><text:line-break/><text:a xlink:type="simple" xlink:href="https://wiki.gestan.fr/doku.php?id=wiki:v15:outils:zipper" text:style-name="Internet_20_link" text:visited-style-name="Visited_20_Internet_20_Link">Zipper la base</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8::17:43</meta:creation-date>
    <dc:creator>Generated</dc:creator>
    <dc:date>2026-09-13T08::17:43</dc:date>
    <dc:language>en-US</dc:language>
    <meta:editing-cycles>1</meta:editing-cycles>
    <meta:editing-duration>PT0S</meta:editing-duration>
    <dc:title>wiki:v15:outils:importer_contrats</dc:title>
  </office:meta>
</office:document-meta>
</file>