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85ffe84fc2139a67e2ef117859af1c.png"/>
  <manifest:file-entry manifest:media-type="image/jpeg" manifest:full-path="Pictures/874dc743479e7134b751cc8d8a49979f.jpg"/>
  <manifest:file-entry manifest:media-type="image/jpeg" manifest:full-path="Pictures/056a6f942f3df42be3bc18f9100c160b.jpg"/>
  <manifest:file-entry manifest:media-type="image/jpeg" manifest:full-path="Pictures/2c3598696332a6eb5d9680b2a4c17df2.jpg"/>
  <manifest:file-entry manifest:media-type="image/jpeg" manifest:full-path="Pictures/3a96acadacafb873e59ffe6f5acf08e8.jpg"/>
  <manifest:file-entry manifest:media-type="image/png" manifest:full-path="Pictures/6bb973d57614da489c12ba5cf9195540.png"/>
  <manifest:file-entry manifest:media-type="image/jpeg" manifest:full-path="Pictures/e31a544b3074e29587fb4eb96eb1e840.jpg"/>
  <manifest:file-entry manifest:media-type="image/png" manifest:full-path="Pictures/85896c8f3d6f8a284f5a42cbaa4634d0.png"/>
  <manifest:file-entry manifest:media-type="image/jpeg" manifest:full-path="Pictures/0d4bd47291cb6fecbf2251050bbba060.jpg"/>
  <manifest:file-entry manifest:media-type="image/jpeg" manifest:full-path="Pictures/514cccfc5dc79fed1ade33c81cfdc74e.jpg"/>
  <manifest:file-entry manifest:media-type="image/svg+xml" manifest:full-path="Pictures/6229022c97dd1a0a6c271472324142ac.svg"/>
  <manifest:file-entry manifest:media-type="image/png" manifest:full-path="Pictures/67cb868a00d5a4b03e54e84f5c9f08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migration_13_15"/><text:bookmark-start text:name="__RefHeading___migration_de_gestan_13_a_gestan_15_1"/><text:bookmark-start text:name="migration_de_gestan_13_a_gestan_15"/>Migration de Gestan 13 à Gestan 15<text:bookmark-end text:name="__RefHeading___migration_de_gestan_13_a_gestan_15_1"/><text:bookmark-end text:name="migration_de_gestan_13_a_gestan_15"/></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Gestan 15 est la suite de Gestan 13, à compter du 01/01/2018. Vous retrouverez dans la version 15 tous les fondamentaux de la version 13, en y ajoutant de <text:a xlink:type="simple" xlink:href="http://forum.gestan.fr/categories/nouvelles-versions" text:style-name="Internet_20_link" text:visited-style-name="Visited_20_Internet_20_Link">nombreuses nouveautés</text:a>.</text:p><text:p text:style-name="Text_20_body">Cependant, la base de données de Gestan 15 n'a pas la même structure que celle de Gestan 13, il faut mettre les bases 13 au format 15. Tout un chacun peut effectuer cette mise au format, il suffit de bien suivre les étapes minutieusement décrites dans le tuto ci-dessous.</text:p><text:p text:style-name="Text_20_body">Pour ceux qui toutefois ne seraient pas du tout à l'aise avec l'informatique, nous vous proposons une offre d'<text:a xlink:type="simple" xlink:href="https://www.gestan.fr/assistance-migration/" text:style-name="Internet_20_link" text:visited-style-name="Visited_20_Internet_20_Link">assistance à la migration</text:a>, qui, si elle n'a pas le mérite de la gratuité, a le mérite de l'efficacité et du confort total !</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Le programme de migration a été développé en 2018. Cependant, depuis toutes ces années, des modifications importantes ont été apportées à la V15, rendant l'usage du programme de migration lacunaire dans plusieurs cas. Aussi, depuis le 01/01/2023, sauf si vous disposez d'une connaissance avancée de Gestan, il est très vivement recommandée de <text:a xlink:type="simple" xlink:href="https://www.gestan.fr/assistance-migration-erp-gestan/" text:style-name="Internet_20_link" text:visited-style-name="Visited_20_Internet_20_Link">faire appel au support pour effectuer la migration 13-&gt;15</text:a>.</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Si vous utilisiez des addons, plugins, ou programmes spécifiques en Gestan 13, et qu'ils vous sont indispensables, assurez vous qu'ils sont disponibles en Gestan 15. En effet, tous les programmes spécifiques ne sont pas encore migrés en V15 !</text:p>
      <text:h text:style-name="Heading_20_2" text:outline-level="2"><text:bookmark-start text:name="__RefHeading___migration_d_une_base_classique_3"/><text:bookmark-start text:name="migration_d_une_base_classique"/>Migration d'une base "Classique"<text:bookmark-end text:name="__RefHeading___migration_d_une_base_classique_3"/><text:bookmark-end text:name="migration_d_une_base_classique"/></text:h>
      <text:p text:style-name="Text_20_body">(Une base “classique” est une base qui n'est pas “client/serveur”)</text:p>
      <text:h text:style-name="Heading_20_3" text:outline-level="3"><text:bookmark-start text:name="__RefHeading___verifiez_la_version_de_vos_donnees_gestan_13_actuelles_4"/><text:bookmark-start text:name="verifiez_la_version_de_vos_donnees_gestan_13_actuelles"/>1 - Vérifiez la version de vos données Gestan 13 actuelles<text:bookmark-end text:name="__RefHeading___verifiez_la_version_de_vos_donnees_gestan_13_actuelles_4"/><text:bookmark-end text:name="verifiez_la_version_de_vos_donnees_gestan_13_actuelles"/></text:h>
      <text:p text:style-name="Text_20_body">Assurez-vous que vos données V13 sont au format de la toute dernière version de Gestan, c'est à dire la 13.3D/R2 (c'est écrit dans le bandeau titre de la fenêtre Gestan)</text:p>
      <text:p text:style-name="Text_20_body"><draw:frame draw:style-name="media" draw:name="0" text:anchor-type="as-char" draw:z-index="0" svg:width="13.546666666667cm" svg:height="3.9422916666667cm"><draw:image xlink:href="Pictures/0285ffe84fc2139a67e2ef117859af1c.png" xlink:type="simple" xlink:show="embed" xlink:actuate="onLoad"/></draw:frame></text:p>
      <text:p text:style-name="Text_20_body">Si tel n'est pas le cas, faites la mise à jour de Gestan 13 (ou installez-le si vous ne l'avez plus) pour passer d'abord à la version 13.3D/R2, disponible sur <text:a xlink:type="simple" xlink:href="https://www.gestan.fr/scripts/website/compteur_download.php?ops=increase" text:style-name="Internet_20_link" text:visited-style-name="Visited_20_Internet_20_Link">ce lien</text:a>.</text:p>
      <text:h text:style-name="Heading_20_3" text:outline-level="3"><text:bookmark-start text:name="__RefHeading___sauvegardez_vos_donnees_de_production_gestan_13_actuelles_5"/><text:bookmark-start text:name="sauvegardez_vos_donnees_de_production_gestan_13_actuelles"/>2 - Sauvegardez vos données de production Gestan 13 actuelles<text:bookmark-end text:name="__RefHeading___sauvegardez_vos_donnees_de_production_gestan_13_actuelles_5"/><text:bookmark-end text:name="sauvegardez_vos_donnees_de_production_gestan_13_actuelles"/></text:h>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On est jamais trop prudent : Faites un copier-coller complet de votre répertoire de données Gestan (En général, c'est C:\GESTAN\DATABASE, sauf si vous l'aviez installé ailleurs. La localisation des données est indiquée en bas à gauche de l'écran principal de Gestan). Vous pouvez nommez cette copie en DATABASE_V13, par exemple</text:p></table:table-cell></table:table-row></table:table></draw:text-box></draw:frame></text:p>
      <text:h text:style-name="Heading_20_3" text:outline-level="3"><text:bookmark-start text:name="__RefHeading___utilisez_l_utilitaire_de_migrationgmigr_6"/><text:bookmark-start text:name="utilisez_l_utilitaire_de_migrationgmigr"/>3 - Utilisez l'utilitaire de migration : gMigr<text:bookmark-end text:name="__RefHeading___utilisez_l_utilitaire_de_migrationgmigr_6"/><text:bookmark-end text:name="utilisez_l_utilitaire_de_migrationgmigr"/></text:h>
      <text:p text:style-name="Text_20_body">Installez l'utilitaire gMigr, disponible sur <text:a xlink:type="simple" xlink:href="https://www.gestan.fr/downloads/gMigr_install.EXE" text:style-name="Internet_20_link" text:visited-style-name="Visited_20_Internet_20_Link">ce lien</text:a>.</text:p>
      <text:p text:style-name="Text_20_body">gMigr est l'utilitaire qui formate les données V13 au format V15. A l'exécution, il affiche cet écran :</text:p>
      <text:p text:style-name="Text_20_body"><draw:frame draw:style-name="media" draw:name="1" text:anchor-type="as-char" draw:z-index="1" svg:width="16.139583333333cm" svg:height="3.7835416666667cm"><draw:image xlink:href="Pictures/874dc743479e7134b751cc8d8a49979f.jpg" xlink:type="simple" xlink:show="embed" xlink:actuate="onLoad"/></draw:frame></text:p>
      <text:p text:style-name="Text_20_body">La petite loupe permet de sélectionner le répertoire de la base de données que vous voulez traiter. Par exemple, ici nous allons sélectionner la base </text:p>
      <text:p text:style-name="Text_20_body"><draw:frame draw:style-name="media" draw:name="2" text:anchor-type="as-char" draw:z-index="2" svg:width="11.509375cm" svg:height="9.1016666666667cm"><draw:image xlink:href="Pictures/056a6f942f3df42be3bc18f9100c160b.jpg" xlink:type="simple" xlink:show="embed" xlink:actuate="onLoad"/></draw:frame></text:p>
      <text:p text:style-name="Text_20_body">Une fois la base sélectionnée, cliquez sur le bouton <text:span text:style-name="Strong_20_Emphasis">Migrer</text:span>.</text:p>
      <text:p text:style-name="Text_20_body"><draw:frame draw:style-name="media" draw:name="3" text:anchor-type="as-char" draw:z-index="3" svg:width="16.139583333333cm" svg:height="3.7835416666667cm"><draw:image xlink:href="Pictures/2c3598696332a6eb5d9680b2a4c17df2.jpg" xlink:type="simple" xlink:show="embed" xlink:actuate="onLoad"/></draw:frame></text:p>
      <text:p text:style-name="Text_20_body">Le processus va modifier les fichiers du répertoire sélectionné, et créer un sous-répertoire “sauvegarde_gMigr”, dans lequel il va stocker les fichiers originaux. </text:p>
      <text:p text:style-name="Text_20_body">En cas de problème dans la migration, il suffit de copier les fichiers de “sauvegarde_gMigr” dans le répertoire supérieur, pour retrouver votre base dans son état initial (ou refaire un copier-coller de la base originale).</text:p>
      <text:p text:style-name="Text_20_body"><draw:frame draw:style-name="media" draw:name="4" text:anchor-type="as-char" draw:z-index="4" svg:width="14.366875cm" svg:height="7.6729166666667cm"><draw:image xlink:href="Pictures/3a96acadacafb873e59ffe6f5acf08e8.jpg" xlink:type="simple" xlink:show="embed" xlink:actuate="onLoad"/></draw:frame></text:p>
      <text:p text:style-name="Text_20_body">Pour finir, supprimez les fichiers COMPUTER.FIC et COMPUTER.ndx se trouvant dans le dossier DATABASE. Si vous ne le faites pas, un message d'erreur s'affichera à l'ouverture de Gestan.</text:p>
      <text:p text:style-name="Text_20_body"><draw:frame draw:style-name="media" draw:name="5" text:anchor-type="as-char" draw:z-index="5" svg:width="10.583333333333cm" svg:height="2.6277111872146cm"><draw:image xlink:href="Pictures/6bb973d57614da489c12ba5cf9195540.png" xlink:type="simple" xlink:show="embed" xlink:actuate="onLoad"/></draw:frame></text:p>
      <text:p text:style-name="Text_20_body">Si la migration s'est bien passée, supprimez le répertoire sauvegarde_gMigr, et désinstallez gMigr, qui devient inutile.</text:p>
      <text:p text:style-name="Text_20_body">Supprimez également les fichiers COMPUTER.* dans le répertoire des données.</text:p>
      <text:h text:style-name="Heading_20_3" text:outline-level="3"><text:bookmark-start text:name="__RefHeading___telechargez_gestan_v15_7"/><text:bookmark-start text:name="telechargez_gestan_v15"/>4 - Téléchargez Gestan V15<text:bookmark-end text:name="__RefHeading___telechargez_gestan_v15_7"/><text:bookmark-end text:name="telechargez_gestan_v15"/></text:h>
      <text:p text:style-name="Text_20_body">Téléchargez le programme d'installation de Gestan V15 sur <text:a xlink:type="simple" xlink:href="https://www.gestan.fr/scripts/ADM_compteur_download.php?ops=increase_15" text:style-name="Internet_20_link" text:visited-style-name="Visited_20_Internet_20_Link">ce lien</text:a>.</text:p>
      <text:p text:style-name="Text_20_body">Allez dans C:\Program Files (x86), et renommez le répertoire de programme Gestan (Normalement, c'est C:\Program Files (x86)\GESTAN dans lequel se trouvent les programmes de Gestan V13), en GESTAN_V13 ou GESTAN_OLD, par exemple.</text:p>
      <text:p text:style-name="Text_20_body">Lancez le programme d'installation de Gestan V15.</text:p>
      <text:p text:style-name="Text_20_body"><draw:frame draw:style-name="media" draw:name="6" text:anchor-type="as-char" draw:z-index="6" svg:width="18.7325cm" style:rel-width="100%" svg:height="12.805833333333cm" style:rel-height="scale"><draw:image xlink:href="Pictures/e31a544b3074e29587fb4eb96eb1e840.jpg" xlink:type="simple" xlink:show="embed" xlink:actuate="onLoad"/></draw:frame></text:p>
      <text:p text:style-name="Text_20_body">Cliquez sur <text:span text:style-name="Strong_20_Emphasis">“Installation Personnalisée”</text:span>, et assurez vous que Gestan soit installé dans C:\Program Files (x86)\GESTAN.</text:p>
      <text:p text:style-name="Text_20_body">Au premier lancement, l'assistant va se déclencher :</text:p>
      <text:p text:style-name="Text_20_body"><draw:frame draw:style-name="media" draw:name="7" text:anchor-type="as-char" draw:z-index="7" svg:width="13.943541666667cm" svg:height="8.5989583333333cm"><draw:image xlink:href="Pictures/85896c8f3d6f8a284f5a42cbaa4634d0.png" xlink:type="simple" xlink:show="embed" xlink:actuate="onLoad"/></draw:frame></text:p>
      <text:p text:style-name="Text_20_body">Demandez la connexion sur une base déjà existante, indiquez les paramètres nécessaires, dont la localisation de la base que vous venez de traiter avec gMigr.</text:p>
      <text:p text:style-name="Text_20_body">Points à vérifier :</text:p>
      <text:list text:style-name="List_20_1" text:continue-numbering="false">
        <text:list-item>
          <text:p text:style-name="List_20_1_Content_First"> Vérifiez le paramétrage général (paramétrage SMTP notamment)</text:p>
        </text:list-item>
        <text:list-item>
          <text:p text:style-name="List_20_1_Content"> Délais de paiement : repasser ceux nécessaires en “délai net” (s'ils sont indûment en “délai net + quantième”)</text:p>
        </text:list-item>
        <text:list-item>
          <text:p text:style-name="List_20_1_Content"> Si toast “btn non trouvé” à l'arrivée du menu principal, faites un reset des boutons de l'utilisateur.</text:p>
        </text:list-item>
        <text:list-item>
          <text:p text:style-name="List_20_1_Content"> Messages-type : supprimer tous les messages niveau utilisateur (sauf personnalisés), regénérez les messages-type “tous”</text:p>
        </text:list-item>
        <text:list-item>
          <text:p text:style-name="List_20_1_Content"> Appliquer le paramétrage comptable standard</text:p>
        </text:list-item>
        <text:list-item>
          <text:p text:style-name="List_20_1_Content_Last"> Imprimer une pièce pour vérification</text:p>
        </text:list-item>
      </text:list>
      <text:p text:style-name="Text_20_body">Et c'est tout !</text:p>
      <text:h text:style-name="Heading_20_2" text:outline-level="2"><text:bookmark-start text:name="__RefHeading___migration_d_un_base_client_serveur_8"/><text:bookmark-start text:name="migration_d_un_base_client_serveur"/>Migration d'un base "client/serveur"<text:bookmark-end text:name="__RefHeading___migration_d_un_base_client_serveur_8"/><text:bookmark-end text:name="migration_d_un_base_client_serveur"/></text:h>
      <text:p text:style-name="Text_20_body">Tout d'abord, stoppez le serveur HFSQL, via le centre de contrôle HFSQL.</text:p>
      <text:p text:style-name="Text_20_body">Ensuite, ouvrez le répertoire dans lequel sont stockées les bases gérées par le serveur HFSQL. Vous devriez avoir quelque chose comme ci-dessous :</text:p>
      <text:p text:style-name="Text_20_body"><draw:frame draw:style-name="media" draw:name="8" text:anchor-type="as-char" draw:z-index="8" svg:width="14.155208333333cm" svg:height="6.588125cm"><draw:image xlink:href="Pictures/0d4bd47291cb6fecbf2251050bbba060.jpg" xlink:type="simple" xlink:show="embed" xlink:actuate="onLoad"/></draw:frame></text:p>
      <text:p text:style-name="Text_20_body">Supposons que votre base s'appelle ICS.</text:p>
      <text:p text:style-name="Text_20_body">Copiez-coller le répertoire ICS dans un autre répertoire, mettons C:\TMP\ICS. Puis supprimez les deux répertoires système, __internal et __System, de ce répertoire C:\TMP\ICS.</text:p>
      <text:p text:style-name="Text_20_body"><draw:frame draw:style-name="media" draw:name="9" text:anchor-type="as-char" draw:z-index="9" svg:width="14.366875cm" svg:height="7.0379166666667cm"><draw:image xlink:href="Pictures/514cccfc5dc79fed1ade33c81cfdc74e.jpg" xlink:type="simple" xlink:show="embed" xlink:actuate="onLoad"/></draw:frame></text:p>
      <text:p text:style-name="Text_20_body">Effectuez ensuite la modification de format via gMigr comme expliqué ci-dessus à l'étape 3.</text:p>
      <text:p text:style-name="Text_20_body">Revenez enfin dans le gestionnaire HFSQL, et procédez à l'importation de la base C:\TMP\ICS comme vous l'avez fait pour l'importation des bases V13, mais en spécifiant l'analyse de Gestan 15, que vous trouverez dans le répertoire de programme Gestan 15.</text:p>
      <text:p text:style-name="Text_20_body">Et voilà ! <draw:frame draw:style-name="media" draw:name="10" text:anchor-type="as-char" draw:z-index="10" svg:width="" svg:rel-width="100%" svg:height="0cm"><draw:image xlink:href="Pictures/6229022c97dd1a0a6c271472324142ac.svg" xlink:type="simple" xlink:show="embed" xlink:actuate="onLoad"/></draw:frame></text:p>
      <text:h text:style-name="Heading_20_2" text:outline-level="2"><text:bookmark-start text:name="__RefHeading___installer_gestan_15_si_vous_n_utilisiez_pas_gestan_13_9"/><text:bookmark-start text:name="installer_gestan_15_si_vous_n_utilisiez_pas_gestan_13"/>Installer Gestan 15 si vous n'utilisiez pas Gestan 13<text:bookmark-end text:name="__RefHeading___installer_gestan_15_si_vous_n_utilisiez_pas_gestan_13_9"/><text:bookmark-end text:name="installer_gestan_15_si_vous_n_utilisiez_pas_gestan_13"/></text:h>
      <text:p text:style-name="Text_20_body">Téléchargez simplement le programme d'installation de Gestan V15 sur <text:a xlink:type="simple" xlink:href="https://www.gestan.fr/scripts/website/compteur_download.php?ops=increase_15" text:style-name="Internet_20_link" text:visited-style-name="Visited_20_Internet_20_Link">ce lien</text:a> et demandez son exécution.</text:p>
      <text:p text:style-name="Text_20_body">L'assistant d'installation va se déclencher.</text:p>
      <text:p text:style-name="Text_20_body"><draw:frame draw:style-name="media" draw:name="11" text:anchor-type="as-char" draw:z-index="11" svg:width="13.943541666667cm" svg:height="8.5989583333333cm"><draw:image xlink:href="Pictures/67cb868a00d5a4b03e54e84f5c9f081d.png" xlink:type="simple" xlink:show="embed" xlink:actuate="onLoad"/></draw:frame></text:p>
      <text:p text:style-name="Text_20_body">Choisissez l'option “Connexion à une nouvelle base”, et c'est parti !</text:p>
      <text:h text:style-name="Heading_20_2" text:outline-level="2"><text:bookmark-start text:name="__RefHeading___verifications_a_effectuer_apres_migration_10"/><text:bookmark-start text:name="verifications_a_effectuer_apres_migration"/>Vérifications à effectuer après migration<text:bookmark-end text:name="__RefHeading___verifications_a_effectuer_apres_migration_10"/><text:bookmark-end text:name="verifications_a_effectuer_apres_migration"/></text:h>
      <text:list text:style-name="List_20_1" text:continue-numbering="false">
        <text:list-item>
          <text:p text:style-name="List_20_1_Content_First"> Vérifier le paramétrage comptable : il est souvent incomplet</text:p>
        </text:list-item>
        <text:list-item>
          <text:p text:style-name="List_20_1_Content"> Vérifier les délais de paiement : les délais de type “délai net” sont classés à tort en “délai+quantième”</text:p>
        </text:list-item>
        <text:list-item>
          <text:p text:style-name="List_20_1_Content"> Vérifier les taux de TVA : vu sur une migration effectuée en 2021, un taux de TVA par défaut à 19.6</text:p>
        </text:list-item>
        <text:list-item>
          <text:p text:style-name="List_20_1_Content"> Vérifier le paramétrage général</text:p>
        </text:list-item>
        <text:list-item>
          <text:p text:style-name="List_20_1_Content"> Si présent, supprimer LKTMP_TCKMVT.*</text:p>
        </text:list-item>
        <text:list-item>
          <text:p text:style-name="List_20_1_Content"> Si présents, supprimer tous les fichiers SALLE*.*</text:p>
        </text:list-item>
        <text:list-item>
          <text:p text:style-name="List_20_1_Content_Last"> Supprimer tous les messages-type, et les recréer pour l'utilisateur &lt;tous&gt;</text:p>
        </text:list-item>
      </text:list>
      <text:h text:style-name="Heading_20_2" text:outline-level="2"><text:bookmark-start text:name="__RefHeading___point_particulierles_acomptes_11"/><text:bookmark-start text:name="point_particulierles_acomptes"/>Point particulier : les acomptes<text:bookmark-end text:name="__RefHeading___point_particulierles_acomptes_11"/><text:bookmark-end text:name="point_particulierles_acomptes"/></text:h>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Dans Gestan V15, si un enregistrement facture porte un montant d'acompte, il est nécessaire qu'une écriture de type acompte soit enregistrée.</text:p><text:p text:style-name="Text_20_body">Donc pendant la migration, Gestan va ajouter une écriture pour toutes les factures qui portent un montant d'acompte mais pour lesquelles il n'y a pas d'écriture de même montant. </text:p><text:p text:style-name="Text_20_body">Il vous faudra vérifier si ces écritures ne font pas doublon.</text:p><text:p text:style-name="Text_20_body">Pour ce faire, éditez le fichier log de l'opération de création des écritures, que vous trouverez dans le répertoire Mes Documents\gestan_creation_écritures_acomptes_[heure].log.</text:p><text:p text:style-name="Text_20_body">Voici quelques lignes d'exemple que vous trouverez dans ce fichier :</text:p><text:p text:style-name="Preformatted_20_Text">Ecriture 14 du 20160722 : Rglt acompte fact 979 (SYS)<text:line-break/>Ecriture 15 du 20160802 : Rglt acompte fact 992 (SYS)<text:line-break/>Ecriture 16 du 20160829 : Rglt acompte fact 1006 (SYS)</text:p><text:p text:style-name="Text_20_body">Par la première ligne, Gestan vous signale qu'il a créé un acompte pour la facture 979. Allez sur la facture 979, faites Ctrl+M pour afficher les paiements, et vérifiez que la somme des paiements enregistrée est correcte, sinon modifiez les écritures.</text:p><text:p text:style-name="Text_20_body">Vous pouvez aussi utiliser l'outil de <text:a xlink:type="simple" xlink:href="http://wiki.gestan.fr/doku.php?id=wiki:v15:admin:auditdonnees" text:style-name="Internet_20_link" text:visited-style-name="Visited_20_Internet_20_Link">vérification des factures</text:a> avec l'option “Règlement des pièces”.</text:p></table:table-cell></table:table-row></table:table></draw:text-box></draw:frame></text:p>
      <text:h text:style-name="Heading_20_2" text:outline-level="2"><text:bookmark-start text:name="__RefHeading___point_particuliernumerotation_des_factures_12"/><text:bookmark-start text:name="point_particuliernumerotation_des_factures"/>Point particulier : numérotation des factures<text:bookmark-end text:name="__RefHeading___point_particuliernumerotation_des_factures_12"/><text:bookmark-end text:name="point_particuliernumerotation_des_factures"/></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Il était possible dans Gestan V13 d'utiliser, bien que cela soit explicitement déconseillé, une numérotation intégrant le n° d'année. Le millésime de l'année était calculé suivant la date de facture : la numérotation changeait donc si la date de facture était modifiée.</text:p><text:p text:style-name="Text_20_body">Pour pallier ce problème, en Gestan V15, le millésime de ces types de numérotations est basé sur la date de création de facture (et non plus sur la date de la facture).</text:p><text:p text:style-name="Text_20_body">(pour rappel, l'identifiant de facture demeure l'<text:a xlink:type="simple" xlink:href="https://wiki.gestan.fr/doku.php?id=wiki:v15:facturation:common:numpiece" text:style-name="Internet_20_link" text:visited-style-name="Visited_20_Internet_20_Link">ID interne</text:a>, affiché en bas de facture quand le n° imprimé ne le contient pas)</text:p></table:table-cell></table:table-row></table:table></draw:text-box></draw:frame></text:p>
      <text:h text:style-name="Heading_20_2" text:outline-level="2"><text:bookmark-start text:name="__RefHeading___trucs_et_astuces_13"/><text:bookmark-start text:name="trucs_et_astuces"/>Trucs et astuces<text:bookmark-end text:name="__RefHeading___trucs_et_astuces_13"/><text:bookmark-end text:name="trucs_et_astuces"/></text:h>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IDEA La licence de Gestan 13 est valable pour Gestan 15. La rentrer à nouveau si nécessaire. Elle était anciennement stockée dans C:\Users\[user]\AppData\Roaming\GESTAN, et maintenant elle est dans C:\ProgramData\GESTAN15, ce qui fait qu'elle reste valide même si un autre user se connecte à la même machine.</text:p><text:p text:style-name="Text_20_body">IDEA Les fichiers de connexion CNX et WIDGET sont stockés dans C:\Users\[user]\AppData\Roaming\GESTAN_15. Le fichier CNX décrit les connexions aux bases, le fichier WIDGET ce sont les widgets affichés sur le tableau de bord. Ils peuvent être supprimés sans problème si nécessaire</text:p><text:p text:style-name="Text_20_body">IDEA Il y a parfois un problème de droits sur les répertoires gérés par Gestan et cela peut impacter la prise en compte de la licence.
Avant de lancer Gestan 15, veuillez vérifier vos droits d'écriture dans les dossiers correspondants en lisant les informations suivantes : <text:a xlink:type="simple" xlink:href="http://wiki.gestan.fr/doku.php?id=wiki:v15:admin:licences#lors_de_l_enregistrement_de_la_licence" text:style-name="Internet_20_link" text:visited-style-name="Visited_20_Internet_20_Link">http://wiki.gestan.fr/doku.php?id=wiki:v15:admin:licences#lors_de_l_enregistrement_de_la_licence</text:a></text:p><text:p text:style-name="Text_20_body">IDEA Oui, on est passé de Gestan 13 à Gestan 15, nous n'avons pas fait d'erreur de calcul ! Voir <text:a xlink:type="simple" xlink:href="https://www.gestan.fr/gestan-version-15/" text:style-name="Internet_20_link" text:visited-style-name="Visited_20_Internet_20_Link">cet article</text:a>.</text:p></table:table-cell></table:table-row></table:table></draw:text-box></draw:frame></text:p>
      <text:h text:style-name="Heading_20_2" text:outline-level="2"><text:bookmark-start text:name="__RefHeading___problemes_connus_14"/><text:bookmark-start text:name="problemes_connus"/>Problèmes connus<text:bookmark-end text:name="__RefHeading___problemes_connus_14"/><text:bookmark-end text:name="problemes_connus"/></text:h>
      <text:p text:style-name="Text_20_body">Il peut arriver que vous rencontriez, au cours du processus de migration, un message d'erreur du type :</text:p>
      <text:p text:style-name="Preformatted_20_Text">Erreur à la ligne 111 du traitement Clic sur Migrer / Impossible de renommer le fichier &lt;C:\Gestan\DATABASE\sauvegarde_gMigr\FACTURELIGNE.mmo&gt; en &lt;C:\Gestan\DATABASE\FACTURELIGNE.mmo&gt;</text:p>
      <text:p text:style-name="Text_20_body">Il s'agit d'une incohérence dans les règles d'aliasage des fichiers, un problème que nous avons signalé à PCSoft depuis des années, sans réaction.</text:p>
      <text:p text:style-name="Text_20_body">La solution qui fonctionne est d'importer proprement la base dans un serveur HFSQL, selon la méthodologie expliquée <text:a xlink:type="simple" xlink:href="https://wiki.gestan.fr/doku.php?id=wiki:v15:tech:mode_cs#resynchronisation_de_la_base" text:style-name="Internet_20_link" text:visited-style-name="Visited_20_Internet_20_Link">ici</text:a>, et de recommencer la mig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2::33:04</meta:creation-date>
    <dc:creator>Generated</dc:creator>
    <dc:date>2026-08-13T12::33:04</dc:date>
    <dc:language>en-US</dc:language>
    <meta:editing-cycles>1</meta:editing-cycles>
    <meta:editing-duration>PT0S</meta:editing-duration>
    <dc:title>wiki:v15:migration_13_15</dc:title>
  </office:meta>
</office:document-meta>
</file>