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manuel"/><text:bookmark-start text:name="__RefHeading___manuels_de_formation_1"/><text:bookmark-start text:name="manuels_de_formation"/>Manuels de formation<text:bookmark-end text:name="__RefHeading___manuels_de_formation_1"/><text:bookmark-end text:name="manuels_de_formation"/></text:h>
      <text:p text:style-name="Text_20_body">cette catégorie n'existe pas : wiki:v15:manuel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9:11</meta:creation-date>
    <dc:creator>Generated</dc:creator>
    <dc:date>2026-08-13T13::39:11</dc:date>
    <dc:language>en-US</dc:language>
    <meta:editing-cycles>1</meta:editing-cycles>
    <meta:editing-duration>PT0S</meta:editing-duration>
    <dc:title>wiki:v15:manuel</dc:title>
  </office:meta>
</office:document-meta>
</file>