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5525223d24af81b5b3bbaf02ae9b123.png"/>
  <manifest:file-entry manifest:media-type="image/png" manifest:full-path="Pictures/778d9fa187f6d8e4df9437fe4bb2e32e.png"/>
  <manifest:file-entry manifest:media-type="image/png" manifest:full-path="Pictures/6f87a7239f6c39769ec8dd3a55d7c054.png"/>
  <manifest:file-entry manifest:media-type="image/png" manifest:full-path="Pictures/55d2abb5ce69b8acc44a8d1164b72663.png"/>
  <manifest:file-entry manifest:media-type="image/png" manifest:full-path="Pictures/46f120e04707a5f49c26f9abfffef945.png"/>
  <manifest:file-entry manifest:media-type="image/png" manifest:full-path="Pictures/f5848394776c9de4e613ac3739d7879c.png"/>
  <manifest:file-entry manifest:media-type="image/png" manifest:full-path="Pictures/6f3a47c5a4ea6679b8071489b2213d6b.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A compter de la version 3.15.39 Legend" text:anchor-type="paragraph" draw:z-index="0" svg:width="1.4552083333333cm"><draw:text-box><text:p text:style-name="legendcenter"><draw:frame draw:style-name="mediaright" draw:name="A compter de la version 3.15.39" text:anchor-type="paragraph" draw:z-index="0" svg:width="1.4552083333333cm" svg:height="2.1960416666667cm"><draw:image xlink:href="Pictures/c5525223d24af81b5b3bbaf02ae9b123.png" xlink:type="simple" xlink:show="embed" xlink:actuate="onLoad"/></draw:frame>A compter de la version 3.15.39</text:p></draw:text-box></draw:frame></text:p>
      <text:h text:style-name="Heading_20_1" text:outline-level="1"><text:bookmark text:name="wiki:v15:divers:geoloc"/><text:bookmark-start text:name="__RefHeading___geolocalisation_des_vehicules_1"/><text:bookmark-start text:name="geolocalisation_des_vehicules"/>Géolocalisation des véhicules<text:bookmark-end text:name="__RefHeading___geolocalisation_des_vehicules_1"/><text:bookmark-end text:name="geolocalisation_des_vehicules"/></text:h>
      <text:p text:style-name="Text_20_body">Vous pouvez suivre tout déplacement, que ce soit d'un véhicule, d'un matériel roulant, d'un deux-roues, d'un bateau, d'une personne, voire d'un animal domestique, et avoir accès aux données de localisation, de trajet, etc. via Gestan. </text:p>
      <text:p text:style-name="Text_20_body"><text:span text:style-name="Strong_20_Emphasis">Domaines d'application</text:span> : Gestion de flotte d’entreprise, véhicule utilitaire, vol, sécurité, alarme, rallye, parc de location, régate, groupe électrogène, engin de chantier ou TP, matériel agricole, transport de marchandise, poste, convoyeur de fond, transport collectif et individuel, taxi, covoiturage, camping-car, caravaning, transport spécial, véhicule de secours, véhicule d’intervention, véhicule militaire, véhicule civil évoluant en zone à risque, …</text:p>
      <text:p text:style-name="Text_20_body">Ce service est un service complémentaire de Gestan : il comprend l'installation d'une balise GPS adaptée.</text:p>
      <text:p text:style-name="Text_20_body">Vous pouvez contacter directement Jonathan (<text:a xlink:type="simple" xlink:href="mailto:j.germe@gestan.fr" text:style-name="Internet_20_link" text:visited-style-name="Visited_20_Internet_20_Link">j.germe@gestan.fr</text:a>) pour toutes démonstrations, informations et conseils à ce sujet.</text:p>
      <text:p text:style-name="Text_20_body"><draw:frame draw:style-name="media" draw:name="1" text:anchor-type="as-char" draw:z-index="1" svg:width="0.396875cm" svg:height="0.396875cm"><draw:image xlink:href="Pictures/778d9fa187f6d8e4df9437fe4bb2e32e.png" xlink:type="simple" xlink:show="embed" xlink:actuate="onLoad"/></draw:frame> <text:span text:style-name="Strong_20_Emphasis"><text:span text:style-name="Emphasis">Le saviez-vous ?</text:span></text:span> L'extension gratuite <text:a xlink:type="simple" xlink:href="https://wiki.gestan.fr/doku.php?id=wiki:extensv15:carnedbor" text:style-name="Internet_20_link" text:visited-style-name="Visited_20_Internet_20_Link">CARNEDBOR</text:a> devrait pouvoir vous aider à gérer votre flotte de véhicules !</text:p>
      <text:p text:style-name="Text_20_body"><draw:frame draw:style-name="media" draw:name="2" text:anchor-type="as-char" draw:z-index="2" svg:width="0.42333333333333cm" svg:height="0.42333333333333cm"><draw:image xlink:href="Pictures/6f87a7239f6c39769ec8dd3a55d7c054.png" xlink:type="simple" xlink:show="embed" xlink:actuate="onLoad"/></draw:frame> <text:span text:style-name="Emphasis">La géolocalisation des salariés, en France, est encadrée par des dispositions légales et réglementaires. Vous les trouverez détaillées dans la section Documents ci-dessous.</text:span></text:p>
      <text:h text:style-name="Heading_20_2" text:outline-level="2"><text:bookmark-start text:name="__RefHeading___materiel_2"/><text:bookmark-start text:name="materiel"/>Matériel<text:bookmark-end text:name="__RefHeading___materiel_2"/><text:bookmark-end text:name="materiel"/></text:h>
      <text:list text:style-name="List_20_1" text:continue-numbering="false">
        <text:list-item>
          <text:p text:style-name="List_20_1_Content_First"> <text:span text:style-name="Strong_20_Emphasis">Pour les véhicules, ou tout matériel disposant d'une alimentation électrique</text:span> : nous avons retenu le boîtier SX09, à cause de son excellent rapport performances/prix, de sa fiabilité et de sa compacité.</text:p>
        </text:list-item>
        <text:list-item>
          <text:p text:style-name="List_20_1_Content"> <text:span text:style-name="Strong_20_Emphasis">Pour les mobiles sans source d'énergie électrique</text:span> : nous proposons la balise GPS autonome SK06 (environ un mois d'autonomie).</text:p>
        </text:list-item>
        <text:list-item>
          <text:p text:style-name="List_20_1_Content_Last"> <text:span text:style-name="Strong_20_Emphasis">Pour les environnements difficiles :</text:span> la balise GPS autonome SK50 peut fonctionner en absence de réseau.</text:p>
        </text:list-item>
      </text:list>
      <text:h text:style-name="Heading_20_3" text:outline-level="3"><text:bookmark-start text:name="__RefHeading___le_boitier_sx09_3"/><text:bookmark-start text:name="le_boitier_sx09"/>Le boîtier SX09<text:bookmark-end text:name="__RefHeading___le_boitier_sx09_3"/><text:bookmark-end text:name="le_boitier_sx09"/></text:h>
      <text:p text:style-name="Text_20_body"><draw:frame draw:style-name="mediaright" draw:name="Boitier de géolocalisation SX09 Legend" text:anchor-type="paragraph" draw:z-index="0" svg:width="9.128125cm" style:rel-width="100%"><draw:text-box><text:p text:style-name="legendcenter"><draw:frame draw:style-name="mediaright" draw:name="Boitier de géolocalisation SX09" text:anchor-type="paragraph" draw:z-index="3" svg:width="9.128125cm" style:rel-width="100%" svg:height="6.5352083333333cm" style:rel-height="scale"><draw:image xlink:href="Pictures/55d2abb5ce69b8acc44a8d1164b72663.png" xlink:type="simple" xlink:show="embed" xlink:actuate="onLoad"/></draw:frame>Boitier de géolocalisation SX09</text:p></draw:text-box></draw:frame></text:p>
      <text:p text:style-name="Text_20_body">Le boitier de géolocalisation SX09 fournit un suivi approfondi de l’usage de vos véhicules. Il assure la gestion de vos chauffeurs équipés de clé d’identification. Il peut se commander à distance pour arrêter un véhicule (coupure du démarreur). Le bouton SOS permet de protéger vos conducteurs en alertant de toute agression ou car-jacking.</text:p>
      <text:p text:style-name="Text_20_body">Les rapports d'activité calculent un score de conduite pour chacun des chauffeurs.</text:p>
      <text:p text:style-name="Text_20_body">D’une taille très réduite, il trouve facilement sa place sous le tableau de bord. L’installation est réalisée à partir d’un faisceau pré-cablé sur connecteur simplifiant l’opération. Son électronique est tropicalisée, et continue de fonctionner même dans des conditions extrêmes d'usage intensif.</text:p>
      <text:p text:style-name="Text_20_body">C'est le boîtier le plus couramment utilisé.</text:p>
      <text:h text:style-name="Heading_20_3" text:outline-level="3"><text:bookmark-start text:name="__RefHeading___installation_du_materiel_4"/><text:bookmark-start text:name="installation_du_materiel"/>Installation du matériel<text:bookmark-end text:name="__RefHeading___installation_du_materiel_4"/><text:bookmark-end text:name="installation_du_materiel"/></text:h>
      <text:p text:style-name="Text_20_body">Le matériel consiste en :</text:p>
      <text:list text:style-name="List_20_1" text:continue-numbering="false">
        <text:list-item>
          <text:p text:style-name="List_20_1_Content_First"> Un boîtier de géolocalisation et de calcul</text:p>
        </text:list-item>
        <text:list-item>
          <text:p text:style-name="List_20_1_Content"> Une antenne GPRS</text:p>
        </text:list-item>
        <text:list-item>
          <text:p text:style-name="List_20_1_Content"> Une antenne GPS</text:p>
        </text:list-item>
        <text:list-item>
          <text:p text:style-name="List_20_1_Content_Last"> Les câbles de connexion nécessaires (faisceau précâblé).</text:p>
        </text:list-item>
      </text:list>
      <text:p text:style-name="Text_20_body">L'installation de ce matériel peut être réalisée par votre garagiste, par un des garagistes partenaires (demander la liste à jour à Jonathan), ou par vous-même en suivant la notice d'installation détaillée dans la section Documentation ci-dessous.</text:p>
      <text:p text:style-name="Text_20_body">Réalisée par un garagiste, le coût d'installation se situe entre 80 et 130 €, suivant le démontage ou pas du tableau de bord ou du capitonnage intérieur).</text:p>
      <text:h text:style-name="Heading_20_3" text:outline-level="3"><text:bookmark-start text:name="__RefHeading___parametrage_5"/><text:bookmark-start text:name="parametrage"/>Paramétrage<text:bookmark-end text:name="__RefHeading___parametrage_5"/><text:bookmark-end text:name="parametrage"/></text:h>
      <text:p text:style-name="Text_20_body">A votre souscription au service, un code et un mot de passe de géolocalisation vous seront communiqués par nos services.</text:p>
      <text:p text:style-name="Text_20_body">Il vous suffit de l'indiquez-les dans le <text:a xlink:type="simple" xlink:href="https://wiki.gestan.fr/doku.php?id=wiki:v15:parametrage:general:entreprise#identite" text:style-name="Internet_20_link" text:visited-style-name="Visited_20_Internet_20_Link">paramétrage général</text:a> de l'application.</text:p>
      <text:p text:style-name="Text_20_body"><draw:frame draw:style-name="media" draw:name="4" text:anchor-type="as-char" draw:z-index="4" svg:width="20.822708333333cm" style:rel-width="100%" svg:height="15.980833333333cm" style:rel-height="scale"><draw:image xlink:href="Pictures/46f120e04707a5f49c26f9abfffef945.png" xlink:type="simple" xlink:show="embed" xlink:actuate="onLoad"/></draw:frame></text:p>
      <text:h text:style-name="Heading_20_2" text:outline-level="2"><text:bookmark-start text:name="__RefHeading___utilisation_de_l_ecran_6"/><text:bookmark-start text:name="utilisation_de_l_ecran"/>Utilisation de l'écran<text:bookmark-end text:name="__RefHeading___utilisation_de_l_ecran_6"/><text:bookmark-end text:name="utilisation_de_l_ecran"/></text:h>
      <text:p text:style-name="Text_20_body"><text:span text:style-name="Emphasis"><text:span text:style-name="Strong_20_Emphasis">Accès :</text:span> Activité → Géolocalisation des véhicules ou bouton-joker w_Geoloc_Véhicules</text:span></text:p>
      <text:p text:style-name="Text_20_body">L'écran affiche l'ensemble des véhicules ou matériels roulants de votre flotte.</text:p>
      <text:p text:style-name="Text_20_body"><draw:frame draw:style-name="media" draw:name="5" text:anchor-type="as-char" draw:z-index="5" svg:width="31.141458333333cm" style:rel-width="100%" svg:height="22.568958333333cm" style:rel-height="scale"><draw:image xlink:href="Pictures/f5848394776c9de4e613ac3739d7879c.png" xlink:type="simple" xlink:show="embed" xlink:actuate="onLoad"/></draw:frame></text:p>
      <text:p text:style-name="Text_20_body">En cliquant sur un véhicule sur la partie gauche de l'écran, sa position actuelle sur la carte s'affiche immédiatement.</text:p>
      <text:h text:style-name="Heading_20_2" text:outline-level="2"><text:bookmark-start text:name="__RefHeading___documentation_7"/><text:bookmark-start text:name="documentation"/>Documentation<text:bookmark-end text:name="__RefHeading___documentation_7"/><text:bookmark-end text:name="documentation"/></text:h>
      <text:p text:style-name="Text_20_body"><text:a xlink:type="simple" xlink:href="https://wiki.gestan.fr/lib/exe/fetch.php?media=wiki:v15:divers:sx09_notice_montage.pdf" text:style-name="Internet_20_link" text:visited-style-name="Visited_20_Internet_20_Link">Notice de montage du boitier SX09</text:a></text:p>
      <text:p text:style-name="Text_20_body"><text:a xlink:type="simple" xlink:href="https://wiki.gestan.fr/lib/exe/fetch.php?media=wiki:v15:divers:gestangeoloc.pdf" text:style-name="Internet_20_link" text:visited-style-name="Visited_20_Internet_20_Link">Documentation complète de la solution Gestan Géolocalisation</text:a></text:p>
      <text:p text:style-name="Text_20_body"><text:a xlink:type="simple" xlink:href="https://wiki.gestan.fr/lib/exe/fetch.php?media=wiki:v15:divers:geoloc_salaries.pdf" text:style-name="Internet_20_link" text:visited-style-name="Visited_20_Internet_20_Link">Dispositions légales pour la géolocalisation des salariés (France)</text:a></text:p>
      <text:h text:style-name="Heading_20_2" text:outline-level="2"><text:bookmark-start text:name="__RefHeading___tarifs_2025_8"/><text:bookmark-start text:name="tarifs_2025"/>Tarifs 2025<text:bookmark-end text:name="__RefHeading___tarifs_2025_8"/><text:bookmark-end text:name="tarifs_2025"/></text:h>
      <text:p text:style-name="Text_20_body">Ce service est proposé aux tarifs suivants pour 2025 :</text:p>
      <table:table table:style-name="Table">
        <table:table-column/>
        <table:table-column/>
        <table:table-row>
          <table:table-cell office:value-type="string" table:style-name="tableheader">
            <text:p text:style-name="Table_20_Heading"> Nature </text:p>
          </table:table-cell>
          <table:table-cell office:value-type="string" table:style-name="tableheader">
            <text:p text:style-name="Table_20_Heading"> PU HT </text:p>
          </table:table-cell>
        </table:table-row>
        <table:table-row>
          <table:table-cell office:value-type="string" table:style-name="tablecell">
            <text:p text:style-name="tablealignleft"> Balise GPS SX09.8 </text:p>
          </table:table-cell>
          <table:table-cell office:value-type="string" table:style-name="tablecell">
            <text:p text:style-name="tablealignleft"> 90 € </text:p>
          </table:table-cell>
        </table:table-row>
        <table:table-row>
          <table:table-cell office:value-type="string" table:style-name="tablecell">
            <text:p text:style-name="tablealignleft"> Bouton panique, permettant de signaler immédiatement un problème critique </text:p>
          </table:table-cell>
          <table:table-cell office:value-type="string" table:style-name="tablecell">
            <text:p text:style-name="tablealignleft"> 9 € </text:p>
          </table:table-cell>
        </table:table-row>
        <table:table-row>
          <table:table-cell office:value-type="string" table:style-name="tablecell">
            <text:p text:style-name="tablealignleft"> Abonnement mensuel par véhicule (sans engagement) </text:p>
          </table:table-cell>
          <table:table-cell office:value-type="string" table:style-name="tablecell">
            <text:p text:style-name="tablealignleft"> 12 € </text:p>
          </table:table-cell>
        </table:table-row>
        <table:table-row>
          <table:table-cell office:value-type="string" table:style-name="tablecell">
            <text:p text:style-name="tablealignleft"> Livraison Chronopost </text:p>
          </table:table-cell>
          <table:table-cell office:value-type="string" table:style-name="tablecell">
            <text:p text:style-name="tablealignleft"> 10 € </text:p>
          </table:table-cell>
        </table:table-row>
      </table:table>
      <text:p text:style-name="Text_20_body">
<text:line-break/>
<draw:frame draw:style-name="mediaright" draw:name="6" text:anchor-type="paragraph" draw:z-index="6" svg:width="10.583333333333cm" svg:height="6.4829842931937cm"><draw:image xlink:href="Pictures/6f3a47c5a4ea6679b8071489b2213d6b.png" xlink:type="simple" xlink:show="embed" xlink:actuate="onLoad"/></draw:frame></text:p>
      <text:p text:style-name="Text_20_body"><text:span text:style-name="Strong_20_Emphasis">“Erreur lors du chargement du framework Chromium”</text:span></text:p>
      <text:list text:style-name="List_20_1" text:continue-numbering="false">
        <text:list-item>
          <text:p text:style-name="List_20_1_Content_First"> téléchargez l'archive sur le lien suivant : <text:a xlink:type="simple" xlink:href="https://www.gestan.fr/downloads/V15/wd280web.zip" text:style-name="Internet_20_link" text:visited-style-name="Visited_20_Internet_20_Link">https://www.gestan.fr/downloads/V15/wd280web.zip</text:a></text:p>
        </text:list-item>
        <text:list-item>
          <text:p text:style-name="List_20_1_Content"> dézippez-la dans le répertoire C:\Program Files (x86)\Common Files\PC SOFT\28.0\Framework\wd280web (créez ce répertoire s'il n'existe pas)</text:p>
        </text:list-item>
        <text:list-item>
          <text:p text:style-name="List_20_1_Content_Last"> et c'est tout ! <text:line-break/></text:p>
        </text:list-item>
      </text:list>
      <text:p text:style-name="Horizontal_20_Line"/>
      <text:p text:style-name="Text_20_body"><draw:frame draw:style-name="medialeft" draw:name="7" text:anchor-type="paragraph" draw:z-index="7" svg:width="0.84666666666667cm" svg:height="0.84666666666667cm"><draw:image xlink:href="Pictures/393e5b6f6a9d466b17d722e4c9a80942.gif" xlink:type="simple" xlink:show="embed" xlink:actuate="onLoad"/></draw:frame><text:span text:style-name="Strong_20_Emphasis">Autres articles “Fonctions diverses”</text:span></text:p>
      <text:p text:style-name="Text_20_body"><text:a xlink:type="simple" xlink:href="https://wiki.gestan.fr/doku.php?id=wiki:v15:divers:anomalies" text:style-name="Internet_20_link" text:visited-style-name="Visited_20_Internet_20_Link">Anomalies</text:a><text:line-break/><text:a xlink:type="simple" xlink:href="https://wiki.gestan.fr/doku.php?id=wiki:v15:divers:joker" text:style-name="Internet_20_link" text:visited-style-name="Visited_20_Internet_20_Link">Bouton-joker</text:a><text:line-break/><text:a xlink:type="simple" xlink:href="https://wiki.gestan.fr/doku.php?id=wiki:v15:divers:favoris" text:style-name="Internet_20_link" text:visited-style-name="Visited_20_Internet_20_Link">Favoris et mots de passe</text:a><text:line-break/><text:a xlink:type="simple" xlink:href="#wiki:v15:divers:geoloc" text:style-name="Local_20_link" text:visited-style-name="Visited_20_Local_20_Link">Géolocalisation des véhicules</text:a><text:line-break/><text:a xlink:type="simple" xlink:href="https://wiki.gestan.fr/doku.php?id=wiki:v15:divers:ndfrais" text:style-name="Internet_20_link" text:visited-style-name="Visited_20_Internet_20_Link">Notes de frais</text:a><text:line-break/><text:a xlink:type="simple" xlink:href="https://wiki.gestan.fr/doku.php?id=wiki:v15:divers:notes" text:style-name="Internet_20_link" text:visited-style-name="Visited_20_Internet_20_Link">Notes hiérarchiques</text:a><text:line-break/><text:a xlink:type="simple" xlink:href="https://wiki.gestan.fr/doku.php?id=wiki:v15:divers:postit" text:style-name="Internet_20_link" text:visited-style-name="Visited_20_Internet_20_Link">Post'it</text:a><text:line-break/><text:a xlink:type="simple" xlink:href="https://wiki.gestan.fr/doku.php?id=wiki:v15:divers:vehicules" text:style-name="Internet_20_link" text:visited-style-name="Visited_20_Internet_20_Link">Véhicule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7:17</meta:creation-date>
    <dc:creator>Generated</dc:creator>
    <dc:date>2026-09-13T08::17:17</dc:date>
    <dc:language>en-US</dc:language>
    <meta:editing-cycles>1</meta:editing-cycles>
    <meta:editing-duration>PT0S</meta:editing-duration>
    <dc:title>wiki:v15:divers:geoloc</dc:title>
  </office:meta>
</office:document-meta>
</file>