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f57a78dd87a891e5cf778b0767f3b8.png"/>
  <manifest:file-entry manifest:media-type="image/png" manifest:full-path="Pictures/6041ec27a1a5a04240539de2a9fbe7eb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compta:cfonb"/><text:bookmark-start text:name="__RefHeading___export_cfonb_1"/><text:bookmark-start text:name="export_cfonb"/>Export CFONB<text:bookmark-end text:name="__RefHeading___export_cfonb_1"/><text:bookmark-end text:name="export_cfonb"/></text:h>
      <text:p text:style-name="Text_20_body">Gestan sait générer automatiquement les fichiers destinés aux prélèvements ou aux virements, au format CFONB. </text:p>
      <text:p text:style-name="Text_20_body">Cela vous permet, en une seule opération, de prélever vos clients des montants dont il vous sont redevables, ou de régler ce que vous devez à l'ensemble de vos fournisseurs. </text:p>
      <text:p text:style-name="Text_20_body">Pour ce qui concerne les prélèvements et les virements, cette norme a été remplacée par la norme SEPA depuis août 2014. En revanche, elle reste utilisée pour les effets de commerce (LCR et les BOR).</text:p>
      <text:p text:style-name="Text_20_body">L’exemple de la composition d’une LCR est présente dans les annexes 3.3.1.</text:p>
      <text:p text:style-name="Text_20_body">En ce qui concerne les request type il faut choisir le :</text:p>
      <text:list text:style-name="List_20_1" text:continue-numbering="false">
        <text:list-item>
          <text:p text:style-name="LastListParagraph_List_20_1_Content_First"> pain.xxx.cfonb160.dco pour une remise de LCR</text:p>
        </text:list-item>
      </text:list>
      <text:list text:style-name="List_20_1" text:continue-numbering="false">
        <text:list-item>
          <text:p text:style-name="LastListParagraph_List_20_1_Content_First"> pain.xxx.cfonb240.bco pour une réponse au relevé de LCR</text:p>
        </text:list-item>
      </text:list>
      <text:h text:style-name="Heading_20_2" text:outline-level="2"><text:bookmark-start text:name="__RefHeading___export_afb-cfonb_160_caracteres_2"/><text:bookmark-start text:name="export_afb-cfonb_160_caracteres"/>Export AFB-CFONB 160 caractères<text:bookmark-end text:name="__RefHeading___export_afb-cfonb_160_caracteres_2"/><text:bookmark-end text:name="export_afb-cfonb_160_caracteres"/></text:h>
      <text:p text:style-name="Text_20_body">//<text:span text:style-name="Strong_20_Emphasis">Accès :</text:span> Comptabilité → Exporter → Export AFB-CFONB 160 caractères //</text:p>
      <text:p text:style-name="Text_20_body"><draw:frame draw:style-name="media" draw:name="0" text:anchor-type="as-char" draw:z-index="0" svg:width="24.024166666667cm" style:rel-width="100%" svg:height="13.308541666667cm" style:rel-height="scale"><draw:image xlink:href="Pictures/59f57a78dd87a891e5cf778b0767f3b8.png" xlink:type="simple" xlink:show="embed" xlink:actuate="onLoad"/></draw:frame></text:p>
      <text:p text:style-name="Text_20_body">Le bouton <text:span text:style-name="Strong_20_Emphasis">Afficher</text:span> va provoquer l'alimentation de la table avec toutes les factures de la plage de date.</text:p>
      <text:h text:style-name="Heading_20_2" text:outline-level="2"><text:bookmark-start text:name="__RefHeading___export_lcr-cfonb_3"/><text:bookmark-start text:name="export_lcr-cfonb"/>Export LCR-CFONB<text:bookmark-end text:name="__RefHeading___export_lcr-cfonb_3"/><text:bookmark-end text:name="export_lcr-cfonb"/></text:h>
      <text:p text:style-name="Text_20_body">//<text:span text:style-name="Strong_20_Emphasis">Accès :</text:span> Comptabilité → Exporter → Export LCR-CFONB //</text:p>
      <text:p text:style-name="Text_20_body"><draw:frame draw:style-name="media" draw:name="1" text:anchor-type="as-char" draw:z-index="1" svg:width="24.024166666667cm" style:rel-width="100%" svg:height="13.308541666667cm" style:rel-height="scale"><draw:image xlink:href="Pictures/6041ec27a1a5a04240539de2a9fbe7eb.png" xlink:type="simple" xlink:show="embed" xlink:actuate="onLoad"/></draw:frame></text:p>
      <text:p text:style-name="Text_20_body">Le bouton <text:span text:style-name="Strong_20_Emphasis">Afficher</text:span> va provoquer l'alimentation de la table avec toutes les factures comprises dans la plage de date, et qui ont comme mode de paiement “LCR”.</text:p>
      <text:h text:style-name="Heading_20_2" text:outline-level="2"><text:bookmark-start text:name="__RefHeading___exemples_4"/><text:bookmark-start text:name="exemples"/>Exemples<text:bookmark-end text:name="__RefHeading___exemples_4"/><text:bookmark-end text:name="exemples"/></text:h>
      <text:h text:style-name="Heading_20_4" text:outline-level="4"><text:bookmark-start text:name="__RefHeading___export_afb-cfonb_160_caracteres_5"/><text:bookmark-start text:name="export_afb-cfonb_160_caracteres1"/>Export AFB-CFONB 160 caractères<text:bookmark-end text:name="__RefHeading___export_afb-cfonb_160_caracteres_5"/><text:bookmark-end text:name="export_afb-cfonb_160_caracteres1"/></text:h>
      <text:h text:style-name="Heading_20_5" text:outline-level="5"><text:bookmark-start text:name="__RefHeading___prelevement_6"/><text:bookmark-start text:name="prelevement"/>Prélèvement<text:bookmark-end text:name="__RefHeading___prelevement_6"/><text:bookmark-end text:name="prelevement"/></text:h>
      <text:p text:style-name="Text_20_body">Il s'agit d'un prélèvement concernant une seule facture client de 15.60 TTC, date de valeur 10/02/2021, référence REF-1, le client étant “COOL COMPANY”, prélevée sur le compte CIC FR21 2004 1000 0229 3510 5M02 039</text:p>
      <text:p text:style-name="Preformatted_20_Text">0308<text:s text:c="21"/>10021CHAMPAGNE and C°<text:s text:c="8"/>REF-1<text:s text:c="21"/>E<text:s text:c="5"/>FEADE454940<text:s text:c="47"/>5890E<text:s text:c="6"/><text:line-break/>0608<text:s text:c="14"/>REF-1<text:s text:c="7"/>COOL COMPANY<text:s text:c="12"/>CIC<text:s text:c="29"/>000022935105M0200000000000001560Légumes<text:s text:c="24"/>20041<text:s text:c="6"/><text:line-break/>0808<text:s text:c="98"/>0000000000001560<text:s text:c="42"/></text:p>
      <text:h text:style-name="Heading_20_5" text:outline-level="5"><text:bookmark-start text:name="__RefHeading___prelevement_rapide_7"/><text:bookmark-start text:name="prelevement_rapide"/>Prélèvement rapide<text:bookmark-end text:name="__RefHeading___prelevement_rapide_7"/><text:bookmark-end text:name="prelevement_rapide"/></text:h>
      <text:p text:style-name="Text_20_body">Pour la même facture :</text:p>
      <text:p text:style-name="Preformatted_20_Text">0385<text:s text:c="21"/>10021CHAMPAGNE and C°<text:s text:c="8"/>REF-1<text:s text:c="21"/>E<text:s text:c="5"/>FEADE454940<text:s text:c="47"/>5890E<text:s text:c="6"/><text:line-break/>0685<text:s text:c="14"/>REF-1<text:s text:c="7"/>COOL COMPANY<text:s text:c="12"/>CIC<text:s text:c="29"/>000022935105M0200000000000001560Légumes<text:s text:c="24"/>20041<text:s text:c="6"/><text:line-break/>0885<text:s text:c="98"/>0000000000001560<text:s text:c="42"/></text:p>
      <text:h text:style-name="Heading_20_4" text:outline-level="4"><text:bookmark-start text:name="__RefHeading___export_lcr-cfonb_8"/><text:bookmark-start text:name="export_lcr-cfonb1"/>Export LCR-CFONB<text:bookmark-end text:name="__RefHeading___export_lcr-cfonb_8"/><text:bookmark-end text:name="export_lcr-cfonb1"/></text:h>
      <text:p text:style-name="Text_20_body">Toujours pour la même facture :</text:p>
      <text:p text:style-name="Preformatted_20_Text">036000000001123<text:s text:c="3"/>000000100221CHAMPAGNE and C°<text:s text:c="8"/>DB<text:s text:c="22"/>30E5890EFEADE<text:s text:c="5"/>454940<text:s text:c="47"/>REF-1<text:s text:c="6"/><text:line-break/>066000000002<text:s text:c="8"/>000Fact. 1COOL COMPANY<text:s text:c="12"/>CIC<text:s text:c="21"/>1<text:s text:c="2"/>20041000022935105M020000000001560<text:s text:c="4"/>100221100221<text:s text:c="23"/>Fact. 1<text:line-break/>086000000003<text:s text:c="90"/>000000001560<text:s text:c="46"/></text:p>
      <text:h text:style-name="Heading_20_3" text:outline-level="3"><text:bookmark-start text:name="__RefHeading___documentation_9"/><text:bookmark-start text:name="documentation"/>Documentation<text:bookmark-end text:name="__RefHeading___documentation_9"/><text:bookmark-end text:name="documentation"/></text:h>
      <text:p text:style-name="Text_20_body"><text:a xlink:type="simple" xlink:href="https://wiki.gestan.fr/lib/exe/fetch.php?media=wiki:v15:compta:format_cfonb_160c_2004_04.pdf" text:style-name="Internet_20_link" text:visited-style-name="Visited_20_Internet_20_Link">Format CFONB 160 caractères</text:a></text:p>
      <text:p text:style-name="Text_20_body"><text:a xlink:type="simple" xlink:href="https://wiki.gestan.fr/lib/exe/fetch.php?media=wiki:v15:compta:format_cfonb_lcr_bor.pdf" text:style-name="Internet_20_link" text:visited-style-name="Visited_20_Internet_20_Link">Format CFONB Effets de commerce LCR BOR</text:a></text:p>
      <text:p text:style-name="Horizontal_20_Line"/>
      <text:p text:style-name="Text_20_body"><draw:frame draw:style-name="medialeft" draw:name="2" text:anchor-type="paragraph" draw:z-index="2" svg:width="0.84666666666667cm" svg:height="0.84666666666667cm"><draw:image xlink:href="Pictures/393e5b6f6a9d466b17d722e4c9a80942.gif" xlink:type="simple" xlink:show="embed" xlink:actuate="onLoad"/></draw:frame><text:span text:style-name="Strong_20_Emphasis">Autres articles “Compta”</text:span></text:p>
      <text:p text:style-name="Text_20_body"><text:a xlink:type="simple" xlink:href="https://wiki.gestan.fr/doku.php?id=wiki:v15:compta:arretestva" text:style-name="Internet_20_link" text:visited-style-name="Visited_20_Internet_20_Link">Arrêtés de TVA</text:a><text:line-break/><text:a xlink:type="simple" xlink:href="https://wiki.gestan.fr/doku.php?id=wiki:v15:compta:balance" text:style-name="Internet_20_link" text:visited-style-name="Visited_20_Internet_20_Link">Balance</text:a><text:line-break/><text:a xlink:type="simple" xlink:href="https://wiki.gestan.fr/doku.php?id=wiki:v15:compta:balancetiers" text:style-name="Internet_20_link" text:visited-style-name="Visited_20_Internet_20_Link">Balance tiers</text:a><text:line-break/><text:a xlink:type="simple" xlink:href="https://wiki.gestan.fr/doku.php?id=wiki:v15:compta:tva" text:style-name="Internet_20_link" text:visited-style-name="Visited_20_Internet_20_Link">Calcul de la TVA</text:a><text:line-break/><text:a xlink:type="simple" xlink:href="https://wiki.gestan.fr/doku.php?id=wiki:v15:compta:nf525" text:style-name="Internet_20_link" text:visited-style-name="Visited_20_Internet_20_Link">Certification des logiciels de caisse - Art 286 / Norme NF525</text:a><text:line-break/><text:a xlink:type="simple" xlink:href="https://wiki.gestan.fr/doku.php?id=wiki:v15:compta:exercice" text:style-name="Internet_20_link" text:visited-style-name="Visited_20_Internet_20_Link">Clôture comptable / Exercices comptables</text:a><text:line-break/><text:a xlink:type="simple" xlink:href="https://wiki.gestan.fr/doku.php?id=wiki:v15:compta:codejournal" text:style-name="Internet_20_link" text:visited-style-name="Visited_20_Internet_20_Link">Codes journaux</text:a><text:line-break/><text:a xlink:type="simple" xlink:href="https://wiki.gestan.fr/doku.php?id=wiki:v15:compta:principes" text:style-name="Internet_20_link" text:visited-style-name="Visited_20_Internet_20_Link">Comptabilité avec Gestan : les grands principes</text:a><text:line-break/><text:a xlink:type="simple" xlink:href="https://wiki.gestan.fr/doku.php?id=wiki:v15:compta:partiedouble" text:style-name="Internet_20_link" text:visited-style-name="Visited_20_Internet_20_Link">Comptabilité en partie double pour les Nuls</text:a><text:line-break/><text:a xlink:type="simple" xlink:href="https://wiki.gestan.fr/doku.php?id=wiki:v15:compta:cptresultat" text:style-name="Internet_20_link" text:visited-style-name="Visited_20_Internet_20_Link">Compte de résultat</text:a><text:line-break/><text:a xlink:type="simple" xlink:href="https://wiki.gestan.fr/doku.php?id=wiki:v15:compta:comptes" text:style-name="Internet_20_link" text:visited-style-name="Visited_20_Internet_20_Link">Comptes banque ou de caisse</text:a><text:line-break/><text:a xlink:type="simple" xlink:href="https://wiki.gestan.fr/doku.php?id=wiki:v15:compta:ecritures" text:style-name="Internet_20_link" text:visited-style-name="Visited_20_Internet_20_Link">Ecritures comptables</text:a><text:line-break/><text:a xlink:type="simple" xlink:href="https://wiki.gestan.fr/doku.php?id=wiki:v15:compta:encours" text:style-name="Internet_20_link" text:visited-style-name="Visited_20_Internet_20_Link">Encours</text:a><text:line-break/><text:a xlink:type="simple" xlink:href="#wiki:v15:compta:cfonb" text:style-name="Local_20_link" text:visited-style-name="Visited_20_Local_20_Link">Export CFONB</text:a><text:line-break/><text:a xlink:type="simple" xlink:href="https://wiki.gestan.fr/doku.php?id=wiki:v15:compta:sepa" text:style-name="Internet_20_link" text:visited-style-name="Visited_20_Internet_20_Link">Export SEPA</text:a><text:line-break/><text:a xlink:type="simple" xlink:href="https://wiki.gestan.fr/doku.php?id=wiki:v15:compta:exportximport" text:style-name="Internet_20_link" text:visited-style-name="Visited_20_Internet_20_Link">Export XIMPORT des données comptables</text:a><text:line-break/><text:a xlink:type="simple" xlink:href="https://wiki.gestan.fr/doku.php?id=wiki:v15:compta:grdlivre" text:style-name="Internet_20_link" text:visited-style-name="Visited_20_Internet_20_Link">Grand Livre</text:a><text:line-break/><text:a xlink:type="simple" xlink:href="https://wiki.gestan.fr/doku.php?id=wiki:v15:compta:gdlivreste" text:style-name="Internet_20_link" text:visited-style-name="Visited_20_Internet_20_Link">Grand livre et Balance par société *</text:a><text:line-break/><text:a xlink:type="simple" xlink:href="https://wiki.gestan.fr/doku.php?id=wiki:v15:compta:grandlivre" text:style-name="Internet_20_link" text:visited-style-name="Visited_20_Internet_20_Link">Grand livre, Balance, Compte de résultat</text:a><text:line-break/><text:a xlink:type="simple" xlink:href="https://wiki.gestan.fr/doku.php?id=wiki:v15:compta:immos" text:style-name="Internet_20_link" text:visited-style-name="Visited_20_Internet_20_Link">Immobilisations</text:a><text:line-break/><text:a xlink:type="simple" xlink:href="https://wiki.gestan.fr/doku.php?id=wiki:v15:compta:imputations" text:style-name="Internet_20_link" text:visited-style-name="Visited_20_Internet_20_Link">Imputations comptables</text:a><text:line-break/><text:a xlink:type="simple" xlink:href="https://wiki.gestan.fr/doku.php?id=wiki:v15:compta:journaux" text:style-name="Internet_20_link" text:visited-style-name="Visited_20_Internet_20_Link">Journaux comptables</text:a><text:line-break/><text:a xlink:type="simple" xlink:href="https://wiki.gestan.fr/doku.php?id=wiki:v15:compta:lettrage" text:style-name="Internet_20_link" text:visited-style-name="Visited_20_Internet_20_Link">Lettrage</text:a><text:line-break/><text:a xlink:type="simple" xlink:href="https://wiki.gestan.fr/doku.php?id=wiki:v15:compta:liaisonscompta" text:style-name="Internet_20_link" text:visited-style-name="Visited_20_Internet_20_Link">Liaisons comptables</text:a><text:line-break/><text:a xlink:type="simple" xlink:href="https://wiki.gestan.fr/doku.php?id=wiki:v15:compta:liaisonecritures" text:style-name="Internet_20_link" text:visited-style-name="Visited_20_Internet_20_Link">Liaisons en masse : écritures</text:a><text:line-break/><text:a xlink:type="simple" xlink:href="https://wiki.gestan.fr/doku.php?id=wiki:v15:compta:microentreprise" text:style-name="Internet_20_link" text:visited-style-name="Visited_20_Internet_20_Link">Micro-Entreprise / Auto-Entreprise</text:a><text:line-break/><text:a xlink:type="simple" xlink:href="https://wiki.gestan.fr/doku.php?id=wiki:v15:compta:od" text:style-name="Internet_20_link" text:visited-style-name="Visited_20_Internet_20_Link">OD (opérations diverses)</text:a><text:line-break/><text:a xlink:type="simple" xlink:href="https://wiki.gestan.fr/doku.php?id=wiki:v15:compta:optiondocs" text:style-name="Internet_20_link" text:visited-style-name="Visited_20_Internet_20_Link">Options des documents comptables</text:a><text:line-break/><text:a xlink:type="simple" xlink:href="https://wiki.gestan.fr/doku.php?id=wiki:v15:compta:affectation" text:style-name="Internet_20_link" text:visited-style-name="Visited_20_Internet_20_Link">Ordre des affectations comptables</text:a><text:line-break/><text:a xlink:type="simple" xlink:href="https://wiki.gestan.fr/doku.php?id=wiki:v15:compta:parametrage" text:style-name="Internet_20_link" text:visited-style-name="Visited_20_Internet_20_Link">Paramétrage comptabilité</text:a><text:line-break/><text:a xlink:type="simple" xlink:href="https://wiki.gestan.fr/doku.php?id=wiki:v15:compta:imputpieces" text:style-name="Internet_20_link" text:visited-style-name="Visited_20_Internet_20_Link">Pièces sans imputation</text:a><text:line-break/><text:a xlink:type="simple" xlink:href="https://wiki.gestan.fr/doku.php?id=wiki:v15:compta:plancomptable" text:style-name="Internet_20_link" text:visited-style-name="Visited_20_Internet_20_Link">Plan comptable</text:a><text:line-break/><text:a xlink:type="simple" xlink:href="https://wiki.gestan.fr/doku.php?id=wiki:v15:compta:pointagetva" text:style-name="Internet_20_link" text:visited-style-name="Visited_20_Internet_20_Link">Pointage des justificatifs pour la TVA</text:a><text:line-break/><text:a xlink:type="simple" xlink:href="https://wiki.gestan.fr/doku.php?id=wiki:v15:compta:tdbprodcharge" text:style-name="Internet_20_link" text:visited-style-name="Visited_20_Internet_20_Link">Produits et Charges</text:a><text:line-break/><text:a xlink:type="simple" xlink:href="https://wiki.gestan.fr/doku.php?id=wiki:v15:compta:releves" text:style-name="Internet_20_link" text:visited-style-name="Visited_20_Internet_20_Link">Relevés de compte bancaire</text:a><text:line-break/><text:a xlink:type="simple" xlink:href="https://wiki.gestan.fr/doku.php?id=wiki:v15:compta:remisecheques" text:style-name="Internet_20_link" text:visited-style-name="Visited_20_Internet_20_Link">Remise de chèques</text:a><text:line-break/><text:a xlink:type="simple" xlink:href="https://wiki.gestan.fr/doku.php?id=wiki:v15:compta:revue_ecritures" text:style-name="Internet_20_link" text:visited-style-name="Visited_20_Internet_20_Link">Revue des écritures</text:a><text:line-break/><text:a xlink:type="simple" xlink:href="https://wiki.gestan.fr/doku.php?id=wiki:v15:compta:soldesgestion" text:style-name="Internet_20_link" text:visited-style-name="Visited_20_Internet_20_Link">Soldes de gestion</text:a><text:line-break/><text:a xlink:type="simple" xlink:href="https://wiki.gestan.fr/doku.php?id=wiki:v15:compta:tauxtva" text:style-name="Internet_20_link" text:visited-style-name="Visited_20_Internet_20_Link">Taux de TVA</text:a><text:line-break/><text:a xlink:type="simple" xlink:href="https://wiki.gestan.fr/doku.php?id=wiki:v15:compta:ticketz" text:style-name="Internet_20_link" text:visited-style-name="Visited_20_Internet_20_Link">Ticket Z</text:a><text:line-break/><text:a xlink:type="simple" xlink:href="https://wiki.gestan.fr/doku.php?id=wiki:v15:compta:treso" text:style-name="Internet_20_link" text:visited-style-name="Visited_20_Internet_20_Link">Trésorerie</text:a><text:line-break/><text:a xlink:type="simple" xlink:href="https://wiki.gestan.fr/doku.php?id=wiki:v15:compta:ventilecr" text:style-name="Internet_20_link" text:visited-style-name="Visited_20_Internet_20_Link">Ventilation des écritures</text:a><text:line-break/><text:a xlink:type="simple" xlink:href="https://wiki.gestan.fr/doku.php?id=wiki:v15:compta:ventiltva" text:style-name="Internet_20_link" text:visited-style-name="Visited_20_Internet_20_Link">Ventilation détaillée par taux de taxe</text:a><text:line-break/><text:a xlink:type="simple" xlink:href="https://wiki.gestan.fr/doku.php?id=wiki:v15:compta:versements" text:style-name="Internet_20_link" text:visited-style-name="Visited_20_Internet_20_Link">Versement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5:43</meta:creation-date>
    <dc:creator>Generated</dc:creator>
    <dc:date>2026-09-13T08::15:43</dc:date>
    <dc:language>en-US</dc:language>
    <meta:editing-cycles>1</meta:editing-cycles>
    <meta:editing-duration>PT0S</meta:editing-duration>
    <dc:title>wiki:v15:compta:cfonb</dc:title>
  </office:meta>
</office:document-meta>
</file>