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ac65c7d245d61b1691f265f3073c528.png"/>
  <manifest:file-entry manifest:media-type="image/png" manifest:full-path="Pictures/20750f0457030f643ebd972ef131c4b4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admin:messdesact"/><text:bookmark-start text:name="__RefHeading___messages_desactivables_1"/><text:bookmark-start text:name="messages_desactivables"/>Messages désactivables<text:bookmark-end text:name="__RefHeading___messages_desactivables_1"/><text:bookmark-end text:name="messages_desactivables"/></text:h>
      <text:p text:style-name="Text_20_body">Pour certaines opérations, Gestan présente un message désactivable.</text:p>
      <text:p text:style-name="Text_20_body">Par exemple, voici ce qui s'affiche quand vous générez un BL à partir d'une facture :</text:p>
      <text:p text:style-name="Text_20_body"><draw:frame draw:style-name="media" draw:name="0" text:anchor-type="as-char" draw:z-index="0" svg:width="8.73125cm" style:rel-width="100%" svg:height="4.1804166666667cm" style:rel-height="scale"><draw:image xlink:href="Pictures/9ac65c7d245d61b1691f265f3073c528.png" xlink:type="simple" xlink:show="embed" xlink:actuate="onLoad"/></draw:frame></text:p>
      <text:p text:style-name="Text_20_body">Gestan vous propose d'afficher la liste des bons de livraison.</text:p>
      <text:p text:style-name="Text_20_body"><draw:frame draw:style-name="media" draw:name="1" text:anchor-type="as-char" draw:z-index="1" svg:width="8.73125cm" style:rel-width="100%" svg:height="4.1804166666667cm" style:rel-height="scale"><draw:image xlink:href="Pictures/20750f0457030f643ebd972ef131c4b4.png" xlink:type="simple" xlink:show="embed" xlink:actuate="onLoad"/></draw:frame></text:p>
      <text:p text:style-name="Text_20_body">Si vous passez la souris sur <text:span text:style-name="Strong_20_Emphasis">Oui</text:span> ou sur <text:span text:style-name="Strong_20_Emphasis">Non</text:span>, le libellé de l'option de case à cocher est différent : il passe de oui à non suivant l'option choisie.</text:p>
      <text:p text:style-name="Text_20_body">Si vous cochez la case, l'option sera mémorisée.</text:p>
      <text:p text:style-name="Text_20_body">Par exemple, si vous souhaitez toujours afficher la liste des bons de livraison quand vous avez généré un nouveau BL à partir d'une facture, cochez la case préalablement, puis cliquez sur <text:span text:style-name="Strong_20_Emphasis">Oui</text:span>. La prochaine fois, la liste des BL sera affichée directement, sans message de confirmation.</text:p>
      <text:p text:style-name="Text_20_body">Ces options sont propres à chaque utilisateur.</text:p>
      <text:h text:style-name="Heading_20_3" text:outline-level="3"><text:bookmark-start text:name="__RefHeading___reactiver_les_messages_desactivables_2"/><text:bookmark-start text:name="reactiver_les_messages_desactivables"/>Réactiver les messages désactivables<text:bookmark-end text:name="__RefHeading___reactiver_les_messages_desactivables_2"/><text:bookmark-end text:name="reactiver_les_messages_desactivables"/></text:h>
      <text:p text:style-name="Text_20_body">Il peut arriver que vous changiez d'avis et que vous ne souhaitiez plus réafficher la liste.</text:p>
      <text:p text:style-name="Text_20_body">Dans ce cas, utilisez le menu <text:span text:style-name="Emphasis">Entreprise→Options utilisateur→Réactiver les messages désactivables</text:span> : à la prochaine génération de BL, vous verrez de nouveau le message, et pourrez choisir l'option inverse (ou choisir de ne pas mémoriser l'option).</text:p>
      <text:p text:style-name="Horizontal_20_Line"/>
      <text:p text:style-name="Text_20_body"><draw:frame draw:style-name="medialeft" draw:name="2" text:anchor-type="paragraph" draw:z-index="2" svg:width="0.84666666666667cm" svg:height="0.84666666666667cm"><draw:image xlink:href="Pictures/393e5b6f6a9d466b17d722e4c9a80942.gif" xlink:type="simple" xlink:show="embed" xlink:actuate="onLoad"/></draw:frame><text:span text:style-name="Strong_20_Emphasis">Autres articles “Admin”</text:span></text:p>
      <text:p text:style-name="Text_20_body"><text:a xlink:type="simple" xlink:href="https://wiki.gestan.fr/doku.php?id=wiki:v15:admin:auditdonnees" text:style-name="Internet_20_link" text:visited-style-name="Visited_20_Internet_20_Link">Audit des données</text:a><text:line-break/><text:a xlink:type="simple" xlink:href="https://wiki.gestan.fr/doku.php?id=wiki:v15:admin:benchlect" text:style-name="Internet_20_link" text:visited-style-name="Visited_20_Internet_20_Link">Benchmark lectures</text:a><text:line-break/><text:a xlink:type="simple" xlink:href="https://wiki.gestan.fr/doku.php?id=wiki:v15:admin:compteclient" text:style-name="Internet_20_link" text:visited-style-name="Visited_20_Internet_20_Link">Compte client</text:a><text:line-break/><text:a xlink:type="simple" xlink:href="https://wiki.gestan.fr/doku.php?id=wiki:v15:admin:extensions" text:style-name="Internet_20_link" text:visited-style-name="Visited_20_Internet_20_Link">Extensions Gestan</text:a><text:line-break/><text:a xlink:type="simple" xlink:href="https://wiki.gestan.fr/doku.php?id=wiki:v15:admin:histomod" text:style-name="Internet_20_link" text:visited-style-name="Visited_20_Internet_20_Link">Historique des modifications</text:a><text:line-break/><text:a xlink:type="simple" xlink:href="https://wiki.gestan.fr/doku.php?id=wiki:v15:admin:etiquettes" text:style-name="Internet_20_link" text:visited-style-name="Visited_20_Internet_20_Link">Impression d'étiquettes</text:a><text:line-break/><text:a xlink:type="simple" xlink:href="https://wiki.gestan.fr/doku.php?id=wiki:v15:admin:installation" text:style-name="Internet_20_link" text:visited-style-name="Visited_20_Internet_20_Link">Installation de Gestan V15</text:a><text:line-break/><text:a xlink:type="simple" xlink:href="https://wiki.gestan.fr/doku.php?id=wiki:v15:admin:journalapp" text:style-name="Internet_20_link" text:visited-style-name="Visited_20_Internet_20_Link">Journal des événements de l'application</text:a><text:line-break/><text:a xlink:type="simple" xlink:href="https://wiki.gestan.fr/doku.php?id=wiki:v15:admin:licenceext" text:style-name="Internet_20_link" text:visited-style-name="Visited_20_Internet_20_Link">Licence des extensions</text:a><text:line-break/><text:a xlink:type="simple" xlink:href="https://wiki.gestan.fr/doku.php?id=wiki:v15:admin:licence" text:style-name="Internet_20_link" text:visited-style-name="Visited_20_Internet_20_Link">Licence Entreprise</text:a><text:line-break/><text:a xlink:type="simple" xlink:href="https://wiki.gestan.fr/doku.php?id=wiki:v15:admin:licencegratuite" text:style-name="Internet_20_link" text:visited-style-name="Visited_20_Internet_20_Link">Licences Gestan gratuites</text:a><text:line-break/><text:a xlink:type="simple" xlink:href="#wiki:v15:admin:messdesact" text:style-name="Local_20_link" text:visited-style-name="Visited_20_Local_20_Link">Messages désactivables</text:a><text:line-break/><text:a xlink:type="simple" xlink:href="https://wiki.gestan.fr/doku.php?id=wiki:v15:admin:changererp" text:style-name="Internet_20_link" text:visited-style-name="Visited_20_Internet_20_Link">Migrer son ERP actuel vers Gestan</text:a><text:line-break/><text:a xlink:type="simple" xlink:href="https://wiki.gestan.fr/doku.php?id=wiki:v15:admin:multilinguisme" text:style-name="Internet_20_link" text:visited-style-name="Visited_20_Internet_20_Link">Multilinguisme</text:a><text:line-break/><text:a xlink:type="simple" xlink:href="https://wiki.gestan.fr/doku.php?id=wiki:v15:admin:ordireseau" text:style-name="Internet_20_link" text:visited-style-name="Visited_20_Internet_20_Link">Ordinateurs du réseau</text:a><text:line-break/><text:a xlink:type="simple" xlink:href="https://wiki.gestan.fr/doku.php?id=wiki:v15:admin:session" text:style-name="Internet_20_link" text:visited-style-name="Visited_20_Internet_20_Link">Sessions</text:a><text:line-break/><text:a xlink:type="simple" xlink:href="https://wiki.gestan.fr/doku.php?id=wiki:v15:admin:translicence" text:style-name="Internet_20_link" text:visited-style-name="Visited_20_Internet_20_Link">Transfert de licenc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9:22</meta:creation-date>
    <dc:creator>Generated</dc:creator>
    <dc:date>2026-08-13T13::39:22</dc:date>
    <dc:language>en-US</dc:language>
    <meta:editing-cycles>1</meta:editing-cycles>
    <meta:editing-duration>PT0S</meta:editing-duration>
    <dc:title>wiki:v15:admin:messdesact</dc:title>
  </office:meta>
</office:document-meta>
</file>