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53f2902620470f0d01e69f22b650b67.png"/>
  <manifest:file-entry manifest:media-type="image/png" manifest:full-path="Pictures/d9a7563952658fde9e08764df37f4eb2.png"/>
  <manifest:file-entry manifest:media-type="image/png" manifest:full-path="Pictures/1c7c8bd2d74a86dd7ead1f6f3d3bc9a6.png"/>
  <manifest:file-entry manifest:media-type="image/png" manifest:full-path="Pictures/97b756de9026753e32e6f2488e145f81.png"/>
  <manifest:file-entry manifest:media-type="image/png" manifest:full-path="Pictures/7ed626bbc36b419121eacff04f0197f4.png"/>
  <manifest:file-entry manifest:media-type="image/png" manifest:full-path="Pictures/02cec815f3cfff7cc8003f9f5b570613.png"/>
  <manifest:file-entry manifest:media-type="image/png" manifest:full-path="Pictures/74a4b3223db8f975c9ecb25efbd8eedc.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admin:licenceext"/><text:bookmark-start text:name="__RefHeading___licence_des_extensions_1"/><text:bookmark-start text:name="licence_des_extensions"/>Licence des extensions<text:bookmark-end text:name="__RefHeading___licence_des_extensions_1"/><text:bookmark-end text:name="licence_des_extensions"/></text:h>
      <text:p text:style-name="Text_20_body">Les fonctionnalités de Gestan peuvent être étendues avec des extensions très variées. Beaucoup sont gratuites, mais certaines ne le sont pas.</text:p>
      <text:p text:style-name="Text_20_body">A la différence d'une licence Gestan Entreprise, attribuée pour une durée d'un pour une machine physique et un nombre illimité d'entreprises, les extensions sont attribuées pour une seule entreprise, sans limitation de nombre de machines ni de durée.</text:p>
      <text:p text:style-name="Text_20_body">Les extensions sont développées par ICS-Informatique, ou toute autre entreprise enregistrée comme Partenaire-Développeur d'ICS-Informatique.</text:p>
      <text:h text:style-name="Heading_20_2" text:outline-level="2"><text:bookmark-start text:name="__RefHeading___enregistrer_une_licence_d_extension_2"/><text:bookmark-start text:name="enregistrer_une_licence_d_extension"/>Enregistrer une licence d'extension<text:bookmark-end text:name="__RefHeading___enregistrer_une_licence_d_extension_2"/><text:bookmark-end text:name="enregistrer_une_licence_d_extension"/></text:h>
      <text:p text:style-name="Text_20_body">Lorsque la période d'essai de l'extension (en général, 30 jours) est dépassée, une pop-up vous propose de faire l'acquisition de la licence.</text:p>
      <text:p text:style-name="Text_20_body"><draw:frame draw:style-name="media" draw:name="0" text:anchor-type="as-char" draw:z-index="0" svg:width="10.265833333333cm" svg:height="4.1804166666667cm"><draw:image xlink:href="Pictures/853f2902620470f0d01e69f22b650b67.png" xlink:type="simple" xlink:show="embed" xlink:actuate="onLoad"/></draw:frame></text:p>
      <text:p text:style-name="Text_20_body">Sur réponse positive, l'écran suivant affiche l'adresse de facturation, établie à partir des données du paramétrage général. Il est possible de les modifier via le bouton <text:span text:style-name="Strong_20_Emphasis">Modifier</text:span>. </text:p>
      <text:p text:style-name="Text_20_body">WARNING Attention, la licence sera établie pour la raison sociale déclarée, veillez à ce qu'elle soit valide.</text:p>
      <text:p text:style-name="Text_20_body"><draw:frame draw:style-name="media" draw:name="1" text:anchor-type="as-char" draw:z-index="1" svg:width="15.213541666667cm" svg:height="12.805833333333cm"><draw:image xlink:href="Pictures/d9a7563952658fde9e08764df37f4eb2.png" xlink:type="simple" xlink:show="embed" xlink:actuate="onLoad"/></draw:frame></text:p>
      <text:p text:style-name="Text_20_body">La case à cocher <text:span text:style-name="Strong_20_Emphasis">Par la présente, … etc</text:span> permet l'accès au bouton <text:span text:style-name="Strong_20_Emphasis">Procéder à l'achat</text:span>, qui ouvre l'écran de choix de moyen de paiement.</text:p>
      <text:p text:style-name="Text_20_body"><draw:frame draw:style-name="media" draw:name="2" text:anchor-type="as-char" draw:z-index="2" svg:width="21.537083333333cm" style:rel-width="100%" svg:height="16.03375cm" style:rel-height="scale"><draw:image xlink:href="Pictures/1c7c8bd2d74a86dd7ead1f6f3d3bc9a6.png" xlink:type="simple" xlink:show="embed" xlink:actuate="onLoad"/></draw:frame></text:p>
      <text:p text:style-name="Text_20_body">Suivant le mode de paiement choisi, l'écran de saisie des informations s'affiche. Ci-dessous, l'écran de saisie pour un paiement via carte bleue Visa.</text:p>
      <text:p text:style-name="Text_20_body"><draw:frame draw:style-name="media" draw:name="3" text:anchor-type="as-char" draw:z-index="3" svg:width="13.758333333333cm" svg:height="17.330208333333cm"><draw:image xlink:href="Pictures/97b756de9026753e32e6f2488e145f81.png" xlink:type="simple" xlink:show="embed" xlink:actuate="onLoad"/></draw:frame></text:p>
      <text:p text:style-name="Text_20_body">A l'issue du paiement, l'écran de confirmation ci-dessous est affiché.</text:p>
      <text:p text:style-name="Text_20_body"><draw:frame draw:style-name="media" draw:name="4" text:anchor-type="as-char" draw:z-index="4" svg:width="21.537083333333cm" style:rel-width="100%" svg:height="16.03375cm" style:rel-height="scale"><draw:image xlink:href="Pictures/7ed626bbc36b419121eacff04f0197f4.png" xlink:type="simple" xlink:show="embed" xlink:actuate="onLoad"/></draw:frame></text:p>
      <text:p text:style-name="Text_20_body">Le lien affiche la facture dans l'écran, vous pouvez aussi l'ouvrir dans votre navigateur, via le bouton <text:span text:style-name="Strong_20_Emphasis">Afficher la facture dans le navigateur</text:span>. Dans les deux cas, vous pouvez l'enregistrer et/ou l'imprimer.</text:p>
      <text:p text:style-name="Text_20_body"><draw:frame draw:style-name="media" draw:name="5" text:anchor-type="as-char" draw:z-index="5" svg:width="21.537083333333cm" style:rel-width="100%" svg:height="16.03375cm" style:rel-height="scale"><draw:image xlink:href="Pictures/02cec815f3cfff7cc8003f9f5b570613.png" xlink:type="simple" xlink:show="embed" xlink:actuate="onLoad"/></draw:frame></text:p>
      <text:p text:style-name="Text_20_body">La licence sera immédiatement enregistrée pour la base sur laquelle vous êtes connectée, et sera donc effective immédiatement pour toutes les machines se connectant à la base.</text:p>
      <text:p text:style-name="Text_20_body">Merci pour votre achat !</text:p>
      <text:h text:style-name="Heading_20_2" text:outline-level="2"><text:bookmark-start text:name="__RefHeading___enregistrer_une_licence_hors_du_processus_de_paiement_3"/><text:bookmark-start text:name="enregistrer_une_licence_hors_du_processus_de_paiement"/>Enregistrer une licence hors du processus de paiement<text:bookmark-end text:name="__RefHeading___enregistrer_une_licence_hors_du_processus_de_paiement_3"/><text:bookmark-end text:name="enregistrer_une_licence_hors_du_processus_de_paiement"/></text:h>
      <text:p text:style-name="Text_20_body">Vous pouvez enregistrer une licence hors du processus de paiement, via le menu <text:span text:style-name="Emphasis">? → Gestan Entreprise → Enregistrer une extension</text:span></text:p>
      <text:p text:style-name="Text_20_body">Sur l'écran, il vous suffira d'indiquer le n° ID figurant sur votre facture (et non pas le n° de la licence).</text:p>
      <text:p text:style-name="Text_20_body"><draw:frame draw:style-name="media" draw:name="6" text:anchor-type="as-char" draw:z-index="6" svg:width="9.7895833333333cm" style:rel-width="100%" svg:height="6.3235416666667cm" style:rel-height="scale"><draw:image xlink:href="Pictures/74a4b3223db8f975c9ecb25efbd8eedc.png" xlink:type="simple" xlink:show="embed" xlink:actuate="onLoad"/></draw:frame></text:p>
      <text:p text:style-name="Horizontal_20_Line"/>
      <text:p text:style-name="Text_20_body"><draw:frame draw:style-name="medialeft" draw:name="7" text:anchor-type="paragraph" draw:z-index="7" svg:width="0.84666666666667cm" svg:height="0.84666666666667cm"><draw:image xlink:href="Pictures/393e5b6f6a9d466b17d722e4c9a80942.gif" xlink:type="simple" xlink:show="embed" xlink:actuate="onLoad"/></draw:frame><text:span text:style-name="Strong_20_Emphasis">Autres articles “Admin”</text:span></text:p>
      <text:p text:style-name="Text_20_body"><text:a xlink:type="simple" xlink:href="https://wiki.gestan.fr/doku.php?id=wiki:v15:admin:auditdonnees" text:style-name="Internet_20_link" text:visited-style-name="Visited_20_Internet_20_Link">Audit des données</text:a><text:line-break/><text:a xlink:type="simple" xlink:href="https://wiki.gestan.fr/doku.php?id=wiki:v15:admin:benchlect" text:style-name="Internet_20_link" text:visited-style-name="Visited_20_Internet_20_Link">Benchmark lectures</text:a><text:line-break/><text:a xlink:type="simple" xlink:href="https://wiki.gestan.fr/doku.php?id=wiki:v15:admin:compteclient" text:style-name="Internet_20_link" text:visited-style-name="Visited_20_Internet_20_Link">Compte client</text:a><text:line-break/><text:a xlink:type="simple" xlink:href="https://wiki.gestan.fr/doku.php?id=wiki:v15:admin:extensions" text:style-name="Internet_20_link" text:visited-style-name="Visited_20_Internet_20_Link">Extensions Gestan</text:a><text:line-break/><text:a xlink:type="simple" xlink:href="https://wiki.gestan.fr/doku.php?id=wiki:v15:admin:histomod" text:style-name="Internet_20_link" text:visited-style-name="Visited_20_Internet_20_Link">Historique des modifications</text:a><text:line-break/><text:a xlink:type="simple" xlink:href="https://wiki.gestan.fr/doku.php?id=wiki:v15:admin:etiquettes" text:style-name="Internet_20_link" text:visited-style-name="Visited_20_Internet_20_Link">Impression d'étiquettes</text:a><text:line-break/><text:a xlink:type="simple" xlink:href="https://wiki.gestan.fr/doku.php?id=wiki:v15:admin:installation" text:style-name="Internet_20_link" text:visited-style-name="Visited_20_Internet_20_Link">Installation de Gestan V15</text:a><text:line-break/><text:a xlink:type="simple" xlink:href="https://wiki.gestan.fr/doku.php?id=wiki:v15:admin:journalapp" text:style-name="Internet_20_link" text:visited-style-name="Visited_20_Internet_20_Link">Journal des événements de l'application</text:a><text:line-break/><text:a xlink:type="simple" xlink:href="#wiki:v15:admin:licenceext" text:style-name="Local_20_link" text:visited-style-name="Visited_20_Local_20_Link">Licence des extensions</text:a><text:line-break/><text:a xlink:type="simple" xlink:href="https://wiki.gestan.fr/doku.php?id=wiki:v15:admin:licence" text:style-name="Internet_20_link" text:visited-style-name="Visited_20_Internet_20_Link">Licence Entreprise</text:a><text:line-break/><text:a xlink:type="simple" xlink:href="https://wiki.gestan.fr/doku.php?id=wiki:v15:admin:licencegratuite" text:style-name="Internet_20_link" text:visited-style-name="Visited_20_Internet_20_Link">Licences Gestan gratuites</text:a><text:line-break/><text:a xlink:type="simple" xlink:href="https://wiki.gestan.fr/doku.php?id=wiki:v15:admin:messdesact" text:style-name="Internet_20_link" text:visited-style-name="Visited_20_Internet_20_Link">Messages désactivables</text:a><text:line-break/><text:a xlink:type="simple" xlink:href="https://wiki.gestan.fr/doku.php?id=wiki:v15:admin:changererp" text:style-name="Internet_20_link" text:visited-style-name="Visited_20_Internet_20_Link">Migrer son ERP actuel vers Gestan</text:a><text:line-break/><text:a xlink:type="simple" xlink:href="https://wiki.gestan.fr/doku.php?id=wiki:v15:admin:multilinguisme" text:style-name="Internet_20_link" text:visited-style-name="Visited_20_Internet_20_Link">Multilinguisme</text:a><text:line-break/><text:a xlink:type="simple" xlink:href="https://wiki.gestan.fr/doku.php?id=wiki:v15:admin:ordireseau" text:style-name="Internet_20_link" text:visited-style-name="Visited_20_Internet_20_Link">Ordinateurs du réseau</text:a><text:line-break/><text:a xlink:type="simple" xlink:href="https://wiki.gestan.fr/doku.php?id=wiki:v15:admin:session" text:style-name="Internet_20_link" text:visited-style-name="Visited_20_Internet_20_Link">Sessions</text:a><text:line-break/><text:a xlink:type="simple" xlink:href="https://wiki.gestan.fr/doku.php?id=wiki:v15:admin:translicence" text:style-name="Internet_20_link" text:visited-style-name="Visited_20_Internet_20_Link">Transfert de licence</text:a><text:line-break/></text:p>
      <text:p text:style-name="Text_20_body">~~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00</meta:creation-date>
    <dc:creator>Generated</dc:creator>
    <dc:date>2026-08-13T13::39:00</dc:date>
    <dc:language>en-US</dc:language>
    <meta:editing-cycles>1</meta:editing-cycles>
    <meta:editing-duration>PT0S</meta:editing-duration>
    <dc:title>wiki:v15:admin:licenceext</dc:title>
  </office:meta>
</office:document-meta>
</file>