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228833fe3b911aced5df30798a1b3b.png"/>
  <manifest:file-entry manifest:media-type="image/png" manifest:full-path="Pictures/19546fb58f12704734153650476f32d5.png"/>
  <manifest:file-entry manifest:media-type="image/png" manifest:full-path="Pictures/4bda221557dee809edc943cf4c39516b.png"/>
  <manifest:file-entry manifest:media-type="image/png" manifest:full-path="Pictures/d56d5db93a0eb90cbe2dd5823960345f.png"/>
  <manifest:file-entry manifest:media-type="image/png" manifest:full-path="Pictures/452d7d63a31207689e04f6bc39e14755.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licence"/><text:bookmark-start text:name="__RefHeading___licence_entreprise_1"/><text:bookmark-start text:name="licence_entreprise"/>Licence Entreprise<text:bookmark-end text:name="__RefHeading___licence_entreprise_1"/><text:bookmark-end text:name="licence_entreprise"/></text:h>
      <text:p text:style-name="Text_20_body">La licence Entreprise permet de bénéficier des fonctionnalités avancées de Gestan.</text:p>
      <text:h text:style-name="Heading_20_2" text:outline-level="2"><text:bookmark-start text:name="__RefHeading___acheter_une_licence_entreprise_2"/><text:bookmark-start text:name="acheter_une_licence_entreprise"/>Acheter une licence Entreprise<text:bookmark-end text:name="__RefHeading___acheter_une_licence_entreprise_2"/><text:bookmark-end text:name="acheter_une_licence_entreprise"/></text:h>
      <text:p text:style-name="Text_20_body"><text:span text:style-name="Emphasis"><text:span text:style-name="Strong_20_Emphasis">Accès :</text:span> Ouvrez le logiciel Gestan, puis utilisez le menu ? → Gestan Entreprise → Acheter une licence.</text:span></text:p>
      <text:p text:style-name="Text_20_body"><draw:frame draw:style-name="media" draw:name="0" text:anchor-type="as-char" draw:z-index="0" svg:width="16.086666666667cm" svg:height="10.95375cm"><draw:image xlink:href="Pictures/12228833fe3b911aced5df30798a1b3b.png" xlink:type="simple" xlink:show="embed" xlink:actuate="onLoad"/></draw:frame></text:p>
      <text:p text:style-name="Text_20_body">Le menu d'achat de licence ouvre l'écran ci-dessous :</text:p>
      <text:p text:style-name="Text_20_body"><draw:frame draw:style-name="media" draw:name="1" text:anchor-type="as-char" draw:z-index="1" svg:width="17.356666666667cm" style:rel-width="100%" svg:height="11.773958333333cm" style:rel-height="scale"><draw:image xlink:href="Pictures/19546fb58f12704734153650476f32d5.png" xlink:type="simple" xlink:show="embed" xlink:actuate="onLoad"/></draw:frame></text:p>
      <text:p text:style-name="Text_20_body">Sur cet écran, via le bouton radio 1, vous pouvez choisir votre moyen de paiement :</text:p>
      <text:list text:style-name="List_20_1" text:continue-numbering="false">
        <text:list-item>
          <text:p text:style-name="List_20_1_Content_First"> <text:span text:style-name="Strong_20_Emphasis">Règlement en ligne</text:span> : Ce processus est automatique, et vous devez recevoir la clé de licence et la facture de votre achat dans les minutes suivant votre paiement. Si tel n'est pas le cas, vous pouvez contacter ICS à ce sujet (par mail de préférence). </text:p>
        </text:list-item>
        <text:list-item>
          <text:p text:style-name="List_20_1_Content"> <text:span text:style-name="Strong_20_Emphasis">Chèque ou virement</text:span> : l'assistant va générer un bon de commande au format pdf. Dans le cas du chèque, transmettez le bon de commande et votre chèque à ICS à l'adresse indiquée sur le bon de commande. Dans le cas du virement, effectuez le virement par votre banque, et transmettez <text:a xlink:type="simple" xlink:href="mailto:mailto:contact@ics-informatique.com" text:style-name="Internet_20_link" text:visited-style-name="Visited_20_Internet_20_Link">par mail</text:a> le bon de commande et l'avis d'opéré de votre banque.</text:p>
        </text:list-item>
        <text:list-item>
          <text:p text:style-name="List_20_1_Content_Last"> <text:span text:style-name="Strong_20_Emphasis">Licences gratuites</text:span> : dans certains cas, vos licences peuvent être gratuites ! Cela concerne les écoles, les associations, et les partenaires (voir <text:a xlink:type="simple" xlink:href="https://www.gestan.fr/licences-gratuites" text:style-name="Internet_20_link" text:visited-style-name="Visited_20_Internet_20_Link">conditions d'éligibilité</text:a>).  </text:p>
        </text:list-item>
      </text:list>
      <text:p text:style-name="Text_20_body">Gestan propose des tarifs promotionnels dans certaines circonstances, la saisie d'un <text:span text:style-name="Strong_20_Emphasis">code promotionnel</text:span> 2 permet de quelquefois bénéficier de tarifs exceptionnels !</text:p>
      <text:p text:style-name="Text_20_body">Cliquez ensuite sur le lien <text:span text:style-name="Strong_20_Emphasis">Afficher la licence</text:span>, afin de visualiser les termes du contrat de licence. Cela a pour effet de cocher la case 3, qui vous permet de continuer le processus de paiement en cliquant sur le bouton <text:span text:style-name="Strong_20_Emphasis">Suivant</text:span>.</text:p>
      <text:h text:style-name="Heading_20_2" text:outline-level="2"><text:bookmark-start text:name="__RefHeading___enregistrer_une_licence_3"/><text:bookmark-start text:name="enregistrer_une_licence"/>Enregistrer une licence<text:bookmark-end text:name="__RefHeading___enregistrer_une_licence_3"/><text:bookmark-end text:name="enregistrer_une_licence"/></text:h>
      <text:p text:style-name="Text_20_body"><text:span text:style-name="Emphasis"><text:span text:style-name="Strong_20_Emphasis">Accès :</text:span> Ouvrez le logiciel Gestan, puis utilisez le menu ? → Gestan Entreprise → Enregistrer la clé de licence.</text:span></text:p>
      <text:p text:style-name="Text_20_body"><draw:frame draw:style-name="media" draw:name="2" text:anchor-type="as-char" draw:z-index="2" svg:width="8.651875cm" style:rel-width="100%" svg:height="6.270625cm" style:rel-height="scale"><draw:image xlink:href="Pictures/4bda221557dee809edc943cf4c39516b.png" xlink:type="simple" xlink:show="embed" xlink:actuate="onLoad"/></draw:frame></text:p>
      <text:p text:style-name="Text_20_body">Sur cet écran, indiquez le n° de licence que vous avez reçu, et la date d'expiration de cette dernière, puis cliquez sur le bouton <text:span text:style-name="Strong_20_Emphasis">Valider</text:span>.</text:p>
      <text:p text:style-name="Text_20_body"><text:span text:style-name="Strong_20_Emphasis">Dans le cas où vous utilisez Gestan sur une clé USB</text:span> :</text:p>
      <text:p text:style-name="Text_20_body">Il n'y a pas de menu “Enregistrer la clé de licence”. Il faut enregistrer la licence sur la machine titulaire de la licence, puis exporter la base pour utilisation sur clé USB, via le menu Outils &gt; Administration &gt; Exporter la base.</text:p>
      <text:h text:style-name="Heading_20_2" text:outline-level="2"><text:bookmark-start text:name="__RefHeading___trucs_et_astuces_4"/><text:bookmark-start text:name="trucs_et_astuces"/>Trucs et astuces<text:bookmark-end text:name="__RefHeading___trucs_et_astuces_4"/><text:bookmark-end text:name="trucs_et_astuces"/></text:h>
      <text:h text:style-name="Heading_20_3" text:outline-level="3"><text:bookmark-start text:name="__RefHeading___mon_gestan_est_repasse_en_standard_que_faire_5"/><text:bookmark-start text:name="mon_gestan_est_repasse_en_standard_que_faire"/>Mon Gestan est repassé en standard, que faire ?!<text:bookmark-end text:name="__RefHeading___mon_gestan_est_repasse_en_standard_que_faire_5"/><text:bookmark-end text:name="mon_gestan_est_repasse_en_standard_que_faire"/></text:h>
      <text:p text:style-name="Text_20_body">Il peut arriver que Gestan repasse en version Standard, alors que votre licence est valide.</text:p>
      <text:p text:style-name="Text_20_body">Le plus simple est d'aller dans le menu “?” de Gestan, puis de cliquer sur l'option <text:span text:style-name="Strong_20_Emphasis">Switcher de version</text:span>. Vous devriez alors retrouver votre version Entreprise.</text:p>
      <text:p text:style-name="Text_20_body">Si cela ne fonctionne pas, c'est possiblement parce que le fichier de licence (C:\ProgramData\GESTAN15\licence.dat) a été écrasé. Dans ce cas, le plus simple est d'enregistrer à nouveau votre licence.</text:p>
      <text:p text:style-name="Text_20_body">Il peut aussi arriver que Gestan n'arrive pas à reconnaître votre licence : pour cela, il faut qu'il puisse communiquer avec les serveurs de Gestan, via le port 80 et le port 3306. Pour vérifier ce point, utilisez le menu Outils→Administration→Outils spéciaux→Tester la communication. Testez les deux options (en HTTP - port 80, et pour MySQL - port 3309). Si la communication ne fonctionne pas pour l'une et/ou l'autre de ces deux options, vérifiez votre configuration locale : réglage de l'antivirus, réglage du pare-feu, réglage de la box.</text:p>
      <text:p text:style-name="Text_20_body">Enfin, si rien ne fonctionne, ne jetez pas votre ordinateur par la fenêtre, mais téléphonez tout simplement au support.</text:p>
      <text:h text:style-name="Heading_20_3" text:outline-level="3"><text:bookmark-start text:name="__RefHeading___j_ai_change_d_ordi_ca_se_passe_comment_pour_la_licence_6"/><text:bookmark-start text:name="j_ai_change_d_ordi_ca_se_passe_comment_pour_la_licence"/>J'ai changé d'ordi, ça se passe comment pour la licence ?!<text:bookmark-end text:name="__RefHeading___j_ai_change_d_ordi_ca_se_passe_comment_pour_la_licence_6"/><text:bookmark-end text:name="j_ai_change_d_ordi_ca_se_passe_comment_pour_la_licence"/></text:h>
      <text:p text:style-name="Text_20_body">Quand vous changez de machine ou que vous changez le disque dur de votre machine, ou bien que vous réinstallez Windows, le numéro de machine détecté par Gestan change. La clé de licence change donc aussi.</text:p>
      <text:p text:style-name="Text_20_body">Il vous faut alors procéder à un <text:a xlink:type="simple" xlink:href="https://wiki.gestan.fr/doku.php?id=wiki:v15:admin:translicence" text:style-name="Internet_20_link" text:visited-style-name="Visited_20_Internet_20_Link">transfert de licence</text:a>.</text:p>
      <text:h text:style-name="Heading_20_3" text:outline-level="3"><text:bookmark-start text:name="__RefHeading___acheter_une_licence_pour_une_machine_qui_n_est_pas_connectee_a_internet_7"/><text:bookmark-start text:name="acheter_une_licence_pour_une_machine_qui_n_est_pas_connectee_a_internet"/>Acheter une licence pour une machine qui n'est pas connectée à Internet<text:bookmark-end text:name="__RefHeading___acheter_une_licence_pour_une_machine_qui_n_est_pas_connectee_a_internet_7"/><text:bookmark-end text:name="acheter_une_licence_pour_une_machine_qui_n_est_pas_connectee_a_internet"/></text:h>
      <text:p text:style-name="Text_20_body">Il faut tout d'abord vous assurer que votre Gestan est à jour, Gestan ne pouvant pas le faire lui même. Pour cela, depuis une autre machine connectée à Internet, vérifiez sur <text:a xlink:type="simple" xlink:href="https://www.gestan.fr" text:style-name="Internet_20_link" text:visited-style-name="Visited_20_Internet_20_Link">https://www.gestan.fr</text:a> que la version installée du programme est bien la version en cours. Si tel n'est pas le cas, téléchargez Gestan depuis cette autre machine, et via tout dispositif de transfert de données (clé USB, par exemple), mettez à jour Gestan sur le machine non connectée.</text:p>
      <text:p text:style-name="Text_20_body">Puis, via l'écran d'achat de licence, choisissez l'option de règlement par chèque : cela va générer un bon de commande avec l'adresse postale, l'adresse mail, et l'IBAN d'ICS-Informatique, éditeur de Gestan.</text:p>
      <text:p text:style-name="Text_20_body">Vous pouvez alors :</text:p>
      <text:list text:style-name="List_20_1" text:continue-numbering="false">
        <text:list-item>
          <text:p text:style-name="List_20_1_Content_First"> soit transmettre le bon de commande par mail à ICS, et effectuer le virement depuis votre banque (adresses mail et IBAN sur le bon de commande)</text:p>
        </text:list-item>
        <text:list-item>
          <text:p text:style-name="List_20_1_Content_Last"> soit adresser le bon de commande et votre chèque par courrier (adresse postale sur le bon de commande)</text:p>
        </text:list-item>
      </text:list>
      <text:h text:style-name="Heading_20_3" text:outline-level="3"><text:bookmark-start text:name="__RefHeading___j_ai_un_message_bizarre_ca_veut_dire_quoi_8"/><text:bookmark-start text:name="j_ai_un_message_bizarre_ca_veut_dire_quoi"/>J'ai un message bizarre, ça veut dire quoi ?!<text:bookmark-end text:name="__RefHeading___j_ai_un_message_bizarre_ca_veut_dire_quoi_8"/><text:bookmark-end text:name="j_ai_un_message_bizarre_ca_veut_dire_quoi"/></text:h>
      <text:p text:style-name="Text_20_body">En renouvelant votre licence, vous pouvez obtenir le message ci-dessous.</text:p>
      <text:p text:style-name="Text_20_body"><draw:frame draw:style-name="media" draw:name="3" text:anchor-type="as-char" draw:z-index="3" svg:width="15.451666666667cm" svg:height="7.1702083333333cm"><draw:image xlink:href="Pictures/d56d5db93a0eb90cbe2dd5823960345f.png" xlink:type="simple" xlink:show="embed" xlink:actuate="onLoad"/></draw:frame></text:p>
      <text:p text:style-name="Text_20_body">Cela signifie que Gestan ne trouve pas la base des licences sur le serveur Gestan. Pour vérifier ce point, utilisez le menu Outils→Administration→Outils spéciaux→Tester la communication. Testez les deux options (en HTTP - port 80, et pour MySQL - port 3309). Si la communication ne fonctionne pas pour l'une et/ou l'autre de ces deux options, vérifiez votre configuration locale : réglage de l'antivirus, réglage du pare-feu, réglage de la box. Si les deux fonctionnent, c'est peut-être que le serveur Gestan est momentanément indisponible, réessayez dans 15 minutes et si l'erreur persiste, téléphonez au support.</text:p>
      <text:h text:style-name="Heading_20_3" text:outline-level="3"><text:bookmark-start text:name="__RefHeading___licences_multiples_9"/><text:bookmark-start text:name="licences_multiples"/>Licences multiples<text:bookmark-end text:name="__RefHeading___licences_multiples_9"/><text:bookmark-end text:name="licences_multiples"/></text:h>
      <text:p text:style-name="Text_20_body">Lorsque vous avez beaucoup (plus que trois) de licences Gestan dans votre entreprise, il peut être fastidieux de gérer licence par licence.</text:p>
      <text:p text:style-name="Text_20_body">En attendant que la licence soit unique, au nombre de connexions (c'est prévu pour dans pas trop longtemps !), il est possible de demander à ICS un traitement global de vos licence. Voici comment faire.</text:p>
      <text:h text:style-name="Heading_20_4" text:outline-level="4"><text:bookmark-start text:name="__RefHeading___procedure_10"/><text:bookmark-start text:name="procedure"/>Procédure<text:bookmark-end text:name="__RefHeading___procedure_10"/><text:bookmark-end text:name="procedure"/></text:h>
      <text:p text:style-name="Text_20_body">Pour chacune des machines concernées, récupérez le <text:span text:style-name="Strong_20_Emphasis">n° de machine</text:span>, via le menu ? &gt; A propos.</text:p>
      <text:p text:style-name="Text_20_body"><draw:frame draw:style-name="media" draw:name="4" text:anchor-type="as-char" draw:z-index="4" svg:width="12.514791666667cm" svg:height="9.604375cm"><draw:image xlink:href="Pictures/452d7d63a31207689e04f6bc39e14755.png" xlink:type="simple" xlink:show="embed" xlink:actuate="onLoad"/></draw:frame></text:p>
      <text:p text:style-name="Text_20_body">Puis transmettez simplement cette liste de n°s machine à l'adresse : <text:a xlink:type="simple" xlink:href="mailto:contact@ics-informatique.com" text:style-name="Internet_20_link" text:visited-style-name="Visited_20_Internet_20_Link">contact@ics-informatique.com</text:a></text:p>
      <text:p text:style-name="Text_20_body">Nous vous retournerons alors un lien de paiement qui vous permettra de régler en ligne, et vous adresserons la facture et les clés de licence à l'issue de votre règlement.</text:p>
      <text:p text:style-name="Horizontal_20_Line"/>
      <text:p text:style-name="Text_20_body"><draw:frame draw:style-name="medialeft" draw:name="5" text:anchor-type="paragraph" draw:z-index="5"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wiki:v15:admin:licence" text:style-name="Local_20_link" text:visited-style-name="Visited_20_Local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2::32:25</meta:creation-date>
    <dc:creator>Generated</dc:creator>
    <dc:date>2026-08-13T12::32:25</dc:date>
    <dc:language>en-US</dc:language>
    <meta:editing-cycles>1</meta:editing-cycles>
    <meta:editing-duration>PT0S</meta:editing-duration>
    <dc:title>wiki:v15:admin:licence</dc:title>
  </office:meta>
</office:document-meta>
</file>