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532ea25cfe145c851a45b228312345.png"/>
  <manifest:file-entry manifest:media-type="image/png" manifest:full-path="Pictures/8e3067e585911d909b8c3f1282beffca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histomod"/><text:bookmark-start text:name="__RefHeading___historique_des_modifications_1"/><text:bookmark-start text:name="historique_des_modifications"/>Historique des modifications<text:bookmark-end text:name="__RefHeading___historique_des_modifications_1"/><text:bookmark-end text:name="historique_des_modifications"/></text:h>
      <text:p text:style-name="Text_20_body">Pour tous les fichiers sensibles (écritures, et toutes les pièces - devis, commandes, factures, etc), Gestan enregistre systématiquement les modifications effectuées sur les enregistrements.</text:p>
      <text:p text:style-name="Text_20_body">Cet enregistrement d'historiques a été ajouté à Gestan suivant les directives de l'article 88 de la loi de finances n°2015-1785 entrée en vigueur le 01/01/2018. </text:p>
      <text:h text:style-name="Heading_20_2" text:outline-level="2"><text:bookmark-start text:name="__RefHeading___liste_des_historiques_2"/><text:bookmark-start text:name="liste_des_historiques"/>Liste des historiques<text:bookmark-end text:name="__RefHeading___liste_des_historiques_2"/><text:bookmark-end text:name="liste_des_historiques"/></text:h>
      <text:p text:style-name="Text_20_body"><text:span text:style-name="Emphasis"><text:span text:style-name="Strong_20_Emphasis">Accès :</text:span> Outils → Administration → Historiques</text:span></text:p>
      <text:p text:style-name="Text_20_body"><draw:frame draw:style-name="media" draw:name="0" text:anchor-type="as-char" draw:z-index="0" svg:width="21.166666666667cm" style:rel-width="100%" svg:height="15.803628773282cm" style:rel-height="scale"><draw:image xlink:href="Pictures/37532ea25cfe145c851a45b228312345.png" xlink:type="simple" xlink:show="embed" xlink:actuate="onLoad"/></draw:frame></text:p>
      <text:p text:style-name="Text_20_body">La combo <text:span text:style-name="Strong_20_Emphasis">Sél</text:span> permet de sélectionner le fichier pour lequel on veut afficher le suivi des modifications.</text:p>
      <text:p text:style-name="Text_20_body">Les créations sont enregistrées (C), ainsi que les modifications (M) et les suppressions (S).</text:p>
      <text:p text:style-name="Text_20_body">Ici, la facture 37 a subi 4 modifications successives (M) après sa création (C), apparaissant dans la zone 1.</text:p>
      <text:p text:style-name="Text_20_body">Un clic sur une date-heure de modification de cette zone en affiche le détail dans la zone 2, rubrique par rubrique : ici les montants ont été modifiés.</text:p>
      <text:p text:style-name="Text_20_body">Le bouton <text:span text:style-name="Strong_20_Emphasis">Détail</text:span> permet d'afficher les lignes de la pièces (ce bouton n'est pas affiché pour les écritures).</text:p>
      <text:h text:style-name="Heading_20_2" text:outline-level="2"><text:bookmark-start text:name="__RefHeading___liste_des_historiques_details_3"/><text:bookmark-start text:name="liste_des_historiques_details"/>Liste des historiques (détails)<text:bookmark-end text:name="__RefHeading___liste_des_historiques_details_3"/><text:bookmark-end text:name="liste_des_historiques_details"/></text:h>
      <text:p text:style-name="Text_20_body"><draw:frame draw:style-name="media" draw:name="1" text:anchor-type="as-char" draw:z-index="1" svg:width="21.166666666667cm" style:rel-width="100%" svg:height="15.803628773282cm" style:rel-height="scale"><draw:image xlink:href="Pictures/8e3067e585911d909b8c3f1282beffca.png" xlink:type="simple" xlink:show="embed" xlink:actuate="onLoad"/></draw:frame></text:p>
      <text:p text:style-name="Text_20_body">Ici, nous voyons que la ligne 79 de la facture 37 a subi une modification (M) depuis sa création (C) : la quantité de l'article est passée de 3 à 4, modifiant les montants en conséquence.</text:p>
      <text:h text:style-name="Heading_20_2" text:outline-level="2"><text:bookmark-start text:name="__RefHeading___astuces_4"/><text:bookmark-start text:name="astuces"/>Astuces<text:bookmark-end text:name="__RefHeading___astuces_4"/><text:bookmark-end text:name="astuces"/></text:h>
      <text:p text:style-name="Text_20_body">Il n'est pas possible de détruire ce fichier.</text:p>
      <text:p text:style-name="Text_20_body">Toutefois, pour les entreprises apportant de nombreuses modifications à des pièces pouvant comporter des images, il peut devenir rapidement trop volumineux.</text:p>
      <text:p text:style-name="Text_20_body">Le programme de <text:a xlink:type="simple" xlink:href="https://wiki.gestan.fr/doku.php?id=wiki:v15:outils:minification" text:style-name="Internet_20_link" text:visited-style-name="Visited_20_Internet_20_Link">minification</text:a> de la base permet éventuellement de supprimer les images archivées au titre des modifications, ce qui peut réduire la taille du fichier très significativement.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#wiki:v15:admin:histomod" text:style-name="Local_20_link" text:visited-style-name="Visited_20_Local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26</meta:creation-date>
    <dc:creator>Generated</dc:creator>
    <dc:date>2026-08-13T13::39:26</dc:date>
    <dc:language>en-US</dc:language>
    <meta:editing-cycles>1</meta:editing-cycles>
    <meta:editing-duration>PT0S</meta:editing-duration>
    <dc:title>wiki:v15:admin:histomod</dc:title>
  </office:meta>
</office:document-meta>
</file>