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58d42082090c6c70a11386de0a666b.png"/>
  <manifest:file-entry manifest:media-type="image/png" manifest:full-path="Pictures/69c55fc44a8f159b579a6eed00b23af4.png"/>
  <manifest:file-entry manifest:media-type="image/png" manifest:full-path="Pictures/251f7be233b17c62c6378b3f8a073813.png"/>
  <manifest:file-entry manifest:media-type="image/png" manifest:full-path="Pictures/d000e1e5cbb34d4ab8c3ba832adda716.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extensions"/><text:bookmark-start text:name="__RefHeading___extensions_gestan_1"/><text:bookmark-start text:name="extensions_gestan"/>Extensions Gestan<text:bookmark-end text:name="__RefHeading___extensions_gestan_1"/><text:bookmark-end text:name="extensions_gestan"/></text:h>
      <text:p text:style-name="Text_20_body">Gestan est une solution ouverte, qui permet d'ajouter au programme principal un certain nombre de programmes additionnels appelées <text:span text:style-name="Emphasis">Extensions</text:span>, qui permettent d'ajouter à Gestan les fonctions métier spécifiques dont vous pouvez avoir besoin.</text:p>
      <text:p text:style-name="Text_20_body">Il en existe différents types :</text:p>
      <text:list text:style-name="List_20_1" text:continue-numbering="false">
        <text:list-item>
          <text:p text:style-name="List_20_1_Content_First"> les <text:span text:style-name="Strong_20_Emphasis">bibliothèques</text:span> (fichiers *.wdl) : un ensemble de programmes, d'écrans, d'états, qui ajoutent de larges fonctionnalités à Gestan;</text:p>
        </text:list-item>
        <text:list-item>
          <text:p text:style-name="List_20_1_Content"> les <text:span text:style-name="Strong_20_Emphasis">plugins</text:span> (fichiers *.wdw) : en général, un écran simple qui permet d'ajouter une fonctionnalité à Gestan;</text:p>
        </text:list-item>
        <text:list-item>
          <text:p text:style-name="List_20_1_Content"> les <text:span text:style-name="Strong_20_Emphasis">états de remplacement</text:span> (fichiers *.wde) : pour remplacer un état de Gestan (par exemple une facture, un devis, une fiche d'intervention) par un état complètement personnalisé (voir <text:a xlink:type="simple" xlink:href="https://wiki.gestan.fr/doku.php?id=wiki:v15:parametrage:remplacement" text:style-name="Internet_20_link" text:visited-style-name="Visited_20_Internet_20_Link">Grand Remplacement</text:a>);</text:p>
        </text:list-item>
        <text:list-item>
          <text:p text:style-name="List_20_1_Content"> les <text:span text:style-name="Strong_20_Emphasis">écrans de remplacement</text:span> (fichiers *.wdw) : pour remplacer un écran de Gestan (par exemple, la liste des contacts), par un écran totalement personnalisé.</text:p>
        </text:list-item>
        <text:list-item>
          <text:p text:style-name="List_20_1_Content"> les <text:span text:style-name="Strong_20_Emphasis">développements client</text:span> dont l'accès peut être restreint au client commanditaire</text:p>
        </text:list-item>
        <text:list-item>
          <text:p text:style-name="List_20_1_Content_Last"> les <text:span text:style-name="Strong_20_Emphasis">extensions spéciales</text:span>, développées par tout éditeur de logiciel extérieur à ICS-Informatique.</text:p>
        </text:list-item>
      </text:list>
      <text:p text:style-name="Text_20_body">Pour toutes les extensions à l'exception des extensions spéciales, ICS-Informatique possède les codes-source en dépôt et garantit leur maintenance.</text:p>
      <text:p text:style-name="Text_20_body">En revanche, pour les extensions spéciales, dont le code source est détenu par les développeurs sollicités, ICS-Informatique ne peut garantir leur pérennité, ni assurer les opérations de maintenance et de support éventuellement nécessaire, ni les dommages directs ou indirects résultant de l'usage de ces extensions. Il appartient au Client de vérifier ce point avec les éditeurs de ces extensions spéciales.</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text:span text:style-name="Emphasis"><text:span text:style-name="Strong_20_Emphasis">Accès :</text:span> Outils → Administration → Extensions</text:span></text:p>
      <text:p text:style-name="Text_20_body"><draw:frame draw:style-name="media" draw:name="0" text:anchor-type="as-char" draw:z-index="0" svg:width="25.029583333333cm" style:rel-width="100%" svg:height="16.51cm" style:rel-height="scale"><draw:image xlink:href="Pictures/5858d42082090c6c70a11386de0a666b.png" xlink:type="simple" xlink:show="embed" xlink:actuate="onLoad"/></draw:frame></text:p>
      <text:p text:style-name="Text_20_body">L'écran affiche la liste des extensions disponibles, par catégories.</text:p>
      <text:p text:style-name="Text_20_body">Le bouton <text:span text:style-name="Strong_20_Emphasis">Info</text:span> ouvre la page de wiki correspondant à l'extension.</text:p>
      <text:p text:style-name="Text_20_body">Le bouton <text:span text:style-name="Strong_20_Emphasis">Install</text:span> en provoque l'installation, le bouton <text:span text:style-name="Strong_20_Emphasis">Désinst</text:span> en provoque la désinstallation. L'installation télécharge le fichier correspondant à l'extension (fichier wde, wdw ou wdl), et l'installe dans le répertoire Appdata de l'utilisateur (C:\Users\[utilisateur windows]\AppData\Roaming\GESTAN15\.</text:p>
      <text:p text:style-name="Text_20_body">Pour la mise à jour d'une extension, désinstallez-la avec le bouton <text:span text:style-name="Strong_20_Emphasis">Désinst</text:span>, puis réinstallez-la.</text:p>
      <text:p text:style-name="Text_20_body">Les bibliothèques sont activables et désactivable par base : vous pouvez par exemple utiliser l'extension EDUC sur la base qui gère votre école, mais ne pas en avoir besoin sur la base qui gère votre SCI.</text:p>
      <text:p text:style-name="Text_20_body">Sur l'écran liste des bibliothèques, le bouton <text:span text:style-name="Strong_20_Emphasis">Act/Dsct</text:span> permet d'activer, ou pas, la bibliothèque pour la base Gestan en cours, <text:span text:style-name="underline">pour chaque utilisateur</text:span>. Vous pouvez aussi double-cliquer sur la colonne.</text:p>
      <text:p text:style-name="Text_20_body">WARNING Le port 3306 doit pouvoir être utilisé pour que Gestan puisse interroger la base de données MySQL sur laquelle se trouve la liste des extensions disponibles.</text:p>
      <text:h text:style-name="Heading_20_3" text:outline-level="3"><text:bookmark-start text:name="__RefHeading___installation_d_une_bibliotheque_3"/><text:bookmark-start text:name="installation_d_une_bibliotheque"/>Installation d'une bibliothèque<text:bookmark-end text:name="__RefHeading___installation_d_une_bibliotheque_3"/><text:bookmark-end text:name="installation_d_une_bibliotheque"/></text:h>
      <text:p text:style-name="Text_20_body">L'installation provoque l'ajout d'un sous-menu dans le menu <text:span text:style-name="Strong_20_Emphasis">Métier</text:span> du menu principal de Gestan, ainsi, le cas échéant, qu'un menu de paramétrage dans le menu Outils→Paramétrage de l'application→Paramétrage des extensions. </text:p>
      <text:p text:style-name="Text_20_body"><draw:frame draw:style-name="media" draw:name="1" text:anchor-type="as-char" draw:z-index="1" svg:width="26.67cm" style:rel-width="100%" svg:height="6.35cm" style:rel-height="scale"><draw:image xlink:href="Pictures/69c55fc44a8f159b579a6eed00b23af4.png" xlink:type="simple" xlink:show="embed" xlink:actuate="onLoad"/></draw:frame></text:p>
      <text:p text:style-name="Text_20_body">Ci dessus, le sous-menu ajouté par l'extension EDUC.</text:p>
      <text:h text:style-name="Heading_20_3" text:outline-level="3"><text:bookmark-start text:name="__RefHeading___installation_d_un_plugin_4"/><text:bookmark-start text:name="installation_d_un_plugin"/>Installation d'un plugin<text:bookmark-end text:name="__RefHeading___installation_d_un_plugin_4"/><text:bookmark-end text:name="installation_d_un_plugin"/></text:h>
      <text:p text:style-name="Text_20_body">L'installation d'un plugin provoque l'ajout d'un sous-menu dans le menu <text:span text:style-name="Strong_20_Emphasis">Ressources</text:span> du menu principal de Gestan. Les plugins sont disponibles sur toutes les bases sans distinction, à la différence des bibliothèques.</text:p>
      <text:p text:style-name="Text_20_body"><draw:frame draw:style-name="media" draw:name="2" text:anchor-type="as-char" draw:z-index="2" svg:width="26.087916666667cm" style:rel-width="100%" svg:height="3.01625cm" style:rel-height="scale"><draw:image xlink:href="Pictures/251f7be233b17c62c6378b3f8a073813.png" xlink:type="simple" xlink:show="embed" xlink:actuate="onLoad"/></draw:frame></text:p>
      <text:p text:style-name="Text_20_body">Par exemple, nous avons ici installé deux plugins, MODCHAMPCOMP et CYBERBANQUE. Les menus correspondants ont été crées automatiquement dans le menu principal de Gestan.</text:p>
      <text:p text:style-name="Text_20_body">Vous pouvez modifier l'icone et le libellé du menu via l'outil de gestion des (Voir aussi <text:a xlink:type="simple" xlink:href="https://wiki.gestan.fr/doku.php?id=wiki:v15:utilisateurs:menus" text:style-name="Internet_20_link" text:visited-style-name="Visited_20_Internet_20_Link">Menu utilisateur</text:a> accessible via <text:span text:style-name="Emphasis">Outils→Options utilisateur→Boutons, menus, onglets, widgets</text:span>.</text:p>
      <text:p text:style-name="Text_20_body"><draw:frame draw:style-name="media" draw:name="3" text:anchor-type="as-char" draw:z-index="3" svg:width="18.229791666667cm" style:rel-width="100%" svg:height="15.954375cm" style:rel-height="scale"><draw:image xlink:href="Pictures/d000e1e5cbb34d4ab8c3ba832adda716.png" xlink:type="simple" xlink:show="embed" xlink:actuate="onLoad"/></draw:frame></text:p>
      <text:p text:style-name="Text_20_body">Il faut citer aussi, dans les éléments qui permettent d'étendre les fonctionnalités de Gestan :</text:p>
      <text:list text:style-name="List_20_1" text:continue-numbering="false">
        <text:list-item>
          <text:p text:style-name="List_20_1_Content_First"> les <text:span text:style-name="Strong_20_Emphasis">fenêtres internes</text:span> : elles permettent d'afficher des données spécifiques pour certains fichiers (contacts, factures, etc), sur un onglet spécial de l'écran fiche natif. Par exemple, si vous êtes un concessionnaire de voitures, vous pourriez avoir un onglet “Préférences” sur la fiche contact, avec des données comme les voitures actuellement possédées par le client, ses préférences de marque ou de motorisation, etc.</text:p>
        </text:list-item>
        <text:list-item>
          <text:p text:style-name="List_20_1_Content_Last"> les <text:span text:style-name="Strong_20_Emphasis">procédures compilables</text:span> : procédures compilables dynamiquement, pour effectuer une opération du genre “Sortir la liste de toutes les sociétés auxquelles aucun contact n'est rattaché”, ou “Mettre à jour tous les contacts avec un solde 2019 à zéro”. Très pratique dans certains cas !</text:p>
        </text:list-item>
      </text:list>
      <text:p text:style-name="Horizontal_20_Line"/>
      <text:p text:style-name="Text_20_body"><draw:frame draw:style-name="medialeft" draw:name="4" text:anchor-type="paragraph" draw:z-index="4"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https://wiki.gestan.fr/doku.php?id=wiki:v15:admin:auditdonnees" text:style-name="Internet_20_link" text:visited-style-name="Visited_20_Internet_20_Link">Audit des données</text:a><text:line-break/><text:a xlink:type="simple" xlink:href="https://wiki.gestan.fr/doku.php?id=wiki:v15:admin:benchlect" text:style-name="Internet_20_link" text:visited-style-name="Visited_20_Internet_20_Link">Benchmark lectures</text:a><text:line-break/><text:a xlink:type="simple" xlink:href="https://wiki.gestan.fr/doku.php?id=wiki:v15:admin:compteclient" text:style-name="Internet_20_link" text:visited-style-name="Visited_20_Internet_20_Link">Compte client</text:a><text:line-break/><text:a xlink:type="simple" xlink:href="#wiki:v15:admin:extensions" text:style-name="Local_20_link" text:visited-style-name="Visited_20_Local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https://wiki.gestan.fr/doku.php?id=wiki:v15:admin:installation" text:style-name="Internet_20_link" text:visited-style-name="Visited_20_Internet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https://wiki.gestan.fr/doku.php?id=wiki:v15:admin:licenceext" text:style-name="Internet_20_link" text:visited-style-name="Visited_20_Internet_20_Link">Licence des extensions</text:a><text:line-break/><text:a xlink:type="simple" xlink:href="https://wiki.gestan.fr/doku.php?id=wiki:v15:admin:licence" text:style-name="Internet_20_link" text:visited-style-name="Visited_20_Internet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https://wiki.gestan.fr/doku.php?id=wiki:v15:admin:changererp" text:style-name="Internet_20_link" text:visited-style-name="Visited_20_Internet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https://wiki.gestan.fr/doku.php?id=wiki:v15:admin:session" text:style-name="Internet_20_link" text:visited-style-name="Visited_20_Internet_20_Link">Sessions</text:a><text:line-break/><text:a xlink:type="simple" xlink:href="https://wiki.gestan.fr/doku.php?id=wiki:v15:admin:translicence" text:style-name="Internet_20_link" text:visited-style-name="Visited_20_Internet_20_Link">Transfert de licenc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20</meta:creation-date>
    <dc:creator>Generated</dc:creator>
    <dc:date>2026-08-13T13::38:20</dc:date>
    <dc:language>en-US</dc:language>
    <meta:editing-cycles>1</meta:editing-cycles>
    <meta:editing-duration>PT0S</meta:editing-duration>
    <dc:title>wiki:v15:admin:extensions</dc:title>
  </office:meta>
</office:document-meta>
</file>