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90edadb240e5fa97fff32818cada06.png"/>
  <manifest:file-entry manifest:media-type="image/png" manifest:full-path="Pictures/c326ff9876f0ac58b5c6d058827ec218.png"/>
  <manifest:file-entry manifest:media-type="image/png" manifest:full-path="Pictures/5fb128493f4c2a0dafe209e87fe6aa10.png"/>
  <manifest:file-entry manifest:media-type="image/png" manifest:full-path="Pictures/7a0bc596cc67afda31d22ba87e114a99.png"/>
  <manifest:file-entry manifest:media-type="image/png" manifest:full-path="Pictures/eac91e62b57221da1ecd834c6442d8fd.png"/>
  <manifest:file-entry manifest:media-type="image/png" manifest:full-path="Pictures/76c46ef653537db8804a10e3c161acc0.png"/>
  <manifest:file-entry manifest:media-type="image/png" manifest:full-path="Pictures/07488fb4229cf48553cc1d627e92fc60.png"/>
  <manifest:file-entry manifest:media-type="image/png" manifest:full-path="Pictures/5c17524f30ee2637d969d2a335e1dd6b.png"/>
  <manifest:file-entry manifest:media-type="image/png" manifest:full-path="Pictures/a4c469b04ae5b57e03cb0929a3f84d54.png"/>
  <manifest:file-entry manifest:media-type="image/png" manifest:full-path="Pictures/826f6bd69f3a5b0cf5a053e6b6417e8a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admin:etiquettes"/><text:bookmark-start text:name="__RefHeading___impression_d_etiquettes_1"/><text:bookmark-start text:name="impression_d_etiquettes"/>Impression d'étiquettes<text:bookmark-end text:name="__RefHeading___impression_d_etiquettes_1"/><text:bookmark-end text:name="impression_d_etiquettes"/></text:h>
      <text:p text:style-name="Text_20_body">Gestan sait éditer des étiquettes.</text:p>
      <text:p text:style-name="Text_20_body">Ci-dessous les formats disponibles actuellement.</text:p>
      <text:p text:style-name="Text_20_body">Si vous voulez d'autres formats, envoyez à ICS une planche d'étiquettes vierges ! (ce service est facturable.)</text:p>
      <text:h text:style-name="Heading_20_2" text:outline-level="2"><text:bookmark-start text:name="__RefHeading___etiquettes_adresse_2"/><text:bookmark-start text:name="etiquettes_adresse"/>Etiquettes adresse<text:bookmark-end text:name="__RefHeading___etiquettes_adresse_2"/><text:bookmark-end text:name="etiquettes_adresse"/></text:h>
      <text:p text:style-name="Text_20_body"><text:span text:style-name="Emphasis">**Accès : ** depuis le menu contextuel des listes de pièces.</text:span></text:p>
      <text:p text:style-name="Text_20_body"><draw:frame draw:style-name="media" draw:name="0" text:anchor-type="as-char" draw:z-index="0" svg:width="10.583333333333cm" svg:height="6.0325cm"><draw:image xlink:href="Pictures/5f90edadb240e5fa97fff32818cada06.png" xlink:type="simple" xlink:show="embed" xlink:actuate="onLoad"/></draw:frame></text:p>
      <text:p text:style-name="Text_20_body">Une étiquette est imprimée pour chaque pièce sélectionnée.</text:p>
      <text:p text:style-name="Text_20_body">Le champs <text:span text:style-name="Strong_20_Emphasis">Commencer à</text:span> permet de décaler l'impression de la première étiquette, pour pouvoir utiliser des planches d'étiquettes partiellement utilisées. Que ne ferait-on pas pour la planête, n'est-ce pas ?</text:p>
      <text:h text:style-name="Heading_20_4" text:outline-level="4"><text:bookmark-start text:name="__RefHeading___etq-fac2_avec_adresse_expediteur_3"/><text:bookmark-start text:name="etq-fac2_avec_adresse_expediteur"/>ETQ-FAC2 avec adresse expéditeur<text:bookmark-end text:name="__RefHeading___etq-fac2_avec_adresse_expediteur_3"/><text:bookmark-end text:name="etq-fac2_avec_adresse_expediteur"/></text:h>
      <text:p text:style-name="Text_20_body"><draw:frame draw:style-name="media" draw:name="1" text:anchor-type="as-char" draw:z-index="1" svg:width="21.219583333333cm" style:rel-width="100%" svg:height="8.9164583333333cm" style:rel-height="scale"><draw:image xlink:href="Pictures/c326ff9876f0ac58b5c6d058827ec218.png" xlink:type="simple" xlink:show="embed" xlink:actuate="onLoad"/></draw:frame></text:p>
      <text:h text:style-name="Heading_20_4" text:outline-level="4"><text:bookmark-start text:name="__RefHeading___etq-fac1_avec_colisage_et_transporteur_4"/><text:bookmark-start text:name="etq-fac1_avec_colisage_et_transporteur"/>ETQ-FAC1, avec colisage et transporteur<text:bookmark-end text:name="__RefHeading___etq-fac1_avec_colisage_et_transporteur_4"/><text:bookmark-end text:name="etq-fac1_avec_colisage_et_transporteur"/></text:h>
      <text:p text:style-name="Text_20_body"><text:span text:style-name="Strong_20_Emphasis">ETQ-FAC1</text:span> : étiquettes basées sur les tiers des pièces. Elles sont conçues pour s'imprimer sur des étiquettes au format 70*42 (3 colonnes, 21 étiquettes par page)</text:p>
      <text:p text:style-name="Text_20_body"><draw:frame draw:style-name="media" draw:name="2" text:anchor-type="as-char" draw:z-index="2" svg:width="21.219583333333cm" style:rel-width="100%" svg:height="7.3554166666667cm" style:rel-height="scale"><draw:image xlink:href="Pictures/5fb128493f4c2a0dafe209e87fe6aa10.png" xlink:type="simple" xlink:show="embed" xlink:actuate="onLoad"/></draw:frame></text:p>
      <text:h text:style-name="Heading_20_4" text:outline-level="4"><text:bookmark-start text:name="__RefHeading___etq_89x36_adresse_sur_etiquettes_en_rouleau_1_etiquette_par_piece_5"/><text:bookmark-start text:name="etq_89x36_adresse_sur_etiquettes_en_rouleau_1_etiquette_par_piece"/>ETQ 89x36 adresse (sur étiquettes en rouleau, 1 étiquette par pièce)<text:bookmark-end text:name="__RefHeading___etq_89x36_adresse_sur_etiquettes_en_rouleau_1_etiquette_par_piece_5"/><text:bookmark-end text:name="etq_89x36_adresse_sur_etiquettes_en_rouleau_1_etiquette_par_piece"/></text:h>
      <text:p text:style-name="Text_20_body"><draw:frame draw:style-name="media" draw:name="3" text:anchor-type="as-char" draw:z-index="3" svg:width="9.4191666666667cm" style:rel-width="100%" svg:height="3.175cm" style:rel-height="scale"><draw:image xlink:href="Pictures/7a0bc596cc67afda31d22ba87e114a99.png" xlink:type="simple" xlink:show="embed" xlink:actuate="onLoad"/></draw:frame> </text:p>
      <text:h text:style-name="Heading_20_4" text:outline-level="4"><text:bookmark-start text:name="__RefHeading___etq_96x56_adresse_sur_etiquettes_en_rouleau_1_etiquette_par_piece_6"/><text:bookmark-start text:name="etq_96x56_adresse_sur_etiquettes_en_rouleau_1_etiquette_par_piece"/>ETQ 96x56 adresse (sur étiquettes en rouleau, 1 étiquette par pièce)<text:bookmark-end text:name="__RefHeading___etq_96x56_adresse_sur_etiquettes_en_rouleau_1_etiquette_par_piece_6"/><text:bookmark-end text:name="etq_96x56_adresse_sur_etiquettes_en_rouleau_1_etiquette_par_piece"/></text:h>
      <text:p text:style-name="Text_20_body"><draw:frame draw:style-name="media" draw:name="4" text:anchor-type="as-char" draw:z-index="4" svg:width="11.27125cm" svg:height="6.9585416666667cm"><draw:image xlink:href="Pictures/eac91e62b57221da1ecd834c6442d8fd.png" xlink:type="simple" xlink:show="embed" xlink:actuate="onLoad"/></draw:frame></text:p>
      <text:h text:style-name="Heading_20_2" text:outline-level="2"><text:bookmark-start text:name="__RefHeading___etiquettes_produit_7"/><text:bookmark-start text:name="etiquettes_produit"/>Etiquettes produit<text:bookmark-end text:name="__RefHeading___etiquettes_produit_7"/><text:bookmark-end text:name="etiquettes_produit"/></text:h>
      <text:p text:style-name="Text_20_body"><text:span text:style-name="Emphasis">**Accès : ** depuis le menu contextuel des listes de pièces.</text:span></text:p>
      <text:p text:style-name="Text_20_body"><draw:frame draw:style-name="media" draw:name="5" text:anchor-type="as-char" draw:z-index="5" svg:width="10.583333333333cm" svg:height="6.0325cm"><draw:image xlink:href="Pictures/76c46ef653537db8804a10e3c161acc0.png" xlink:type="simple" xlink:show="embed" xlink:actuate="onLoad"/></draw:frame></text:p>
      <text:p text:style-name="Text_20_body">Une étiquette est imprimée pour chaque produit de chaque pièce sélectionnée.</text:p>
      <text:p text:style-name="Text_20_body">Si l'option <text:span text:style-name="Strong_20_Emphasis">Nb exemplaires</text:span> est choisie, le nombre d'étiquettes imprimées par produit est le nombre de lignes du produit, multiplié par le nombre d'exemplaires demandé.</text:p>
      <text:p text:style-name="Text_20_body">Si l'option <text:span text:style-name="Strong_20_Emphasis">Selon quantités</text:span> est choisi, le nombre d'étiquettes imprimées est calculé en fonction de la quantité des produits concernés, selon leur unité.</text:p>
      <text:p text:style-name="Text_20_body">Prenons un exemple.</text:p>
      <text:p text:style-name="Text_20_body">Vous avez sélectionné deux pièces identiques, contenant deux lignes :</text:p>
      <text:list text:style-name="Numbering_20_1" text:continue-numbering="false">
        <text:list-item>
          <text:p text:style-name="Numbering_20_1_Content_First"> 3 du produit A, dont l'unité de vente est l'unité</text:p>
        </text:list-item>
        <text:list-item>
          <text:p text:style-name="Numbering_20_1_Content_Last"> 1 du produit B, dont l'unité de vente est le pack de trois.</text:p>
        </text:list-item>
      </text:list>
      <text:p text:style-name="Text_20_body">Dans les options de l'unité de vente “Pack de trois”, vous avez indiqué qu'il fallait indiqué 3 étiquettes pour cette unité.</text:p>
      <text:p text:style-name="Text_20_body">Si vous demandez 2 via l'option <text:span text:style-name="Strong_20_Emphasis">Nb exemplaires</text:span>, 12 (3+3*2) étiquettes du produit A et 4 (1+1*2) étiquettes du produit B seront imprimées.</text:p>
      <text:p text:style-name="Text_20_body">Si vous choisissez l'option <text:span text:style-name="Strong_20_Emphasis">Selon quantités</text:span>, 6 (3+3) étiquettes du produit A et 6 (1*3+1*3) étiquettes du produit B seront imprimées.</text:p>
      <text:h text:style-name="Heading_20_4" text:outline-level="4"><text:bookmark-start text:name="__RefHeading___etq-prd1_8"/><text:bookmark-start text:name="etq-prd1"/>ETQ-PRD1<text:bookmark-end text:name="__RefHeading___etq-prd1_8"/><text:bookmark-end text:name="etq-prd1"/></text:h>
      <text:p text:style-name="Text_20_body"><text:span text:style-name="Strong_20_Emphasis">ETQ-PRD1</text:span> : étiquettes basées sur les produits des pièces. Elles sont conçues pour s'imprimer sur des étiquettes au format 99*67.7 (2 colonnes, 8 étiquettes par page)</text:p>
      <text:p text:style-name="Text_20_body"><draw:frame draw:style-name="media" draw:name="6" text:anchor-type="as-char" draw:z-index="6" svg:width="21.219583333333cm" style:rel-width="100%" svg:height="3.65125cm" style:rel-height="scale"><draw:image xlink:href="Pictures/07488fb4229cf48553cc1d627e92fc60.png" xlink:type="simple" xlink:show="embed" xlink:actuate="onLoad"/></draw:frame></text:p>
      <text:h text:style-name="Heading_20_4" text:outline-level="4"><text:bookmark-start text:name="__RefHeading___etq-38x25_9"/><text:bookmark-start text:name="etq-38x25"/>ETQ-38x25<text:bookmark-end text:name="__RefHeading___etq-38x25_9"/><text:bookmark-end text:name="etq-38x25"/></text:h>
      <text:p text:style-name="Text_20_body"><draw:frame draw:style-name="media" draw:name="7" text:anchor-type="as-char" draw:z-index="7" svg:width="5.0270833333333cm" style:rel-width="100%" svg:height="3.4660416666667cm" style:rel-height="scale"><draw:image xlink:href="Pictures/5c17524f30ee2637d969d2a335e1dd6b.png" xlink:type="simple" xlink:show="embed" xlink:actuate="onLoad"/></draw:frame></text:p>
      <text:h text:style-name="Heading_20_4" text:outline-level="4"><text:bookmark-start text:name="__RefHeading___etq-60x40_10"/><text:bookmark-start text:name="etq-60x40"/>ETQ-60x40<text:bookmark-end text:name="__RefHeading___etq-60x40_10"/><text:bookmark-end text:name="etq-60x40"/></text:h>
      <text:p text:style-name="Text_20_body"><draw:frame draw:style-name="media" draw:name="8" text:anchor-type="as-char" draw:z-index="8" svg:width="8.0433333333333cm" style:rel-width="100%" svg:height="5.23875cm" style:rel-height="scale"><draw:image xlink:href="Pictures/a4c469b04ae5b57e03cb0929a3f84d54.png" xlink:type="simple" xlink:show="embed" xlink:actuate="onLoad"/></draw:frame></text:p>
      <text:h text:style-name="Heading_20_4" text:outline-level="4"><text:bookmark-start text:name="__RefHeading___etq-89x36_11"/><text:bookmark-start text:name="etq-89x36"/>ETQ-89x36<text:bookmark-end text:name="__RefHeading___etq-89x36_11"/><text:bookmark-end text:name="etq-89x36"/></text:h>
      <text:p text:style-name="Text_20_body"><draw:frame draw:style-name="media" draw:name="9" text:anchor-type="as-char" draw:z-index="9" svg:width="9.4191666666667cm" style:rel-width="100%" svg:height="3.175cm" style:rel-height="scale"><draw:image xlink:href="Pictures/7a0bc596cc67afda31d22ba87e114a99.png" xlink:type="simple" xlink:show="embed" xlink:actuate="onLoad"/></draw:frame></text:p>
      <text:h text:style-name="Heading_20_4" text:outline-level="4"><text:bookmark-start text:name="__RefHeading___etq-90x29_12"/><text:bookmark-start text:name="etq-90x29"/>ETQ-90x29<text:bookmark-end text:name="__RefHeading___etq-90x29_12"/><text:bookmark-end text:name="etq-90x29"/></text:h>
      <text:p text:style-name="Text_20_body"><draw:frame draw:style-name="media" draw:name="10" text:anchor-type="as-char" draw:z-index="10" svg:width="10.027708333333cm" svg:height="4.8683333333333cm"><draw:image xlink:href="Pictures/826f6bd69f3a5b0cf5a053e6b6417e8a.png" xlink:type="simple" xlink:show="embed" xlink:actuate="onLoad"/></draw:frame></text:p>
      <text:p text:style-name="Horizontal_20_Line"/>
      <text:p text:style-name="Text_20_body"><draw:frame draw:style-name="medialeft" draw:name="11" text:anchor-type="paragraph" draw:z-index="1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Admin”</text:span></text:p>
      <text:p text:style-name="Text_20_body"><text:a xlink:type="simple" xlink:href="https://wiki.gestan.fr/doku.php?id=wiki:v15:admin:auditdonnees" text:style-name="Internet_20_link" text:visited-style-name="Visited_20_Internet_20_Link">Audit des données</text:a><text:line-break/><text:a xlink:type="simple" xlink:href="https://wiki.gestan.fr/doku.php?id=wiki:v15:admin:benchlect" text:style-name="Internet_20_link" text:visited-style-name="Visited_20_Internet_20_Link">Benchmark lectures</text:a><text:line-break/><text:a xlink:type="simple" xlink:href="https://wiki.gestan.fr/doku.php?id=wiki:v15:admin:compteclient" text:style-name="Internet_20_link" text:visited-style-name="Visited_20_Internet_20_Link">Compte client</text:a><text:line-break/><text:a xlink:type="simple" xlink:href="https://wiki.gestan.fr/doku.php?id=wiki:v15:admin:extensions" text:style-name="Internet_20_link" text:visited-style-name="Visited_20_Internet_20_Link">Extensions Gestan</text:a><text:line-break/><text:a xlink:type="simple" xlink:href="https://wiki.gestan.fr/doku.php?id=wiki:v15:admin:histomod" text:style-name="Internet_20_link" text:visited-style-name="Visited_20_Internet_20_Link">Historique des modifications</text:a><text:line-break/><text:a xlink:type="simple" xlink:href="#wiki:v15:admin:etiquettes" text:style-name="Local_20_link" text:visited-style-name="Visited_20_Local_20_Link">Impression d'étiquettes</text:a><text:line-break/><text:a xlink:type="simple" xlink:href="https://wiki.gestan.fr/doku.php?id=wiki:v15:admin:installation" text:style-name="Internet_20_link" text:visited-style-name="Visited_20_Internet_20_Link">Installation de Gestan V15</text:a><text:line-break/><text:a xlink:type="simple" xlink:href="https://wiki.gestan.fr/doku.php?id=wiki:v15:admin:journalapp" text:style-name="Internet_20_link" text:visited-style-name="Visited_20_Internet_20_Link">Journal des événements de l'application</text:a><text:line-break/><text:a xlink:type="simple" xlink:href="https://wiki.gestan.fr/doku.php?id=wiki:v15:admin:licenceext" text:style-name="Internet_20_link" text:visited-style-name="Visited_20_Internet_20_Link">Licence des extensions</text:a><text:line-break/><text:a xlink:type="simple" xlink:href="https://wiki.gestan.fr/doku.php?id=wiki:v15:admin:licence" text:style-name="Internet_20_link" text:visited-style-name="Visited_20_Internet_20_Link">Licence Entreprise</text:a><text:line-break/><text:a xlink:type="simple" xlink:href="https://wiki.gestan.fr/doku.php?id=wiki:v15:admin:licencegratuite" text:style-name="Internet_20_link" text:visited-style-name="Visited_20_Internet_20_Link">Licences Gestan gratuites</text:a><text:line-break/><text:a xlink:type="simple" xlink:href="https://wiki.gestan.fr/doku.php?id=wiki:v15:admin:messdesact" text:style-name="Internet_20_link" text:visited-style-name="Visited_20_Internet_20_Link">Messages désactivables</text:a><text:line-break/><text:a xlink:type="simple" xlink:href="https://wiki.gestan.fr/doku.php?id=wiki:v15:admin:changererp" text:style-name="Internet_20_link" text:visited-style-name="Visited_20_Internet_20_Link">Migrer son ERP actuel vers Gestan</text:a><text:line-break/><text:a xlink:type="simple" xlink:href="https://wiki.gestan.fr/doku.php?id=wiki:v15:admin:multilinguisme" text:style-name="Internet_20_link" text:visited-style-name="Visited_20_Internet_20_Link">Multilinguisme</text:a><text:line-break/><text:a xlink:type="simple" xlink:href="https://wiki.gestan.fr/doku.php?id=wiki:v15:admin:ordireseau" text:style-name="Internet_20_link" text:visited-style-name="Visited_20_Internet_20_Link">Ordinateurs du réseau</text:a><text:line-break/><text:a xlink:type="simple" xlink:href="https://wiki.gestan.fr/doku.php?id=wiki:v15:admin:session" text:style-name="Internet_20_link" text:visited-style-name="Visited_20_Internet_20_Link">Sessions</text:a><text:line-break/><text:a xlink:type="simple" xlink:href="https://wiki.gestan.fr/doku.php?id=wiki:v15:admin:translicence" text:style-name="Internet_20_link" text:visited-style-name="Visited_20_Internet_20_Link">Transfert de licenc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41</meta:creation-date>
    <dc:creator>Generated</dc:creator>
    <dc:date>2026-08-13T13::39:41</dc:date>
    <dc:language>en-US</dc:language>
    <meta:editing-cycles>1</meta:editing-cycles>
    <meta:editing-duration>PT0S</meta:editing-duration>
    <dc:title>wiki:v15:admin:etiquettes</dc:title>
  </office:meta>
</office:document-meta>
</file>