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7fa8d30b2a3bd66c78af1d3bf5974a.png"/>
  <manifest:file-entry manifest:media-type="image/svg+xml" manifest:full-path="Pictures/438c8df7d69b36b357b266c87f7760d0.sv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admin:auditdonnees"/><text:bookmark-start text:name="__RefHeading___audit_des_donnees_1"/><text:bookmark-start text:name="audit_des_donnees"/>Audit des données<text:bookmark-end text:name="__RefHeading___audit_des_donnees_1"/><text:bookmark-end text:name="audit_des_donnees"/></text:h>
      <text:p text:style-name="Text_20_body">Cet écran permet un certain nombre d'opération de contrôle sur les données de Gestan.</text:p>
      <text:h text:style-name="Heading_20_2" text:outline-level="2"><text:bookmark-start text:name="__RefHeading___utilisation_de_l_ecran_2"/><text:bookmark-start text:name="utilisation_de_l_ecran"/>Utilisation de l'écran<text:bookmark-end text:name="__RefHeading___utilisation_de_l_ecran_2"/><text:bookmark-end text:name="utilisation_de_l_ecran"/></text:h>
      <text:p text:style-name="Text_20_body"><text:span text:style-name="Emphasis"><text:span text:style-name="Strong_20_Emphasis">Accès :</text:span> Outils → Administration → Maintenance → Audit des données (toutes options), <text:line-break/>ou Comptabilité → Contrôles → Audit données (options compta uniquement).</text:span></text:p>
      <text:p text:style-name="Text_20_body"><draw:frame draw:style-name="media" draw:name="0" text:anchor-type="as-char" draw:z-index="0" svg:width="23.521458333333cm" style:rel-width="100%" svg:height="16.166041666667cm" style:rel-height="scale"><draw:image xlink:href="Pictures/d27fa8d30b2a3bd66c78af1d3bf5974a.png" xlink:type="simple" xlink:show="embed" xlink:actuate="onLoad"/></draw:frame></text:p>
      <text:h text:style-name="Heading_20_4" text:outline-level="4"><text:bookmark-start text:name="__RefHeading___pieces_sans_lignes_3"/><text:bookmark-start text:name="pieces_sans_lignes"/>Pièces sans lignes<text:bookmark-end text:name="__RefHeading___pieces_sans_lignes_3"/><text:bookmark-end text:name="pieces_sans_lignes"/></text:h>
      <text:p text:style-name="Text_20_body">Pour toutes les pièces, le programme contrôle que, si la pièce a un total non nul, il y a au moins une ligne de pièce.</text:p>
      <text:h text:style-name="Heading_20_4" text:outline-level="4"><text:bookmark-start text:name="__RefHeading___reglements_des_pieces_4"/><text:bookmark-start text:name="reglements_des_pieces"/>Règlements des pièces<text:bookmark-end text:name="__RefHeading___reglements_des_pieces_4"/><text:bookmark-end text:name="reglements_des_pieces"/></text:h>
      <text:p text:style-name="Text_20_body">Le programme, pour toute la liste des pièces marquées comme “réglées”, vérifie que la somme des écritures rattachées à la pièce est bien égal au montant de la pièce.</text:p>
      <text:p text:style-name="Text_20_body">TIP Pour les avoirs dont les montants ont été déduits d'une facture, dans ce cas, l'écriture étant liée à la facture et non à l'avoir, il n'est pas possible de contrôler (facilement) que l'avoir a bien été remboursé en totalité. Il s'agit d'un cas d'anomalie “normale”.</text:p>
      <text:h text:style-name="Heading_20_4" text:outline-level="4"><text:bookmark-start text:name="__RefHeading___ecritures_et_liaisons_5"/><text:bookmark-start text:name="ecritures_et_liaisons"/>Écritures et liaisons<text:bookmark-end text:name="__RefHeading___ecritures_et_liaisons_5"/><text:bookmark-end text:name="ecritures_et_liaisons"/></text:h>
      <text:p text:style-name="Text_20_body">Le programme contrôle :</text:p>
      <text:list text:style-name="List_20_1" text:continue-numbering="false">
        <text:list-item>
          <text:p text:style-name="List_20_1_Content_First"> la cohérence des écritures entre montants HT/TTC et TVA, </text:p>
        </text:list-item>
        <text:list-item>
          <text:p text:style-name="List_20_1_Content"> la présence ou non d'un numéro de chèque selon le mode de paiement, </text:p>
        </text:list-item>
        <text:list-item>
          <text:p text:style-name="List_20_1_Content"> la cohérence des pièces liées éventuellement liées</text:p>
        </text:list-item>
        <text:list-item>
          <text:p text:style-name="List_20_1_Content_Last"> la ventilation correcte des pièces</text:p>
        </text:list-item>
      </text:list>
      <text:p text:style-name="Text_20_body">Lorsque cette option est choisie, le menu contextuel de la table permet de choisir l'option <text:span text:style-name="Strong_20_Emphasis">Supprimer les ventilations incorrecte</text:span>. Si cette option est cochée, lors du contrôle, toutes les ventilations d'écriture en sous-écritures sont supprimées si elles sont incorrectes (si le total HT des ventilation est différent du HT de l'écriture, ou si le total TTC des ventilations est différent du TTC de l'écriture).</text:p>
      <text:h text:style-name="Heading_20_4" text:outline-level="4"><text:bookmark-start text:name="__RefHeading___lignes_orphelines_de_pieces_6"/><text:bookmark-start text:name="lignes_orphelines_de_pieces"/>Lignes orphelines de pièces<text:bookmark-end text:name="__RefHeading___lignes_orphelines_de_pieces_6"/><text:bookmark-end text:name="lignes_orphelines_de_pieces"/></text:h>
      <text:p text:style-name="Text_20_body">Le programme contrôle que pour chaque ligne de pièce, la pièce-maître soit bien présente.</text:p>
      <text:h text:style-name="Heading_20_4" text:outline-level="4"><text:bookmark-start text:name="__RefHeading___trous_dans_le_facturier_7"/><text:bookmark-start text:name="trous_dans_le_facturier"/>Trous dans le facturier<text:bookmark-end text:name="__RefHeading___trous_dans_le_facturier_7"/><text:bookmark-end text:name="trous_dans_le_facturier"/></text:h>
      <text:p text:style-name="Text_20_body">Le programme contrôle chaque numéro de facture est N+1 par rapport au n° précédent, et signale les éventuels “trous”.</text:p>
      <text:h text:style-name="Heading_20_4" text:outline-level="4"><text:bookmark-start text:name="__RefHeading___documents_8"/><text:bookmark-start text:name="documents"/>Documents<text:bookmark-end text:name="__RefHeading___documents_8"/><text:bookmark-end text:name="documents"/></text:h>
      <text:p text:style-name="Text_20_body">Le programme contrôle la présence de tous les fichiers physiques éventuellement liés à un enregistrement Document.</text:p>
      <text:h text:style-name="Heading_20_4" text:outline-level="4"><text:bookmark-start text:name="__RefHeading___doublons_ean13_9"/><text:bookmark-start text:name="doublons_ean13"/>Doublons EAN13<text:bookmark-end text:name="__RefHeading___doublons_ean13_9"/><text:bookmark-end text:name="doublons_ean13"/></text:h>
      <text:p text:style-name="Text_20_body">Le programme affiche tous les produits différents qui ont un code EAN13 identique (cela peut être problématique si vous saisissez vos produits avec une douchette laser).</text:p>
      <text:h text:style-name="Heading_20_4" text:outline-level="4"><text:bookmark-start text:name="__RefHeading___code_produit_famille_10"/><text:bookmark-start text:name="code_produit_famille"/>Code produit/famille<text:bookmark-end text:name="__RefHeading___code_produit_famille_10"/><text:bookmark-end text:name="code_produit_famille"/></text:h>
      <text:p text:style-name="Text_20_body">Le programme contrôle dans toutes les pièces l'existence des codes produit, ainsi que le rattachement correct à la famille de la fiche produit.</text:p>
      <text:h text:style-name="Heading_20_4" text:outline-level="4"><text:bookmark-start text:name="__RefHeading___codes_produits_famille_11"/><text:bookmark-start text:name="codes_produits_famille"/>Codes produits/famille<text:bookmark-end text:name="__RefHeading___codes_produits_famille_11"/><text:bookmark-end text:name="codes_produits_famille"/></text:h>
      <text:p text:style-name="Text_20_body"><draw:frame draw:style-name="media" draw:name="1" text:anchor-type="as-char" draw:z-index="1" svg:width="" svg:rel-width="100%" svg:height="0cm"><draw:image xlink:href="Pictures/438c8df7d69b36b357b266c87f7760d0.svg" xlink:type="simple" xlink:show="embed" xlink:actuate="onLoad"/></draw:frame> A rédiger</text:p>
      <text:h text:style-name="Heading_20_4" text:outline-level="4"><text:bookmark-start text:name="__RefHeading___fichier_bb_ecritures_12"/><text:bookmark-start text:name="fichier_bb_ecritures"/>Fichier BB Ecritures<text:bookmark-end text:name="__RefHeading___fichier_bb_ecritures_12"/><text:bookmark-end text:name="fichier_bb_ecritures"/></text:h>
      <text:h text:style-name="Heading_20_4" text:outline-level="4"><text:bookmark-start text:name="__RefHeading___fichiers_bb_pieces_13"/><text:bookmark-start text:name="fichiers_bb_pieces"/>Fichiers BB Pièces<text:bookmark-end text:name="__RefHeading___fichiers_bb_pieces_13"/><text:bookmark-end text:name="fichiers_bb_pieces"/></text:h>
      <text:h text:style-name="Heading_20_4" text:outline-level="4"><text:bookmark-start text:name="__RefHeading___composition_des_produits_14"/><text:bookmark-start text:name="composition_des_produits"/>Composition des produits<text:bookmark-end text:name="__RefHeading___composition_des_produits_14"/><text:bookmark-end text:name="composition_des_produits"/></text:h>
      <text:h text:style-name="Heading_20_4" text:outline-level="4"><text:bookmark-start text:name="__RefHeading___ecart_crea_modif_15"/><text:bookmark-start text:name="ecart_crea_modif"/>Ecart créa/modif<text:bookmark-end text:name="__RefHeading___ecart_crea_modif_15"/><text:bookmark-end text:name="ecart_crea_modif"/></text:h>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Admin”</text:span></text:p>
      <text:p text:style-name="Text_20_body"><text:a xlink:type="simple" xlink:href="#wiki:v15:admin:auditdonnees" text:style-name="Local_20_link" text:visited-style-name="Visited_20_Local_20_Link">Audit des données</text:a><text:line-break/><text:a xlink:type="simple" xlink:href="https://wiki.gestan.fr/doku.php?id=wiki:v15:admin:benchlect" text:style-name="Internet_20_link" text:visited-style-name="Visited_20_Internet_20_Link">Benchmark lectures</text:a><text:line-break/><text:a xlink:type="simple" xlink:href="https://wiki.gestan.fr/doku.php?id=wiki:v15:admin:compteclient" text:style-name="Internet_20_link" text:visited-style-name="Visited_20_Internet_20_Link">Compte client</text:a><text:line-break/><text:a xlink:type="simple" xlink:href="https://wiki.gestan.fr/doku.php?id=wiki:v15:admin:extensions" text:style-name="Internet_20_link" text:visited-style-name="Visited_20_Internet_20_Link">Extensions Gestan</text:a><text:line-break/><text:a xlink:type="simple" xlink:href="https://wiki.gestan.fr/doku.php?id=wiki:v15:admin:histomod" text:style-name="Internet_20_link" text:visited-style-name="Visited_20_Internet_20_Link">Historique des modifications</text:a><text:line-break/><text:a xlink:type="simple" xlink:href="https://wiki.gestan.fr/doku.php?id=wiki:v15:admin:etiquettes" text:style-name="Internet_20_link" text:visited-style-name="Visited_20_Internet_20_Link">Impression d'étiquettes</text:a><text:line-break/><text:a xlink:type="simple" xlink:href="https://wiki.gestan.fr/doku.php?id=wiki:v15:admin:installation" text:style-name="Internet_20_link" text:visited-style-name="Visited_20_Internet_20_Link">Installation de Gestan V15</text:a><text:line-break/><text:a xlink:type="simple" xlink:href="https://wiki.gestan.fr/doku.php?id=wiki:v15:admin:journalapp" text:style-name="Internet_20_link" text:visited-style-name="Visited_20_Internet_20_Link">Journal des événements de l'application</text:a><text:line-break/><text:a xlink:type="simple" xlink:href="https://wiki.gestan.fr/doku.php?id=wiki:v15:admin:licenceext" text:style-name="Internet_20_link" text:visited-style-name="Visited_20_Internet_20_Link">Licence des extensions</text:a><text:line-break/><text:a xlink:type="simple" xlink:href="https://wiki.gestan.fr/doku.php?id=wiki:v15:admin:licence" text:style-name="Internet_20_link" text:visited-style-name="Visited_20_Internet_20_Link">Licence Entreprise</text:a><text:line-break/><text:a xlink:type="simple" xlink:href="https://wiki.gestan.fr/doku.php?id=wiki:v15:admin:licencegratuite" text:style-name="Internet_20_link" text:visited-style-name="Visited_20_Internet_20_Link">Licences Gestan gratuites</text:a><text:line-break/><text:a xlink:type="simple" xlink:href="https://wiki.gestan.fr/doku.php?id=wiki:v15:admin:messdesact" text:style-name="Internet_20_link" text:visited-style-name="Visited_20_Internet_20_Link">Messages désactivables</text:a><text:line-break/><text:a xlink:type="simple" xlink:href="https://wiki.gestan.fr/doku.php?id=wiki:v15:admin:changererp" text:style-name="Internet_20_link" text:visited-style-name="Visited_20_Internet_20_Link">Migrer son ERP actuel vers Gestan</text:a><text:line-break/><text:a xlink:type="simple" xlink:href="https://wiki.gestan.fr/doku.php?id=wiki:v15:admin:multilinguisme" text:style-name="Internet_20_link" text:visited-style-name="Visited_20_Internet_20_Link">Multilinguisme</text:a><text:line-break/><text:a xlink:type="simple" xlink:href="https://wiki.gestan.fr/doku.php?id=wiki:v15:admin:ordireseau" text:style-name="Internet_20_link" text:visited-style-name="Visited_20_Internet_20_Link">Ordinateurs du réseau</text:a><text:line-break/><text:a xlink:type="simple" xlink:href="https://wiki.gestan.fr/doku.php?id=wiki:v15:admin:session" text:style-name="Internet_20_link" text:visited-style-name="Visited_20_Internet_20_Link">Sessions</text:a><text:line-break/><text:a xlink:type="simple" xlink:href="https://wiki.gestan.fr/doku.php?id=wiki:v15:admin:translicence" text:style-name="Internet_20_link" text:visited-style-name="Visited_20_Internet_20_Link">Transfert de licenc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48</meta:creation-date>
    <dc:creator>Generated</dc:creator>
    <dc:date>2026-08-13T13::39:48</dc:date>
    <dc:language>en-US</dc:language>
    <meta:editing-cycles>1</meta:editing-cycles>
    <meta:editing-duration>PT0S</meta:editing-duration>
    <dc:title>wiki:v15:admin:auditdonnees</dc:title>
  </office:meta>
</office:document-meta>
</file>