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b820ea8d087c52b24ce8ac7f9160d5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3"/><text:bookmark-start text:name="__RefHeading___aide_de_gestan_v13_1"/><text:bookmark-start text:name="aide_de_gestan_v13"/>Aide de Gestan V13<text:bookmark-end text:name="__RefHeading___aide_de_gestan_v13_1"/><text:bookmark-end text:name="aide_de_gestan_v13"/></text:h>
      <text:p text:style-name="Text_20_body">GESTAN 13 est obsolète depuis le 01/01/2018 ! <text:line-break/><text:span text:style-name="Strong_20_Emphasis"><text:a xlink:type="simple" xlink:href="https://wiki.gestan.fr/doku.php?id=wiki:v15:migration_13_15" text:style-name="Internet_20_link" text:visited-style-name="Visited_20_Internet_20_Link">Migrez d'urgence</text:a> vers Gestan 15.</text:span>L'aide de Gestan V13 est essentiellement constituée du manuel, accessible par la touche F1 depuis la plupart des écrans de Gestan V13. Ci-dessous un certain nombre d'articles en complément.</text:p>
      <text:h text:style-name="Heading_20_2" text:outline-level="2"><text:bookmark-start text:name="__RefHeading___utilisation_de_gestan_v13_2"/><text:bookmark-start text:name="utilisation_de_gestan_v13"/>Utilisation de Gestan V13<text:bookmark-end text:name="__RefHeading___utilisation_de_gestan_v13_2"/><text:bookmark-end text:name="utilisation_de_gestan_v13"/></text:h>
      <text:list text:style-name="List_20_1" text:continue-numbering="false">
        <text:list-item>
          <text:p text:style-name="List_20_1_Content_First"><text:a xlink:type="simple" xlink:href="https://wiki.gestan.fr/doku.php?id=wiki:util:pieces:option_tri" text:style-name="Internet_20_link" text:visited-style-name="Visited_20_Internet_20_Link">En mode "Manuel"</text:a></text:p>
        </text:list-item>
        <text:list-item>
          <text:p text:style-name="List_20_1_Content_Last"><text:a xlink:type="simple" xlink:href="https://wiki.gestan.fr/doku.php?id=wiki:util:processus_negoce" text:style-name="Internet_20_link" text:visited-style-name="Visited_20_Internet_20_Link">L'étape fournisseur</text:a></text:p>
        </text:list-item>
      </text:list>
      <text:line-break/>
      <text:h text:style-name="Heading_20_2" text:outline-level="2"><text:bookmark-start text:name="__RefHeading___les_addons_de_gestan_v13_3"/><text:bookmark-start text:name="les_addons_de_gestan_v13"/>Les addons de Gestan V13<text:bookmark-end text:name="__RefHeading___les_addons_de_gestan_v13_3"/><text:bookmark-end text:name="les_addons_de_gestan_v13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s addons (bibliothèques, plugins, ou états de remplacement) sont des ressources qui permettent d'ajouter à Gestan des fonctionnalités supplémentaires.</text:p></table:table-cell></table:table-row></table:table></draw:text-box></draw:frame></text:p>
      <text:h text:style-name="Heading_20_3" text:outline-level="3"><text:bookmark-start text:name="__RefHeading___addons_generiques_4"/><text:bookmark-start text:name="addons_generiques"/>Addons génériques<text:bookmark-end text:name="__RefHeading___addons_generiques_4"/><text:bookmark-end text:name="addons_generiques"/></text:h>
      <text:list text:style-name="List_20_1" text:continue-numbering="false">
        <text:list-item>
          <text:p text:style-name="List_20_1_Content_First"><text:a xlink:type="simple" xlink:href="https://wiki.gestan.fr/doku.php?id=wiki:addons:bib_syntheseprojet" text:style-name="Internet_20_link" text:visited-style-name="Visited_20_Internet_20_Link">bib_syntheseprojet</text:a></text:p>
        </text:list-item>
        <text:list-item>
          <text:p text:style-name="List_20_1_Content"><text:a xlink:type="simple" xlink:href="https://wiki.gestan.fr/doku.php?id=wiki:addons:compta:budgets_fourn" text:style-name="Internet_20_link" text:visited-style-name="Visited_20_Internet_20_Link">Fonctionnalités</text:a></text:p>
        </text:list-item>
        <text:list-item>
          <text:p text:style-name="List_20_1_Content"><text:a xlink:type="simple" xlink:href="https://wiki.gestan.fr/doku.php?id=wiki:addons:bib_chat" text:style-name="Internet_20_link" text:visited-style-name="Visited_20_Internet_20_Link">Fonctionnalités</text:a></text:p>
        </text:list-item>
        <text:list-item>
          <text:p text:style-name="List_20_1_Content"><text:a xlink:type="simple" xlink:href="https://wiki.gestan.fr/doku.php?id=wiki:addons:bib_viewer_hfsql" text:style-name="Internet_20_link" text:visited-style-name="Visited_20_Internet_20_Link">Fonctionnalités</text:a></text:p>
        </text:list-item>
        <text:list-item>
          <text:p text:style-name="List_20_1_Content"><text:a xlink:type="simple" xlink:href="https://wiki.gestan.fr/doku.php?id=wiki:addons:plg_actionchargeur" text:style-name="Internet_20_link" text:visited-style-name="Visited_20_Internet_20_Link">Fonctionnalités</text:a></text:p>
        </text:list-item>
        <text:list-item>
          <text:p text:style-name="List_20_1_Content"><text:a xlink:type="simple" xlink:href="https://wiki.gestan.fr/doku.php?id=wiki:addons:plg_dedoublonneur" text:style-name="Internet_20_link" text:visited-style-name="Visited_20_Internet_20_Link">Fonctionnalités</text:a></text:p>
        </text:list-item>
        <text:list-item>
          <text:p text:style-name="List_20_1_Content"><text:a xlink:type="simple" xlink:href="https://wiki.gestan.fr/doku.php?id=wiki:addons:plg_distances" text:style-name="Internet_20_link" text:visited-style-name="Visited_20_Internet_20_Link">Fonctionnalités</text:a></text:p>
        </text:list-item>
        <text:list-item>
          <text:p text:style-name="List_20_1_Content"><text:a xlink:type="simple" xlink:href="https://wiki.gestan.fr/doku.php?id=wiki:addons:plg_exportarif" text:style-name="Internet_20_link" text:visited-style-name="Visited_20_Internet_20_Link">Fonctionnalités</text:a></text:p>
        </text:list-item>
        <text:list-item>
          <text:p text:style-name="List_20_1_Content"><text:a xlink:type="simple" xlink:href="https://wiki.gestan.fr/doku.php?id=wiki:addons:plg_plloader" text:style-name="Internet_20_link" text:visited-style-name="Visited_20_Internet_20_Link">Fonctionnalités</text:a></text:p>
        </text:list-item>
        <text:list-item>
          <text:p text:style-name="List_20_1_Content"><text:a xlink:type="simple" xlink:href="https://wiki.gestan.fr/doku.php?id=wiki:addons:plg_prdcomposeur" text:style-name="Internet_20_link" text:visited-style-name="Visited_20_Internet_20_Link">Fonctionnalités</text:a></text:p>
        </text:list-item>
        <text:list-item>
          <text:p text:style-name="List_20_1_Content"><text:a xlink:type="simple" xlink:href="https://wiki.gestan.fr/doku.php?id=wiki:addons:plg_trloader" text:style-name="Internet_20_link" text:visited-style-name="Visited_20_Internet_20_Link">Fonctionnalités</text:a></text:p>
        </text:list-item>
        <text:list-item>
          <text:p text:style-name="List_20_1_Content"><text:a xlink:type="simple" xlink:href="https://wiki.gestan.fr/doku.php?id=wiki:addons:plg_txremcli" text:style-name="Internet_20_link" text:visited-style-name="Visited_20_Internet_20_Link">Fonctionnalités</text:a></text:p>
        </text:list-item>
        <text:list-item>
          <text:p text:style-name="List_20_1_Content"><text:a xlink:type="simple" xlink:href="https://wiki.gestan.fr/doku.php?id=wiki:addons:plg_modchpcmpl" text:style-name="Internet_20_link" text:visited-style-name="Visited_20_Internet_20_Link">Modification des champs complémentaires</text:a></text:p>
        </text:list-item>
        <text:list-item>
          <text:p text:style-name="List_20_1_Content"><text:a xlink:type="simple" xlink:href="https://wiki.gestan.fr/doku.php?id=wiki:addons:plg_transcompta" text:style-name="Internet_20_link" text:visited-style-name="Visited_20_Internet_20_Link">plg_transcompta</text:a></text:p>
        </text:list-item>
        <text:list-item>
          <text:p text:style-name="List_20_1_Content_Last"><text:a xlink:type="simple" xlink:href="https://wiki.gestan.fr/doku.php?id=wiki:addons:bib_valmob" text:style-name="Internet_20_link" text:visited-style-name="Visited_20_Internet_20_Link">Pré-requis / Paramétrage</text:a></text:p>
        </text:list-item>
      </text:list>
      <text:line-break/>
      <text:p text:style-name="Text_20_body">Un p'tit montage de D.S., utilisateur convaincu de Gestan !</text:p>
      <text:p text:style-name="Text_20_body"><draw:frame draw:style-name="media" draw:name="0" text:anchor-type="as-char" draw:z-index="0" svg:width="20.267083333333cm" style:rel-width="100%" svg:height="12.779375cm" style:rel-height="scale"><draw:image xlink:href="Pictures/fb820ea8d087c52b24ce8ac7f9160d5d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8:05</meta:creation-date>
    <dc:creator>Generated</dc:creator>
    <dc:date>2026-08-13T13::38:05</dc:date>
    <dc:language>en-US</dc:language>
    <meta:editing-cycles>1</meta:editing-cycles>
    <meta:editing-duration>PT0S</meta:editing-duration>
    <dc:title>wiki:v13</dc:title>
  </office:meta>
</office:document-meta>
</file>