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wiki:partenaires"/><text:bookmark-start text:name="__RefHeading___documentation_partenaires_gestan_1"/><text:bookmark-start text:name="documentation_partenaires_gestan"/>Documentation Partenaires Gestan<text:bookmark-end text:name="__RefHeading___documentation_partenaires_gestan_1"/><text:bookmark-end text:name="documentation_partenaires_gestan"/></text:h>
      <text:p text:style-name="Text_20_body">Cet espace de documentation n'est accessible qu'aux Partenaires Gestan.<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h text:style-name="Heading_20_2" text:outline-level="2"><text:bookmark-start text:name="__RefHeading___nouveautes_2025_2"/><text:bookmark-start text:name="nouveautes_2025"/>Nouveautés 2025<text:bookmark-end text:name="__RefHeading___nouveautes_2025_2"/><text:bookmark-end text:name="nouveautes_2025"/></text:h><text:p text:style-name="Text_20_body">En 2025, deux modifications importantes des <text:a xlink:type="simple" xlink:href="https://wiki.gestan.fr/doku.php?id=wiki:partenaires:partenariat:commissionnement" text:style-name="Internet_20_link" text:visited-style-name="Visited_20_Internet_20_Link">conditions de commissionnement</text:a>, entre autres, pour les Partenaires Gestan :</text:p><text:list text:style-name="List_20_1" text:continue-numbering="false"><text:list-item><text:p text:style-name="List_20_1_Content_First"> <text:span text:style-name="Strong_20_Emphasis">le doublement des commissions de vente</text:span> : dans un monde incertain, la situation de Gestan reste profitable, et nous pouvons partager plus de valeur avec vous, ce qui est une façon de reconnaître, et d'encourager, vos efforts de prospection. Et à l'horizon 2027 se profile Factur-X, contrainte administrative qui va obliger 2,8 millions d'entreprises françaises travaillant sous tableur, à adopter un logiciel de gestion. Si cette nouvelle obligation est déplorable dans son principe, elle n'en constitue pas moins une belle opportunité pour tous les éditeurs d'ERP, dont Gestan !</text:p></text:list-item><text:list-item><text:p text:style-name="List_20_1_Content_Last"> <text:span text:style-name="Strong_20_Emphasis">la simplification des procédure</text:span> : nous avons supprimé la traditionnelle “fiche nouveau client” ! Désormais, un simple mail avec les indications nécessaires à l'identification du client suffira. Plus de temps de gagné pour la prospection !</text:p></text:list-item></text:list></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3::38:29</meta:creation-date>
    <dc:creator>Generated</dc:creator>
    <dc:date>2026-08-13T13::38:29</dc:date>
    <dc:language>en-US</dc:language>
    <meta:editing-cycles>1</meta:editing-cycles>
    <meta:editing-duration>PT0S</meta:editing-duration>
    <dc:title>wiki:partenaires</dc:title>
  </office:meta>
</office:document-meta>
</file>