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3dde869db95d0797ae2d1be4f9020a4.svg"/>
  <manifest:file-entry manifest:media-type="image/jpeg" manifest:full-path="Pictures/bf3cb919c2643e121889f0eac1eefd9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mobile:tmx"/><text:bookmark-start text:name="__RefHeading___gestan_terminaux_mobiles_1"/><text:bookmark-start text:name="gestan_terminaux_mobiles"/>Gestan Terminaux Mobiles<text:bookmark-end text:name="__RefHeading___gestan_terminaux_mobiles_1"/><text:bookmark-end text:name="gestan_terminaux_mobiles"/></text:h>
      <text:p text:style-name="Text_20_body">Nous développons (aussi <draw:frame draw:style-name="media" draw:name="0" text:anchor-type="as-char" draw:z-index="0" svg:width="" svg:rel-width="100%" svg:height="0cm"><draw:image xlink:href="Pictures/f3dde869db95d0797ae2d1be4f9020a4.svg" xlink:type="simple" xlink:show="embed" xlink:actuate="onLoad"/></draw:frame>) des applications destinées à fonctionner sur des terminaux mobiles.</text:p>
      <text:p text:style-name="Text_20_body">Documentation sur les terminaux mobiles testés (ceci ne constitue en rien une recommandation ni une obligation d'achat) :</text:p>
      <text:list text:style-name="List_20_1" text:continue-numbering="false">
        <text:list-item>
          <text:p text:style-name="LastListParagraph_List_20_1_Content_First"> ZEBRA MC2100 : <text:a xlink:type="simple" xlink:href="http://wiki.gestan.fr/downloads/mc2100-spec-sheet-en.pdf" text:style-name="Internet_20_link" text:visited-style-name="Visited_20_Internet_20_Link">Spécifications (EN)</text:a> / <text:a xlink:type="simple" xlink:href="http://wiki.gestan.fr/downloads/mc2100-user-guide-fr.pdf" text:style-name="Internet_20_link" text:visited-style-name="Visited_20_Internet_20_Link">Guide utilisateur (FR)</text:a></text:p>
        </text:list-item>
      </text:list>
      <text:p text:style-name="Text_20_body"><draw:frame draw:style-name="mediacenter" draw:name="1" text:anchor-type="paragraph" draw:z-index="1" svg:width="10.583333333333cm" svg:height="10.742083333333cm"><draw:image xlink:href="Pictures/bf3cb919c2643e121889f0eac1eefd94.jpg" xlink:type="simple" xlink:show="embed" xlink:actuate="onLoad"/></draw:frame></text:p>
      <text:h text:style-name="Heading_20_3" text:outline-level="3"><text:bookmark-start text:name="__RefHeading___gestan_tp_2"/><text:bookmark-start text:name="gestan_tp"/>Gestan TP<text:bookmark-end text:name="__RefHeading___gestan_tp_2"/><text:bookmark-end text:name="gestan_tp"/></text:h>
      <text:p text:style-name="Text_20_body">Gestan TP est une application pour terminal mobile, qui permet :</text:p>
      <text:list text:style-name="List_20_1" text:continue-numbering="false">
        <text:list-item>
          <text:p text:style-name="List_20_1_Content_First"> à un préparateur de commande de scanner les produits correspondants à une commande</text:p>
        </text:list-item>
        <text:list-item>
          <text:p text:style-name="List_20_1_Content_Last"> à un réceptionniste de scanner les produits correspondants à une livraison</text:p>
        </text:list-item>
      </text:list>
      <text:p text:style-name="Text_20_body">ceci avec un terminal mobile, lui donnant toute liberté d'aller et venir dans l'entrepôt.</text:p>
      <text:p text:style-name="Text_20_body"><text:span text:style-name="Emphasis"><text:span text:style-name="Strong_20_Emphasis">Plus d'information : <text:a xlink:type="simple" xlink:href="https://wiki.gestan.fr/doku.php?id=wiki:mobile:tmx:tp#description" text:style-name="Internet_20_link" text:visited-style-name="Visited_20_Internet_20_Link">Gestan TP</text:a>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38:59</meta:creation-date>
    <dc:creator>Generated</dc:creator>
    <dc:date>2026-08-13T13::38:59</dc:date>
    <dc:language>en-US</dc:language>
    <meta:editing-cycles>1</meta:editing-cycles>
    <meta:editing-duration>PT0S</meta:editing-duration>
    <dc:title>wiki:mobile:tmx</dc:title>
  </office:meta>
</office:document-meta>
</file>