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3d1ac52e9e47fd69cbe085149e2f1a.png"/>
  <manifest:file-entry manifest:media-type="image/png" manifest:full-path="Pictures/bb0c60229e15e492f6c99828673134ad.png"/>
  <manifest:file-entry manifest:media-type="image/png" manifest:full-path="Pictures/45df28d4d3a03c97d44f709aea6973e6.png"/>
  <manifest:file-entry manifest:media-type="image/png" manifest:full-path="Pictures/af0d1c34e32992bc8e4d9523d07b1464.png"/>
  <manifest:file-entry manifest:media-type="image/png" manifest:full-path="Pictures/edb932049fc6510d2d24b1a9d11e8b6b.png"/>
  <manifest:file-entry manifest:media-type="image/png" manifest:full-path="Pictures/d823093095ae5bd1a096840160ed9c9e.png"/>
  <manifest:file-entry manifest:media-type="image/png" manifest:full-path="Pictures/cc35e2c2b6542dd0166ee11b7651a4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gestanmobile:contacts_societes"/><text:bookmark-start text:name="__RefHeading___contacts_et_societes_1"/><text:bookmark-start text:name="contacts_et_societes"/>Contacts et Sociétés<text:bookmark-end text:name="__RefHeading___contacts_et_societes_1"/><text:bookmark-end text:name="contacts_et_societes"/></text:h>
      <text:p text:style-name="Text_20_body">La partie <text:span text:style-name="Strong_20_Emphasis">Contacts</text:span> du menu donne accès à <text:span text:style-name="Strong_20_Emphasis">Contacts</text:span> et à <text:span text:style-name="Strong_20_Emphasis">Sociétés et fournisseurs</text:span>.</text:p>
      <text:p text:style-name="Text_20_body"><draw:frame draw:style-name="media" draw:name="0" text:anchor-type="as-char" draw:z-index="0" svg:width="9.2604166666667cm" style:rel-width="100%" svg:height="5.9292390046296cm" style:rel-height="scale"><draw:image xlink:href="Pictures/c43d1ac52e9e47fd69cbe085149e2f1a.png" xlink:type="simple" xlink:show="embed" xlink:actuate="onLoad"/></draw:frame></text:p>
      <text:h text:style-name="Heading_20_2" text:outline-level="2"><text:bookmark-start text:name="__RefHeading___liste_des_contacts_2"/><text:bookmark-start text:name="liste_des_contacts"/>Liste des contacts<text:bookmark-end text:name="__RefHeading___liste_des_contacts_2"/><text:bookmark-end text:name="liste_des_contacts"/></text:h>
      <text:p text:style-name="Text_20_body">La liste des contacts s'affiche en accédant au menu <text:span text:style-name="Strong_20_Emphasis">Contacts</text:span>.</text:p>
      <text:p text:style-name="Text_20_body"><draw:frame draw:style-name="media" draw:name="1" text:anchor-type="as-char" draw:z-index="1" svg:width="9.2604166666667cm" style:rel-width="100%" svg:height="16.462962962963cm" style:rel-height="scale"><draw:image xlink:href="Pictures/bb0c60229e15e492f6c99828673134ad.png" xlink:type="simple" xlink:show="embed" xlink:actuate="onLoad"/></draw:frame></text:p>
      <text:h text:style-name="Heading_20_2" text:outline-level="2"><text:bookmark-start text:name="__RefHeading___creer_un_nouveau_contact_3"/><text:bookmark-start text:name="creer_un_nouveau_contact"/>Créer un nouveau contact<text:bookmark-end text:name="__RefHeading___creer_un_nouveau_contact_3"/><text:bookmark-end text:name="creer_un_nouveau_contact"/></text:h>
      <text:p text:style-name="Text_20_body">La création d'un nouveau contact s'initie en cliquant sur <text:span text:style-name="Strong_20_Emphasis">+</text:span>, depuis la liste des actions.</text:p>
      <text:p text:style-name="Text_20_body"><draw:frame draw:style-name="media" draw:name="2" text:anchor-type="as-char" draw:z-index="2" svg:width="9.2604166666667cm" style:rel-width="100%" svg:height="4.5401765046296cm" style:rel-height="scale"><draw:image xlink:href="Pictures/45df28d4d3a03c97d44f709aea6973e6.png" xlink:type="simple" xlink:show="embed" xlink:actuate="onLoad"/></draw:frame></text:p>
      <text:p text:style-name="Text_20_body">Un nouvel écran s'affiche ensuite :</text:p>
      <text:p text:style-name="Text_20_body"><draw:frame draw:style-name="media" draw:name="3" text:anchor-type="as-char" draw:z-index="3" svg:width="9.2604166666667cm" style:rel-width="100%" svg:height="16.462962962963cm" style:rel-height="scale"><draw:image xlink:href="Pictures/af0d1c34e32992bc8e4d9523d07b1464.png" xlink:type="simple" xlink:show="embed" xlink:actuate="onLoad"/></draw:frame></text:p>
      <text:h text:style-name="Heading_20_2" text:outline-level="2"><text:bookmark-start text:name="__RefHeading___liste_des_societes_4"/><text:bookmark-start text:name="liste_des_societes"/>Liste des sociétés<text:bookmark-end text:name="__RefHeading___liste_des_societes_4"/><text:bookmark-end text:name="liste_des_societes"/></text:h>
      <text:p text:style-name="Text_20_body">La liste des société s'affiche en accédant au menu <text:span text:style-name="Strong_20_Emphasis">Sociétés et fournisseurs</text:span>.</text:p>
      <text:p text:style-name="Text_20_body"><draw:frame draw:style-name="media" draw:name="4" text:anchor-type="as-char" draw:z-index="4" svg:width="9.2604166666667cm" style:rel-width="100%" svg:height="16.462962962963cm" style:rel-height="scale"><draw:image xlink:href="Pictures/edb932049fc6510d2d24b1a9d11e8b6b.png" xlink:type="simple" xlink:show="embed" xlink:actuate="onLoad"/></draw:frame></text:p>
      <text:h text:style-name="Heading_20_2" text:outline-level="2"><text:bookmark-start text:name="__RefHeading___definir_une_societe_comme_fournisseur_5"/><text:bookmark-start text:name="definir_une_societe_comme_fournisseur"/>Définir une société comme fournisseur<text:bookmark-end text:name="__RefHeading___definir_une_societe_comme_fournisseur_5"/><text:bookmark-end text:name="definir_une_societe_comme_fournisseur"/></text:h>
      <text:h text:style-name="Heading_20_2" text:outline-level="2"><text:bookmark-start text:name="__RefHeading___creer_une_nouvelle_societe_6"/><text:bookmark-start text:name="creer_une_nouvelle_societe"/>Créer une nouvelle société<text:bookmark-end text:name="__RefHeading___creer_une_nouvelle_societe_6"/><text:bookmark-end text:name="creer_une_nouvelle_societe"/></text:h>
      <text:p text:style-name="Text_20_body">La création d'une nouvelle société s'initie en cliquant sur <text:span text:style-name="Strong_20_Emphasis">+</text:span>, depuis la liste des sociétés.</text:p>
      <text:p text:style-name="Text_20_body"><draw:frame draw:style-name="media" draw:name="5" text:anchor-type="as-char" draw:z-index="5" svg:width="9.2604166666667cm" style:rel-width="100%" svg:height="4.1929108796296cm" style:rel-height="scale"><draw:image xlink:href="Pictures/d823093095ae5bd1a096840160ed9c9e.png" xlink:type="simple" xlink:show="embed" xlink:actuate="onLoad"/></draw:frame></text:p>
      <text:p text:style-name="Text_20_body">Un nouvel écran s'affiche ensuite :</text:p>
      <text:p text:style-name="Text_20_body"><draw:frame draw:style-name="media" draw:name="6" text:anchor-type="as-char" draw:z-index="6" svg:width="9.2604166666667cm" style:rel-width="100%" svg:height="16.462962962963cm" style:rel-height="scale"><draw:image xlink:href="Pictures/cc35e2c2b6542dd0166ee11b7651a44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34:01</meta:creation-date>
    <dc:creator>Generated</dc:creator>
    <dc:date>2026-09-13T11::34:01</dc:date>
    <dc:language>en-US</dc:language>
    <meta:editing-cycles>1</meta:editing-cycles>
    <meta:editing-duration>PT0S</meta:editing-duration>
    <dc:title>wiki:gestanmobile:contacts_societes</dc:title>
  </office:meta>
</office:document-meta>
</file>