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2ab3a75cfa46dcef273720a6528306c.png"/>
  <manifest:file-entry manifest:media-type="image/png" manifest:full-path="Pictures/a92921634b698795b7beb2ecd09e2c7d.png"/>
  <manifest:file-entry manifest:media-type="image/png" manifest:full-path="Pictures/e53e016938f2e31f780d6b52c2d60b95.png"/>
  <manifest:file-entry manifest:media-type="image/png" manifest:full-path="Pictures/ca5b1bde5f04fd0470296c2101bad0b9.png"/>
  <manifest:file-entry manifest:media-type="image/png" manifest:full-path="Pictures/aa6c4aa555aaf27ba03cf00162b53034.png"/>
  <manifest:file-entry manifest:media-type="image/png" manifest:full-path="Pictures/d2d7d5e0d6e60d9c617a65e135e3ebcf.png"/>
  <manifest:file-entry manifest:media-type="image/png" manifest:full-path="Pictures/c8e1e3ae199a1672c868dc27753709c3.png"/>
  <manifest:file-entry manifest:media-type="image/png" manifest:full-path="Pictures/60170f3f2a7a4348c73c25f068924bd3.png"/>
  <manifest:file-entry manifest:media-type="image/png" manifest:full-path="Pictures/8092f8112a8129f68132028d9952eb30.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extensv15:wordpress"/><text:bookmark-start text:name="__RefHeading___wordpress_espace_client_sous_wordpress_1"/><text:bookmark-start text:name="wordpress_espace_client_sous_wordpress"/>WORDPRESS Espace client sous Wordpress<text:bookmark-end text:name="__RefHeading___wordpress_espace_client_sous_wordpress_1"/><text:bookmark-end text:name="wordpress_espace_client_sous_wordpress"/></text:h>
      <text:p text:style-name="Text_20_body"><draw:frame draw:style-name="media" draw:name="0" text:anchor-type="as-char" draw:z-index="0" svg:width="17.197916666667cm" style:rel-width="100%" svg:height="7.9375cm" style:rel-height="scale"><draw:image xlink:href="Pictures/02ab3a75cfa46dcef273720a6528306c.png" xlink:type="simple" xlink:show="embed" xlink:actuate="onLoad"/></draw:frame></text:p>
      <text:p text:style-name="Text_20_body">Ce module a été développé pour que vous puissiez proposer à vos clients un espace membre sur votre site, dans lequel ils pourront trouver :<text:line-break/></text:p>
      <text:list text:style-name="List_20_1" text:continue-numbering="false">
        <text:list-item>
          <text:p text:style-name="List_20_1_Content_First"> Les coordonnées que vous avez enregistrées (utile s'il déménage et qu'il ne sait pas sous quelle adresse il est connu)</text:p>
        </text:list-item>
        <text:list-item>
          <text:p text:style-name="List_20_1_Content"> Ses devis</text:p>
        </text:list-item>
        <text:list-item>
          <text:p text:style-name="List_20_1_Content"> Ses factures (avec un lien vers un paiement Paypal)</text:p>
        </text:list-item>
        <text:list-item>
          <text:p text:style-name="List_20_1_Content"> Ses documents</text:p>
        </text:list-item>
        <text:list-item>
          <text:p text:style-name="List_20_1_Content"> Ses commandes</text:p>
        </text:list-item>
        <text:list-item>
          <text:p text:style-name="List_20_1_Content_Last"> Ses interventions</text:p>
        </text:list-item>
      </text:list>
      <text:p text:style-name="Text_20_body"><text:a xlink:type="simple" xlink:href="https://www.lcpstudio.fr/commande-2" text:style-name="Internet_20_link" text:visited-style-name="Visited_20_Internet_20_Link">Acheter en ligne sur la boutique LCP Studio</text:a>
<text:span text:style-name="Emphasis">Extension LCP Studio proposée au prix de 290€ HT.</text:span></text:p>
      <text:h text:style-name="Heading_20_2" text:outline-level="2"><text:bookmark-start text:name="__RefHeading___principe_de_fonctionnement_2"/><text:bookmark-start text:name="principe_de_fonctionnement"/>Principe de fonctionnement<text:bookmark-end text:name="__RefHeading___principe_de_fonctionnement_2"/><text:bookmark-end text:name="principe_de_fonctionnement"/></text:h>
      <text:p text:style-name="Text_20_body">Dans Gestan, vous créez pour un contact un accès à son espace client. Il sera alors automatiquement reporté dans Wordpress. Une fois que le client se connecte à votre site, il pourra voir les informations qui le concernent : coordonnées, devis, factures, commandes, documents et interventions.</text:p>
      <text:p text:style-name="Text_20_body">Voilà une présentation en video de la simplicité d'utilisation.</text:p>
      <text:p text:style-name="Text_20_body"><text:a xlink:type="simple" xlink:href="https://wiki.gestan.fr/lib/exe/fetch.php?media=wiki:extensmetierv15:wordpress.mp4" text:style-name="Internet_20_link" text:visited-style-name="Visited_20_Internet_20_Link">wordpress.mp4</text:a></text:p>
      <text:p text:style-name="Text_20_body">(vous pouvez mettre cette video en plein écran.)</text:p>
      <text:h text:style-name="Heading_20_2" text:outline-level="2"><text:bookmark-start text:name="__RefHeading___installation_et_parametrage_3"/><text:bookmark-start text:name="installation_et_parametrage"/>Installation et paramétrage<text:bookmark-end text:name="__RefHeading___installation_et_parametrage_3"/><text:bookmark-end text:name="installation_et_parametrage"/></text:h>
      <text:p text:style-name="Text_20_body">Vous pouvez installer librement l'extension, disponible via l'écran de gestion des ressources Gestan dans une version valable 30 jours. Si elle vous convient, passez commande de la version de production, via <text:a xlink:type="simple" xlink:href="https://www.gestan.fr/le-pack-gestanwordpress/" text:style-name="Internet_20_link" text:visited-style-name="Visited_20_Internet_20_Link">ce formulaire</text:a>. Nous vous enverrons la version de production, qui sera valide pour toutes les machines de votre entreprise, et la facture correspondante.</text:p>
      <text:p text:style-name="Text_20_body">L'installation et le paramétrage sont décrits en détail dans le tutorial ci-dessous, conçu pour que vous puissiez réaliser l'opération tout seul. Cependant, nous pouvons aussi réaliser l'installation et le paramétrage, selon deux formules :</text:p>
      <text:list text:style-name="List_20_1" text:continue-numbering="false">
        <text:list-item>
          <text:p text:style-name="List_20_1_Content_First"> une formule comprenant l'installation sur votre site Web, et la mise en cohérence graphique du plugin wordpress si elle est nécessaire</text:p>
        </text:list-item>
        <text:list-item>
          <text:p text:style-name="List_20_1_Content_Last"> une formule comprenant la création ou la reprise de votre site web sous wordpress, avec l'intégration du module wordpress pour Gestan.</text:p>
        </text:list-item>
      </text:list>
      <text:p text:style-name="Text_20_body">Voir conditions sur la page de commande sur le site de Gestan (<text:a xlink:type="simple" xlink:href="https://www.gestan.fr/le-pack-gestanwordpress/" text:style-name="Internet_20_link" text:visited-style-name="Visited_20_Internet_20_Link">ce lien</text:a>).</text:p>
      <text:h text:style-name="Heading_20_3" text:outline-level="3"><text:bookmark-start text:name="__RefHeading___pre-requis_4"/><text:bookmark-start text:name="pre-requis"/>Pré-requis<text:bookmark-end text:name="__RefHeading___pre-requis_4"/><text:bookmark-end text:name="pre-requis"/></text:h>
      <text:p text:style-name="Text_20_body">Il vous faut :</text:p>
      <text:list text:style-name="List_20_1" text:continue-numbering="false">
        <text:list-item>
          <text:p text:style-name="List_20_1_Content_First"> Un site sous <text:span text:style-name="Strong_20_Emphasis">Wordpress</text:span></text:p>
        </text:list-item>
        <text:list-item>
          <text:p text:style-name="List_20_1_Content"> Un <text:span text:style-name="Strong_20_Emphasis">accès FTP</text:span></text:p>
        </text:list-item>
        <text:list-item>
          <text:p text:style-name="List_20_1_Content_Last"> L'extension <text:span text:style-name="Strong_20_Emphasis">Gestan pour Wordpress</text:span> disponible ici <text:a xlink:type="simple" xlink:href="https://wiki.gestan.fr/lib/exe/fetch.php?media=wiki:extensv15:gestan.zip" text:style-name="Internet_20_link" text:visited-style-name="Visited_20_Internet_20_Link">gestan.zip</text:a></text:p>
        </text:list-item>
      </text:list>
      <text:p text:style-name="Text_20_body">Il faut que <text:span text:style-name="Strong_20_Emphasis">votre base MySql soit accessible depuis l'extérieur</text:span>, ce qui n'est pas toujours le cas chez tous les hébergeurs. Il vous faut aussi un peu d'espace disque (1 facture~=60Ko), mais ce point est très rarement bloquant.</text:p>
      <text:h text:style-name="Heading_20_2" text:outline-level="2"><text:bookmark-start text:name="__RefHeading___installation_cote_wordpress_5"/><text:bookmark-start text:name="installation_cote_wordpress"/>Installation côté Wordpress<text:bookmark-end text:name="__RefHeading___installation_cote_wordpress_5"/><text:bookmark-end text:name="installation_cote_wordpress"/></text:h>
      <text:h text:style-name="Heading_20_3" text:outline-level="3"><text:bookmark-start text:name="__RefHeading___installation_de_l_extension_6"/><text:bookmark-start text:name="installation_de_l_extension"/>Installation de l'extension<text:bookmark-end text:name="__RefHeading___installation_de_l_extension_6"/><text:bookmark-end text:name="installation_de_l_extension"/></text:h>
      <text:p text:style-name="Text_20_body">Installez normalement l'extension “Gestan pour Wordpress”.</text:p>
      <text:list text:style-name="List_20_1" text:continue-numbering="false">
        <text:list-item>
          <text:p text:style-name="List_20_1_Content_First"> connectez-vous comme administrateur au backoffice de votre site (habituellement, “<text:a xlink:type="simple" xlink:href="http://www.votresite.fr/wp-admin" text:style-name="Internet_20_link" text:visited-style-name="Visited_20_Internet_20_Link">www.votresite.fr/wp-admin</text:a>”)</text:p>
        </text:list-item>
        <text:list-item>
          <text:p text:style-name="List_20_1_Content"> allez sur la page des extensions puis cliquez sur le bouton “ajouter”.</text:p>
        </text:list-item>
        <text:list-item>
          <text:p text:style-name="List_20_1_Content"> cliquez sur le bouton “Mettre une extension en ligne” puis sélectionnez le fichier “Gestan.zip” précédemment téléchargé.</text:p>
        </text:list-item>
        <text:list-item>
          <text:p text:style-name="List_20_1_Content_Last"> enfin, activez l'extension.</text:p>
        </text:list-item>
      </text:list>
      <text:p text:style-name="Text_20_body"><draw:frame draw:style-name="mediacenter" draw:name="1" text:anchor-type="paragraph" draw:z-index="1" svg:width="21.166666666667cm" style:rel-width="100%" svg:height="8.255cm" style:rel-height="scale"><draw:image xlink:href="Pictures/a92921634b698795b7beb2ecd09e2c7d.png" xlink:type="simple" xlink:show="embed" xlink:actuate="onLoad"/></draw:frame></text:p>
      <text:p text:style-name="Text_20_body">Cette extension va créer 7 tables dans la base de données de votre site Wordpress: une pour les clients, une pour les factures, une pour les devis, une pour les interventions, une pour les commandes, une pour les documents et enfin une pour les paramétrages.</text:p>
      <text:p text:style-name="Text_20_body">Elle créée également des <text:span text:style-name="Emphasis">shortcodes</text:span> (Un shortcode dans Wordpress est un petit code entre crochets ([ ]) qui permet une multitude de fonctionnalités. Vous pouvez placer ces shortcodes n'importe où : dans une barre latérale, une page, un article, etc… avec toute la puissance de Wordpress).</text:p>
      <text:p text:style-name="Text_20_body">Concrètement, vous pouvez utiliser les shortcodes Gestan pour afficher les données qui seront envoyées par Gestan. Par exemple, si vous mettez “[Gestan_Prenom]” dans une page, il remplacera ce shortcode par le prénom de l'utilisateur connecté.</text:p>
      <text:p text:style-name="Text_20_body">En voici la liste complète:</text:p>
      <text:list text:style-name="List_20_1" text:continue-numbering="false">
        <text:list-item>
          <text:p text:style-name="List_20_1_Content_First"> <text:span text:style-name="Strong_20_Emphasis">[Gestan_Email]</text:span>: Email du contact</text:p>
        </text:list-item>
        <text:list-item>
          <text:p text:style-name="List_20_1_Content"> <text:span text:style-name="Strong_20_Emphasis">[Gestan_Civilite]</text:span>:Civilité courte du contact</text:p>
        </text:list-item>
        <text:list-item>
          <text:p text:style-name="List_20_1_Content"> <text:span text:style-name="Strong_20_Emphasis">[Gestan_Prenom]</text:span>: Prénom du contact</text:p>
        </text:list-item>
        <text:list-item>
          <text:p text:style-name="List_20_1_Content"> <text:span text:style-name="Strong_20_Emphasis">[Gestan_Nom]</text:span>: Nom du contact</text:p>
        </text:list-item>
        <text:list-item>
          <text:p text:style-name="List_20_1_Content"> <text:span text:style-name="Strong_20_Emphasis">[Gestan_Raison_Sociale]</text:span>: Raison sociale de la société</text:p>
        </text:list-item>
        <text:list-item>
          <text:p text:style-name="List_20_1_Content"> <text:span text:style-name="Strong_20_Emphasis">[Gestan_Adresse1]</text:span>: 1ère ligne d'adresse du contact</text:p>
        </text:list-item>
        <text:list-item>
          <text:p text:style-name="List_20_1_Content"> <text:span text:style-name="Strong_20_Emphasis">[Gestan_Adresse2]</text:span>: 2ème ligne d'adresse du contact</text:p>
        </text:list-item>
        <text:list-item>
          <text:p text:style-name="List_20_1_Content"> <text:span text:style-name="Strong_20_Emphasis">[Gestan_CP]</text:span>: Code postal du contact</text:p>
        </text:list-item>
        <text:list-item>
          <text:p text:style-name="List_20_1_Content"> <text:span text:style-name="Strong_20_Emphasis">[Gestan_Ville]</text:span>: Ville du contact</text:p>
        </text:list-item>
        <text:list-item>
          <text:p text:style-name="List_20_1_Content"> <text:span text:style-name="Strong_20_Emphasis">[Gestan_Telephone_Portable]</text:span>: Téléphone portable du contact</text:p>
        </text:list-item>
        <text:list-item>
          <text:p text:style-name="List_20_1_Content"> <text:span text:style-name="Strong_20_Emphasis">[Gestan_Telephone_Fixe]</text:span>: Téléphone fixe du contact</text:p>
        </text:list-item>
        <text:list-item>
          <text:p text:style-name="List_20_1_Content"> <text:span text:style-name="Strong_20_Emphasis">[Gestan_Date_Naissance]</text:span>: Date de naissance du contact</text:p>
        </text:list-item>
        <text:list-item>
          <text:p text:style-name="List_20_1_Content"> <text:span text:style-name="Strong_20_Emphasis">[Gestan_Coordonnees]</text:span>: L'ensemble des coordonnées du contact (les éléments non-renseignés ne seront pas affichés)</text:p>
        </text:list-item>
        <text:list-item>
          <text:p text:style-name="List_20_1_Content"> <text:span text:style-name="Strong_20_Emphasis">[Gestan_Factures]</text:span>: Affiche un tableau contenant un résumé des factures, avec la possibilité de les télécharger et/ou de les payer</text:p>
        </text:list-item>
        <text:list-item>
          <text:p text:style-name="List_20_1_Content"> <text:span text:style-name="Strong_20_Emphasis">[Gestan_Factures telechargeable=“faux”]</text:span>: Affiche un tableau contenant un résumé des factures, sans possibilité de les télécharger</text:p>
        </text:list-item>
        <text:list-item>
          <text:p text:style-name="List_20_1_Content"> <text:span text:style-name="Strong_20_Emphasis">[Gestan_Facture tri=“vrai”]</text:span>: Tri les factures par raison sociale de société.</text:p>
        </text:list-item>
        <text:list-item>
          <text:p text:style-name="List_20_1_Content"> <text:span text:style-name="Strong_20_Emphasis">[Gestan_Devis]</text:span>: Affiche un tableau contenant un résumé des devis, avec la possibilité de les télécharger</text:p>
        </text:list-item>
        <text:list-item>
          <text:p text:style-name="List_20_1_Content"> <text:span text:style-name="Strong_20_Emphasis">[Gestan_Devis telechargeable=“faux”]</text:span>: Affiche un tableau contenant un résumé des devis, sans possibilité de les télécharger</text:p>
        </text:list-item>
        <text:list-item>
          <text:p text:style-name="List_20_1_Content"> <text:span text:style-name="Strong_20_Emphasis">[Gestan_Devis tri=“vrai”]</text:span>: Tri les factures par raison sociale de société.</text:p>
        </text:list-item>
        <text:list-item>
          <text:p text:style-name="List_20_1_Content"> <text:span text:style-name="Strong_20_Emphasis">[Gestan_Interventions]</text:span>: Affiche un tableau contenant un résumé des interventions, avec la possibilité de les télécharger</text:p>
        </text:list-item>
        <text:list-item>
          <text:p text:style-name="List_20_1_Content"> <text:span text:style-name="Strong_20_Emphasis">[Gestan_Interventions telechargeable=“faux”]</text:span>: Affiche un tableau contenant un résumé des interventions, sans possibilité de les télécharger</text:p>
        </text:list-item>
        <text:list-item>
          <text:p text:style-name="List_20_1_Content"> <text:span text:style-name="Strong_20_Emphasis">[Gestan_Commande]</text:span>: Affiche un tableau contenant un résumé des commandes, avec la possibilité de les télécharger</text:p>
        </text:list-item>
        <text:list-item>
          <text:p text:style-name="List_20_1_Content"> <text:span text:style-name="Strong_20_Emphasis">[Gestan_Commande telechargeable=“faux”]</text:span>: Affiche un tableau contenant un résumé des commandes, sans possibilité de les télécharger</text:p>
        </text:list-item>
        <text:list-item>
          <text:p text:style-name="List_20_1_Content"> <text:span text:style-name="Strong_20_Emphasis">[Gestan_Commande tri=“vrai”]</text:span>: Tri les factures par raison sociale de société.</text:p>
        </text:list-item>
        <text:list-item>
          <text:p text:style-name="List_20_1_Content"> <text:span text:style-name="Strong_20_Emphasis">[Gestan_Commande livraison=“faux”]</text:span>: Affiche un tableau contenant un résumé des commandes, sans affichage de la date de livraison</text:p>
        </text:list-item>
        <text:list-item>
          <text:p text:style-name="List_20_1_Content"> <text:span text:style-name="Strong_20_Emphasis">[Gestan_Document]</text:span>: Affiche un tableau contenant un résumé des documents, avec la possibilité de les télécharger</text:p>
        </text:list-item>
        <text:list-item>
          <text:p text:style-name="List_20_1_Content_Last"> <text:span text:style-name="Strong_20_Emphasis">[Gestan_Document tri=“Projet”]</text:span>: Affiche un tableau contenant un résumé des documents, triés par projet.</text:p>
        </text:list-item>
      </text:list>
      <text:p text:style-name="Text_20_body">TIP <text:span text:style-name="Plugin_Wrap_Span_Highlighted">Les options sont cumulables: vous pouvez par exemple faire un shortcode [Gestan_Commande telechargeable=“faux” livraison=“faux”] !</text:span></text:p>
      <text:p text:style-name="Text_20_body">Les pages sont automatiquement créées depuis la version 1.4 de l'extension (mais vous pourriez aussi tout mettre sur une seule page, ou ajouter d'autres pages selon les besoins), par exemple :</text:p>
      <text:p text:style-name="Text_20_body"><text:span text:style-name="Strong_20_Emphasis">une page coordonnées</text:span></text:p>
      <text:p text:style-name="Preformatted_20_Text">Bonjour [Gestan_Prenom],<text:line-break/><text:line-break/>Bienvenue dans votre espace client, dans lequel vous pourrez retrouver devis et factures émis par blabla, et régler en ligne si vous possédez une carte bancaire ou un compte Paypal.<text:line-break/><text:line-break/>Voici vos coordonnées telles que nous les avons enregistrées. Si elles sont inexactes, demandez-nous de les corriger.<text:line-break/><text:line-break/>[Gestan_Civilite] [Gestan_Prenom] [Gestan_Nom]<text:line-break/>[Gestan_Coordonnees]</text:p>
      <text:p text:style-name="Text_20_body">une page devis</text:p>
      <text:p text:style-name="Preformatted_20_Text">Voici la liste des devis établis à votre intention :<text:line-break/><text:line-break/>[Gestan_Devis]</text:p>
      <text:p text:style-name="Text_20_body">une page factures</text:p>
      <text:p text:style-name="Preformatted_20_Text">Voici la liste des factures établies pour votre compte.<text:line-break/><text:line-break/>[Gestan_Factures]</text:p>
      <text:p text:style-name="Text_20_body">Créez les menus pour afficher ces trois pages (Selon votre thème WordPress, vous pouvez utiliser une extension comme Widget Logic pour afficher ce menu sur certaines pages et pas d'autres).</text:p>
      <text:p text:style-name="Text_20_body">Pour gérer l'aspect Espace Membre, vous pouvez utiliser le suffixe wp-admin sur votre site ou une extension faite pour cela (Vous pouvez utiliser “Member Access”)</text:p>
      <text:p text:style-name="Text_20_body">Pour la page de connexion, faites une page “Espace Membre”, avec par exemple ce simple formulaire :</text:p>
      <text:p text:style-name="Preformatted_20_Text">&lt;form name="loginform" id="loginform" action="http://www.blabla.com/wp-login.php" method="post"&gt; <text:line-break/>&lt;p class="login-username"&gt;<text:line-break/>&lt;label for="user_login"&gt;Identifiant&lt;/label&gt;<text:line-break/>&lt;input type="text" name="log" id="user_login" class="input" value="" size="20"&gt;<text:line-break/>&lt;/p&gt;<text:line-break/><text:line-break/>&lt;p class="login-password"&gt;<text:line-break/>&lt;label for="user_pass"&gt;Mot de passe&lt;/label&gt;<text:line-break/>&lt;input type="password" name="pwd" id="user_pass" class="input" value="" size="20"&gt;<text:line-break/>&lt;/p&gt;<text:line-break/><text:line-break/>&lt;p class="login-remember"&gt;<text:line-break/>&lt;label&gt;&lt;input name="rememberme" type="checkbox" id="rememberme" value="forever"&gt; Se souvenir de moi&lt;/label&gt; | &lt;a href="http://www.blabla.com/wp-login.php?action=lostpassword"&gt;Mot de passe oublié&lt;/a&gt;<text:line-break/>&lt;/p&gt;<text:line-break/><text:line-break/>&lt;p class="login-submit"&gt;<text:line-break/>&lt;input type="submit" name="wp-submit" id="wp-submit" class="button-primary" value="Se connecter"&gt;<text:line-break/>&lt;input type="hidden" name="redirect_to" value="http://www.blabla.com/vos-coordonnees/"&gt;<text:line-break/>&lt;/p&gt; <text:line-break/>&lt;/form&gt;<text:line-break/><text:line-break/></text:p>
      <text:p text:style-name="Text_20_body">WARNING <text:span text:style-name="Plugin_Wrap_Span_Emphasised">N'oubliez pas de déclarer la visibilité de ces pages comme privées !</text:span></text:p>
      <text:h text:style-name="Heading_20_2" text:outline-level="2"><text:bookmark-start text:name="__RefHeading___installation_cote_gestan_7"/><text:bookmark-start text:name="installation_cote_gestan"/>Installation côté Gestan<text:bookmark-end text:name="__RefHeading___installation_cote_gestan_7"/><text:bookmark-end text:name="installation_cote_gestan"/></text:h>
      <text:h text:style-name="Heading_20_3" text:outline-level="3"><text:bookmark-start text:name="__RefHeading___installation_de_l_extension_8"/><text:bookmark-start text:name="installation_de_l_extension1"/>Installation de l'extension<text:bookmark-end text:name="__RefHeading___installation_de_l_extension_8"/><text:bookmark-end text:name="installation_de_l_extension1"/></text:h>
      <text:p text:style-name="Text_20_body">Installez l'extension Gestan. Pour cela, via <text:span text:style-name="Strong_20_Emphasis">Outils &gt; Administration &gt; Ressources complémentaires</text:span> et cherchez le module nommé “GESTAN_WORDPRESS”, puis cliquez sur “Install”. Il sera alors automatiquement téléchargé et installé. Pensez à l'activer !</text:p>
      <text:p text:style-name="Text_20_body">Les extensions, qu'elles soient de démonstration ou de production, sont installées dans le répertoire des ressources du programme “Data Utilisateur” (vous pouvez ouvrir ce répertoire via Outils &gt; Administration &gt; Répertoires et fichiers, cf ci dessous).
<draw:frame draw:style-name="mediacenter" draw:name="2" text:anchor-type="paragraph" draw:z-index="2" svg:width="" svg:rel-width="100%" svg:height="0cm"><draw:image xlink:href="/home2/neet2645/sites/gestan.fr/www/wiki/data/media/wiki/addons/wordpress/data_utilisateur.jpg" xlink:type="simple" xlink:show="embed" xlink:actuate="onLoad"/></draw:frame></text:p>
      <text:h text:style-name="Heading_20_3" text:outline-level="3"><text:bookmark-start text:name="__RefHeading___parametrage_du_module_9"/><text:bookmark-start text:name="parametrage_du_module"/>Paramétrage du module<text:bookmark-end text:name="__RefHeading___parametrage_du_module_9"/><text:bookmark-end text:name="parametrage_du_module"/></text:h>
      <text:p text:style-name="Text_20_body">Ouvrez la fenêtre de paramétrages via <text:span text:style-name="Strong_20_Emphasis">Outils &gt; Paramètre de l'application &gt; Paramétrage des Add-Ons &gt; Espace client Wordpress</text:span>.</text:p>
      <text:h text:style-name="Heading_20_3" text:outline-level="3"><text:bookmark-start text:name="__RefHeading___page_paypal_10"/><text:bookmark-start text:name="page_paypal"/>Page "Paypal"<text:bookmark-end text:name="__RefHeading___page_paypal_10"/><text:bookmark-end text:name="page_paypal"/></text:h>
      <text:p text:style-name="Text_20_body">Vous avez la possibilité de recevoir des paiements Paypal depuis votre site. Pour cela, vous devez indiquer:</text:p>
      <text:list text:style-name="List_20_1" text:continue-numbering="false">
        <text:list-item>
          <text:p text:style-name="List_20_1_Content_First"> <text:span text:style-name="Strong_20_Emphasis">Adresse Paypal de réception des paiments</text:span> : un email rattaché à un compte Paypal sur lequel vous recevrez les paiements.</text:p>
        </text:list-item>
        <text:list-item>
          <text:p text:style-name="List_20_1_Content"> <text:span text:style-name="Strong_20_Emphasis">Page de retour si le paiement est accepté</text:span> : l'URL complète de retour si le paiement a abouti (une page créée disant au client que le paiement a bien été reçu)</text:p>
        </text:list-item>
        <text:list-item>
          <text:p text:style-name="List_20_1_Content_Last"> <text:span text:style-name="Strong_20_Emphasis">Page de retour si le paiement est refusé</text:span> : l'URL complète de retour si le paiement est refusé ou qu'il a été annulé (une page créée disant au client que le paiement n'a pas abouti)<text:line-break/></text:p>
        </text:list-item>
      </text:list>
      <text:p text:style-name="Text_20_body"><draw:frame draw:style-name="mediacenter" draw:name="3" text:anchor-type="paragraph" draw:z-index="3" svg:width="13.229166666667cm" svg:height="11.12348615917cm"><draw:image xlink:href="Pictures/e53e016938f2e31f780d6b52c2d60b95.png" xlink:type="simple" xlink:show="embed" xlink:actuate="onLoad"/></draw:frame></text:p>
      <text:h text:style-name="Heading_20_3" text:outline-level="3"><text:bookmark-start text:name="__RefHeading___page_email_11"/><text:bookmark-start text:name="page_email"/>Page "Email"<text:bookmark-end text:name="__RefHeading___page_email_11"/><text:bookmark-end text:name="page_email"/></text:h>
      <text:p text:style-name="Text_20_body">Dans cet onglet, créez un message-type qui pourra être envoyé au client une fois son accès créé.</text:p>
      <text:p text:style-name="Text_20_body">Là aussi, utilisez les mots-clés disponibles de Gestan :</text:p>
      <text:list text:style-name="List_20_1" text:continue-numbering="false">
        <text:list-item>
          <text:p text:style-name="List_20_1_Content_First"> <text:span text:style-name="Strong_20_Emphasis">%CIVILITE%</text:span>: Civilité courte du contact</text:p>
        </text:list-item>
        <text:list-item>
          <text:p text:style-name="List_20_1_Content"> <text:span text:style-name="Strong_20_Emphasis">%PRENOM%</text:span>: Prénom du contact</text:p>
        </text:list-item>
        <text:list-item>
          <text:p text:style-name="List_20_1_Content"> <text:span text:style-name="Strong_20_Emphasis">%NOM%</text:span>: Nom du contact</text:p>
        </text:list-item>
        <text:list-item>
          <text:p text:style-name="List_20_1_Content"> <text:span text:style-name="Strong_20_Emphasis">%EMAIL%</text:span>: Email du contact</text:p>
        </text:list-item>
        <text:list-item>
          <text:p text:style-name="List_20_1_Content"> <text:span text:style-name="Strong_20_Emphasis">%TELEPHONE_PORTABLE%</text:span>: Téléphone portable du contact</text:p>
        </text:list-item>
        <text:list-item>
          <text:p text:style-name="List_20_1_Content"> <text:span text:style-name="Strong_20_Emphasis">%TELEPHONE_DOMICILE%</text:span>: Téléphone domicile du contact</text:p>
        </text:list-item>
        <text:list-item>
          <text:p text:style-name="List_20_1_Content"> <text:span text:style-name="Strong_20_Emphasis">%ADRESSE1%</text:span>: 1ère ligne d'adresse du contact</text:p>
        </text:list-item>
        <text:list-item>
          <text:p text:style-name="List_20_1_Content"> <text:span text:style-name="Strong_20_Emphasis">%ADRESSE2%</text:span>: 2ème ligne d'adresse du contact</text:p>
        </text:list-item>
        <text:list-item>
          <text:p text:style-name="List_20_1_Content"> <text:span text:style-name="Strong_20_Emphasis">%CP%</text:span>: Code postal du contact</text:p>
        </text:list-item>
        <text:list-item>
          <text:p text:style-name="List_20_1_Content"> <text:span text:style-name="Strong_20_Emphasis">%VILLE%</text:span>: Ville du contact</text:p>
        </text:list-item>
        <text:list-item>
          <text:p text:style-name="List_20_1_Content_Last"> <text:span text:style-name="Strong_20_Emphasis">%CHAINE_ALEATOIRE%</text:span>: Mot de passe généré aléatoirement</text:p>
        </text:list-item>
      </text:list>
      <text:p text:style-name="Text_20_body"><draw:frame draw:style-name="mediacenter" draw:name="4" text:anchor-type="paragraph" draw:z-index="4" svg:width="13.229166666667cm" svg:height="11.847266454352cm"><draw:image xlink:href="Pictures/ca5b1bde5f04fd0470296c2101bad0b9.png" xlink:type="simple" xlink:show="embed" xlink:actuate="onLoad"/></draw:frame></text:p>
      <text:h text:style-name="Heading_20_3" text:outline-level="3"><text:bookmark-start text:name="__RefHeading___page_sql_12"/><text:bookmark-start text:name="page_sql"/>Page "SQL"<text:bookmark-end text:name="__RefHeading___page_sql_12"/><text:bookmark-end text:name="page_sql"/></text:h>
      <text:p text:style-name="Text_20_body">Cet onglet vous permet d'entrer les accès à la base SQL.</text:p>
      <text:list text:style-name="List_20_1" text:continue-numbering="false">
        <text:list-item>
          <text:p text:style-name="List_20_1_Content_First"> <text:span text:style-name="Strong_20_Emphasis">Adresse du serveur</text:span>: Adresse URL ou IP de votre serveur de base de données</text:p>
        </text:list-item>
        <text:list-item>
          <text:p text:style-name="List_20_1_Content"> <text:span text:style-name="Strong_20_Emphasis">Nom de la base de données</text:span>: Nom de la base de données Worpdress</text:p>
        </text:list-item>
        <text:list-item>
          <text:p text:style-name="List_20_1_Content"> <text:span text:style-name="Strong_20_Emphasis">Utilisateur</text:span>: Nom d'utilisateur ayant accès à la base (avec droits de lecture et d'écriture)</text:p>
        </text:list-item>
        <text:list-item>
          <text:p text:style-name="List_20_1_Content"> <text:span text:style-name="Strong_20_Emphasis">Mot de passe</text:span>: Mot de passe de l'utilisateur lié à la base</text:p>
        </text:list-item>
        <text:list-item>
          <text:p text:style-name="List_20_1_Content_Last"> <text:span text:style-name="Strong_20_Emphasis">Préfixe de la base</text:span>: Préfixe de la base Wordpress, “wp_” par défaut</text:p>
        </text:list-item>
      </text:list>
      <text:p text:style-name="Text_20_body"><draw:frame draw:style-name="mediacenter" draw:name="5" text:anchor-type="paragraph" draw:z-index="5" svg:width="13.229166666667cm" svg:height="11.12348615917cm"><draw:image xlink:href="Pictures/aa6c4aa555aaf27ba03cf00162b53034.png" xlink:type="simple" xlink:show="embed" xlink:actuate="onLoad"/></draw:fram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Vous pouvez trouver ces informations dans le fichier wp-config.php de votre serveur, où:</text:p><text:list text:style-name="List_20_1" text:continue-numbering="false"><text:list-item><text:p text:style-name="List_20_1_Content_First"> L'adresse du serveur peut être “DB_HOST” (sauf dans le cas où il est “localhost”)</text:p></text:list-item><text:list-item><text:p text:style-name="List_20_1_Content"> Le nom de la base de données est défini par “backupge_wp”</text:p></text:list-item><text:list-item><text:p text:style-name="List_20_1_Content"> L'utilisateur est défini par “DB_USER”</text:p></text:list-item><text:list-item><text:p text:style-name="List_20_1_Content"> Le mot de passe est défini par “DB_PASSWORD”</text:p></text:list-item><text:list-item><text:p text:style-name="List_20_1_Content_Last"> Le préfixe de la base est défini par “$table_prefix”</text:p></text:list-item></text:list><text:p text:style-name="Text_20_body">N'hésitez pas à contacter votre hébergeur pour vous aider à l'accès MySQL Distant</text:p></table:table-cell></table:table-row></table:table></draw:text-box></draw:frame></text:p>
      <text:h text:style-name="Heading_20_3" text:outline-level="3"><text:bookmark-start text:name="__RefHeading___page_ftp_13"/><text:bookmark-start text:name="page_ftp"/>Page "FTP"<text:bookmark-end text:name="__RefHeading___page_ftp_13"/><text:bookmark-end text:name="page_ftp"/></text:h>
      <text:p text:style-name="Text_20_body">Afin d'envoyer les factures et devis sur le serveur, le module a besoin d'un accès FTP.</text:p>
      <text:list text:style-name="List_20_1" text:continue-numbering="false">
        <text:list-item>
          <text:p text:style-name="List_20_1_Content_First"> <text:span text:style-name="Strong_20_Emphasis">Serveur FTP</text:span>: L'adresse ftp de votre serveur (souvent le nom de domaine précédé de “ftp.”)</text:p>
        </text:list-item>
        <text:list-item>
          <text:p text:style-name="List_20_1_Content"> <text:span text:style-name="Strong_20_Emphasis">Nom d'utilisateur</text:span>: Le nom d'utilisateur de l'accès FTP</text:p>
        </text:list-item>
        <text:list-item>
          <text:p text:style-name="List_20_1_Content"> <text:span text:style-name="Strong_20_Emphasis">Mot de passe</text:span>: Le mot de passe lié à l'utilisateur pour l'accès FTP</text:p>
        </text:list-item>
        <text:list-item>
          <text:p text:style-name="List_20_1_Content_Last"> <text:span text:style-name="Strong_20_Emphasis">Numéro de port</text:span>: Le port utilisé pour l'accès FTP (par défaut, 21, qui correspond à une connexion non-sécurisée)</text:p>
        </text:list-item>
      </text:list>
      <text:p text:style-name="Text_20_body">La case “Afficher un popup en fin d'opération” permet d'afficher une fenêtre discrète en bas à droite de votre écran pour vous signaler la fin du traitement de transmission des factures et devis.</text:p>
      <text:p text:style-name="Text_20_body"><text:span text:style-name="Plugin_Wrap_Span_Info">
Les pièces seront uploadés dans des dossiers nominatifs (“Factures” par exemple), puis classés par ID de contact Gestan.
</text:span></text:p>
      <text:p text:style-name="Text_20_body"><draw:frame draw:style-name="mediacenter" draw:name="6" text:anchor-type="paragraph" draw:z-index="6" svg:width="13.229166666667cm" svg:height="11.12348615917cm"><draw:image xlink:href="Pictures/d2d7d5e0d6e60d9c617a65e135e3ebcf.png" xlink:type="simple" xlink:show="embed" xlink:actuate="onLoad"/></draw:frame></text:p>
      <text:h text:style-name="Heading_20_2" text:outline-level="2"><text:bookmark-start text:name="__RefHeading___utilisation_14"/><text:bookmark-start text:name="utilisation"/>Utilisation<text:bookmark-end text:name="__RefHeading___utilisation_14"/><text:bookmark-end text:name="utilisation"/></text:h>
      <text:h text:style-name="Heading_20_4" text:outline-level="4"><text:bookmark-start text:name="__RefHeading___fenetre_liste_des_acces_15"/><text:bookmark-start text:name="fenetre_liste_des_acces"/>Fenêtre "Liste des accès"<text:bookmark-end text:name="__RefHeading___fenetre_liste_des_acces_15"/><text:bookmark-end text:name="fenetre_liste_des_acces"/></text:h>
      <text:p text:style-name="Text_20_body">Vous pouvez voir via <text:span text:style-name="Strong_20_Emphasis">Métier &gt; Espace client Wordpress &gt; Liste des accès</text:span> la liste des accès en cours.</text:p>
      <text:p text:style-name="Text_20_body">Vous pouvez également supprimer l'accès d'un client via cette fenêtre.</text:p>
      <text:p text:style-name="Text_20_body">Le bouton “Ajouter” permet d'accéder à la …</text:p>
      <text:h text:style-name="Heading_20_4" text:outline-level="4"><text:bookmark-start text:name="__RefHeading___fenetre_nouvel_acces_16"/><text:bookmark-start text:name="fenetre_nouvel_acces"/>Fenêtre "Nouvel accès"<text:bookmark-end text:name="__RefHeading___fenetre_nouvel_acces_16"/><text:bookmark-end text:name="fenetre_nouvel_acces"/></text:h>
      <text:p text:style-name="Text_20_body">Qui permet de créer un accès pour un nouveau client ou un client existant.</text:p>
      <text:p text:style-name="Text_20_body">En cochant la case “<text:span text:style-name="Strong_20_Emphasis">envoyer un mail de création de compte</text:span>”, un aperçu d'email sera visible avec les mots de passe client.</text:p>
      <text:p text:style-name="Text_20_body">Les factures et devis existants pour ce client seront également automatiquement télé-versés vers Wordpress (cela peut prendre un certain temps suivant votre ordinateur et votre connexion Internet).</text:p>
      <text:p text:style-name="Text_20_body"><draw:frame draw:style-name="mediacenter" draw:name="7" text:anchor-type="paragraph" draw:z-index="7" svg:width="13.229166666667cm" svg:height="9.3811924982307cm"><draw:image xlink:href="Pictures/c8e1e3ae199a1672c868dc27753709c3.png" xlink:type="simple" xlink:show="embed" xlink:actuate="onLoad"/></draw:frame></text:p>
      <text:p text:style-name="Text_20_body">Toutes les 30 minutes, une routine exportera automatiquement vos pièces pour les accès existant. Vous n'avez donc rien à faire.
Elle est pas belle la vie ?</text:p>
      <text:p text:style-name="Text_20_body"><draw:frame draw:style-name="PluginODTAutoStyle_Frame_5_text_frame" draw:name="Frame2" text:anchor-type="paragraph" svg:width="385.512pt" draw:z-index="0" svg:min-height="1cm"><draw:text-box><table:table table:style-name="Table"><table:table-column table:style-name="odt_auto_style_table_column_2_1"/><table:table-row><table:table-cell office:value-type="string" table:style-name="tablecell"><text:p text:style-name="tablealignleft">Il faut que les pièces soient notées comme “transmises” pour être transférées vers Wordpress</text:p></table:table-cell></table:table-row></table:table></draw:text-box></draw:frame></text:p>
      <text:h text:style-name="Heading_20_4" text:outline-level="4"><text:bookmark-start text:name="__RefHeading___fenetre_outils_17"/><text:bookmark-start text:name="fenetre_outils"/>Fenêtre "Outils"<text:bookmark-end text:name="__RefHeading___fenetre_outils_17"/><text:bookmark-end text:name="fenetre_outils"/></text:h>
      <text:p text:style-name="Text_20_body"><draw:frame draw:style-name="mediacenter" draw:name="8" text:anchor-type="paragraph" draw:z-index="8" svg:width="19.764375cm" style:rel-width="100%" svg:height="15.636875cm" style:rel-height="scale"><draw:image xlink:href="Pictures/60170f3f2a7a4348c73c25f068924bd3.png" xlink:type="simple" xlink:show="embed" xlink:actuate="onLoad"/></draw:frame></text:p>
      <text:p text:style-name="Text_20_body">Via <text:span text:style-name="Strong_20_Emphasis">Métier &gt; Espace client Wordpress &gt; Outils</text:span>, vous avez accès à un écran qui permet de vérifier quels sont les pièces/documents/interventions à synchroniser. Trois états sont disponibles à la lecture des enregistrements:</text:p>
      <text:list text:style-name="List_20_1" text:continue-numbering="false">
        <text:list-item>
          <text:p text:style-name="List_20_1_Content_First"> <text:span text:style-name="Strong_20_Emphasis">A jour</text:span>: Tout va bien, la pièce a déjà été transmise et est à jour.</text:p>
        </text:list-item>
        <text:list-item>
          <text:p text:style-name="List_20_1_Content"> <text:span text:style-name="Strong_20_Emphasis">A importer</text:span> : La pièce nécessite d'être synchronisée, et cela n'a jamais été fait auparavant.</text:p>
        </text:list-item>
        <text:list-item>
          <text:p text:style-name="List_20_1_Content_Last"> <text:span text:style-name="Strong_20_Emphasis">Mise à jour</text:span> : La pièce a déjà été envoyée vers Wordpress, mais a été modifiée dans Gestan depuis.</text:p>
        </text:list-item>
      </text:list>
      <text:p text:style-name="Text_20_body">Vous pouvez décider de ne lire qu'uniquement les pièces d'un contact via le bouton “Vérifier pour un contact” et en saisissant son ID (que vous pouvez trouver dans la table des contacts de Gestan).</text:p>
      <text:p text:style-name="Text_20_body">Une fois la lecture effectuée, cochez les cases des pièces à transférer, puis cliquez sur “Synchroniser”.</text:p>
      <text:h text:style-name="Heading_20_3" text:outline-level="3"><text:bookmark-start text:name="__RefHeading___autres_personnalisations_18"/><text:bookmark-start text:name="autres_personnalisations"/>Autres personnalisations<text:bookmark-end text:name="__RefHeading___autres_personnalisations_18"/><text:bookmark-end text:name="autres_personnalisations"/></text:h>
      <text:h text:style-name="Heading_20_4" text:outline-level="4"><text:bookmark-start text:name="__RefHeading___bidouilleurs_amusez-vous_19"/><text:bookmark-start text:name="bidouilleurs_amusez-vous"/>Bidouilleurs ? Amusez-vous !<text:bookmark-end text:name="__RefHeading___bidouilleurs_amusez-vous_19"/><text:bookmark-end text:name="bidouilleurs_amusez-vous"/></text:h>
      <text:p text:style-name="Text_20_body">ATTENTION: ces manipulations sont réservées à ceux qui en sont capables ! Nous ne serons pas tenus pour responsables si vous faites des bêtises !</text:p>
      <text:p text:style-name="Text_20_body">Déjà, vous pouvez décorer votre page login.php à votre souhait: c'est toujours plus chouette pour les clients (plusieurs plugins existent pour cela).</text:p>
      <text:p text:style-name="Text_20_body">Vous pouvez également ajouter ces différentes fonctions dans votre fichier function.php:</text:p>
      <text:p text:style-name="Text_20_body"><text:span text:style-name="underline">Verrouiller l'accès à une page</text:span></text:p>
      <text:p text:style-name="Preformatted_20_Text">add_action( 'template_redirect', 'private_page' );<text:line-break/>function private_page() {<text:line-break/><text:tab/>if ( is_page(15617) &amp;&amp; ! is_user_logged_in() ) {<text:line-break/><text:tab/><text:tab/>wp_redirect( wp_login_url( get_permalink(5) ) );<text:line-break/><text:tab/><text:tab/>exit();<text:line-break/><text:tab/>}<text:line-break/>}</text:p>
      <text:p text:style-name="Text_20_body"><text:span text:style-name="underline">Redirection après déconnexion</text:span></text:p>
      <text:p text:style-name="Preformatted_20_Text">function jul_logout_redirect()<text:line-break/>{<text:line-break/>wp_redirect(home_url());<text:line-break/>exit;<text:line-break/>}<text:line-break/><text:line-break/>add_action('wp_logout', 'jul_logout_redirect');</text:p>
      <text:p text:style-name="Text_20_body"><text:span text:style-name="underline">Redirection après connexion</text:span></text:p>
      <text:p text:style-name="Preformatted_20_Text">add_filter("login_redirect", "roles_login_redirect", 10, 3);<text:line-break/><text:line-break/>function roles_login_redirect($redirect_to, $request, $user)<text:line-break/>{<text:line-break/>if (is_array($user-&gt;roles))<text:line-break/>if (in_array('administrator', $user-&gt;roles)) return admin_url(); // Page -&gt; Tableau de bord<text:line-break/>return home_url("/espace-membre/"); // Les abonnés sont redirigés en Page d'accueil<text:line-break/>}</text:p>
      <text:h text:style-name="Heading_20_4" text:outline-level="4"><text:bookmark-start text:name="__RefHeading___couleurs_et_aspect_du_tableau_20"/><text:bookmark-start text:name="couleurs_et_aspect_du_tableau"/>Couleurs et aspect du tableau<text:bookmark-end text:name="__RefHeading___couleurs_et_aspect_du_tableau_20"/><text:bookmark-end text:name="couleurs_et_aspect_du_tableau"/></text:h>
      <text:p text:style-name="Text_20_body">Vous pouvez changer les couleurs du tableau, en mettant dans votre page un CSS personnalisé.</text:p>
      <text:p text:style-name="Text_20_body">Par exemple, pour obtenir le tableau ci-dessous, utilisez le CSS suivant :</text:p>
      <text:p text:style-name="Preformatted_20_Text">&lt;style type="text/css"&gt;<text:s text:c="2"/><text:line-break/><text:s text:c="2"/>&lt;!-- <text:line-break/><text:s text:c="2"/>table.Gestan { <text:line-break/><text:s text:c="4"/>margin-bottom: 21px; <text:line-break/><text:s text:c="4"/>width: 100%; <text:line-break/><text:s text:c="4"/>text-align: center; <text:line-break/><text:s text:c="2"/>} <text:line-break/><text:s text:c="2"/>th { <text:line-break/><text:s text:c="4"/>background: #045D9F; <text:line-break/><text:s text:c="4"/>color: #FFF; <text:line-break/><text:s text:c="4"/>line-height: 30px; <text:line-break/><text:s text:c="4"/>font-weight: bold; <text:line-break/><text:s text:c="4"/>font-size: 13px; <text:line-break/><text:s text:c="4"/>vertical-align: top; <text:line-break/><text:s text:c="4"/>margin-right:7px; <text:line-break/><text:s text:c="4"/>margin-left:7px; <text:line-break/><text:s text:c="4"/>padding-right:7px; <text:line-break/><text:s text:c="4"/>padding-left:7px; <text:line-break/><text:s text:c="2"/>} <text:line-break/><text:s text:c="2"/>tr { <text:line-break/><text:s text:c="4"/>background: #dce2e5; <text:line-break/><text:s text:c="4"/>line-height: 30px; <text:line-break/><text:s text:c="4"/>border-top: 1px solid darkgrey; <text:line-break/><text:s text:c="4"/>border-bottom: 1px solid darkgrey; <text:line-break/><text:s text:c="4"/>font-size: 13px; <text:line-break/><text:s text:c="2"/>} <text:line-break/><text:s text:c="2"/>tr:nth-child(even) { <text:line-break/><text:s text:c="4"/>background-color:#E5F2FA; <text:line-break/><text:s text:c="2"/>} <text:line-break/><text:s text:c="2"/>tr:nth-child(odd) { <text:line-break/><text:s text:c="4"/>background-color:#C1E3FA; <text:line-break/><text:s text:c="2"/>} <text:line-break/><text:s text:c="2"/>tr:hover{ <text:line-break/><text:s text:c="4"/>background-color: #F2F2F2; <text:line-break/><text:s text:c="2"/>} <text:line-break/><text:s text:c="2"/>td { <text:line-break/><text:s text:c="4"/>vertical-align: top; <text:line-break/><text:s text:c="4"/>font-size: 14px; line-height: 24px; <text:line-break/><text:s text:c="4"/>text-align: center; <text:line-break/><text:s text:c="4"/>padding-left:7px; } <text:line-break/><text:s text:c="4"/>td.Factures_Libelle, td.Devis_Libelle{ <text:line-break/><text:s text:c="4"/>text-align: left; <text:line-break/><text:s text:c="4"/>padding-left: 5px; <text:line-break/><text:s text:c="2"/>} <text:line-break/><text:s text:c="4"/>td.Factures_Montant, td.Devis_Montant{ <text:line-break/><text:s text:c="4"/>text-align: right; padding-right: 5px; <text:line-break/><text:s text:c="2"/>} <text:line-break/><text:s text:c="2"/>--&gt;<text:line-break/>&lt;/style&gt;</text:p>
      <text:p text:style-name="Text_20_body"><draw:frame draw:style-name="media" draw:name="9" text:anchor-type="as-char" draw:z-index="9" svg:width="16.086666666667cm" svg:height="10.212916666667cm"><draw:image xlink:href="Pictures/8092f8112a8129f68132028d9952eb30.png" xlink:type="simple" xlink:show="embed" xlink:actuate="onLoad"/></draw:frame></text:p>
      <text:h text:style-name="Heading_20_4" text:outline-level="4"><text:bookmark-start text:name="__RefHeading___icones_de_statut_21"/><text:bookmark-start text:name="icones_de_statut"/>Icones de statut<text:bookmark-end text:name="__RefHeading___icones_de_statut_21"/><text:bookmark-end text:name="icones_de_statut"/></text:h>
      <text:p text:style-name="Text_20_body">Vous pouvez changer les icones de statut : il s'agit des fichiers Check.png et Paiement.png situés dans /wp-content/plugins/Gestan/img</text:p>
      <table:table table:style-name="Table">
        <table:table-column/>
        <table:table-column/>
        <table:table-column/>
        <table:table-row>
          <table:table-cell office:value-type="string" table:style-name="tableheader">
            <text:p text:style-name="Table_20_Heading">Version </text:p>
          </table:table-cell>
          <table:table-cell office:value-type="string" table:style-name="tableheader">
            <text:p text:style-name="Table_20_Heading">Date </text:p>
          </table:table-cell>
          <table:table-cell office:value-type="string" table:style-name="tableheader">
            <text:p text:style-name="Table_20_Heading">Observations</text:p>
          </table:table-cell>
        </table:table-row>
        <table:table-row>
          <table:table-cell office:value-type="string" table:style-name="tablecell">
            <text:p text:style-name="tablealignleft">3.15.51.1H </text:p>
          </table:table-cell>
          <table:table-cell office:value-type="string" table:style-name="tablecell">
            <text:p text:style-name="tablealignleft">31/03/24</text:p>
          </table:table-cell>
          <table:table-cell office:value-type="string" table:style-name="tablecell">
            <text:p text:style-name="tablealignleft"> Fixbug en changement de base</text:p>
          </table:table-cell>
        </table:table-row>
        <table:table-row>
          <table:table-cell office:value-type="string" table:style-name="tablecell">
            <text:p text:style-name="tablealignleft">3.15.51.1G </text:p>
          </table:table-cell>
          <table:table-cell office:value-type="string" table:style-name="tablecell">
            <text:p text:style-name="tablealignleft">12/06/23</text:p>
          </table:table-cell>
          <table:table-cell office:value-type="string" table:style-name="tablecell">
            <text:p text:style-name="tablealignleft"> Fixbug et ajout de fonction de licence</text:p>
          </table:table-cell>
        </table:table-row>
        <table:table-row>
          <table:table-cell office:value-type="string" table:style-name="tablecell">
            <text:p text:style-name="tablealignleft">3.15.51.1D </text:p>
          </table:table-cell>
          <table:table-cell office:value-type="string" table:style-name="tablecell">
            <text:p text:style-name="tablealignleft">08/07/21</text:p>
          </table:table-cell>
          <table:table-cell office:value-type="string" table:style-name="tablecell">
            <text:p text:style-name="tablealignleft"> Amélioration de la gestion du Widget</text:p>
          </table:table-cell>
        </table:table-row>
        <table:table-row>
          <table:table-cell office:value-type="string" table:style-name="tablecell">
            <text:p text:style-name="tablealignleft">3.15.51.1C </text:p>
          </table:table-cell>
          <table:table-cell office:value-type="string" table:style-name="tablecell">
            <text:p text:style-name="tablealignleft">28/05/20</text:p>
          </table:table-cell>
          <table:table-cell office:value-type="string" table:style-name="tablecell">
            <text:p text:style-name="tablealignleft"> Possibilité de créer des comptes par lot</text:p>
          </table:table-cell>
        </table:table-row>
        <table:table-row>
          <table:table-cell office:value-type="string" table:style-name="tablecell">
            <text:p text:style-name="tablealignleft">3.15.51.1A </text:p>
          </table:table-cell>
          <table:table-cell office:value-type="string" table:style-name="tablecell">
            <text:p text:style-name="tablealignleft">13/11/19</text:p>
          </table:table-cell>
          <table:table-cell office:value-type="string" table:style-name="tablecell">
            <text:p text:style-name="tablealignleft"> Suppression de la page des options au profit d'une page d'envoi générique, ajout d'un widget qui gère le rafraîchissement</text:p>
          </table:table-cell>
        </table:table-row>
        <table:table-row>
          <table:table-cell office:value-type="string" table:style-name="tablecell">
            <text:p text:style-name="tablealignleft">3.15.50.1A </text:p>
          </table:table-cell>
          <table:table-cell office:value-type="string" table:style-name="tablecell">
            <text:p text:style-name="tablealignleft">10/09/19</text:p>
          </table:table-cell>
          <table:table-cell office:value-type="string" table:style-name="tablecell">
            <text:p text:style-name="tablealignleft"> Possibilité de tri des pièces par raisons sociales, possibilité de renseigner un mot de passe à la création de l'espace membre, possibilité de changer le mot de passe</text:p>
          </table:table-cell>
        </table:table-row>
        <table:table-row>
          <table:table-cell office:value-type="string" table:style-name="tablecell">
            <text:p text:style-name="tablealignleft">3.15.00.00 </text:p>
          </table:table-cell>
          <table:table-cell office:value-type="string" table:style-name="tablecell">
            <text:p text:style-name="tablealignleft">22/11/17</text:p>
          </table:table-cell>
          <table:table-cell office:value-type="string" table:style-name="tablecell">
            <text:p text:style-name="tablealignleft"> Migration en Gestan 15</text:p>
          </table:table-cell>
        </table:table-row>
      </table:table>
      <text:p text:style-name="Horizontal_20_Line"/>
      <text:p text:style-name="Text_20_body"><draw:frame draw:style-name="medialeft" draw:name="10" text:anchor-type="paragraph" draw:z-index="10" svg:width="0.84666666666667cm" svg:height="0.84666666666667cm"><draw:image xlink:href="Pictures/393e5b6f6a9d466b17d722e4c9a80942.gif" xlink:type="simple" xlink:show="embed" xlink:actuate="onLoad"/></draw:frame><text:span text:style-name="Strong_20_Emphasis">Autres articles “Extensions”</text:span></text:p>
      <text:p text:style-name="Text_20_body"><text:a xlink:type="simple" xlink:href="https://wiki.gestan.fr/doku.php?id=wiki:extensv15:abo" text:style-name="Internet_20_link" text:visited-style-name="Visited_20_Internet_20_Link">ABO : Abonnements</text:a><text:line-break/><text:a xlink:type="simple" xlink:href="https://wiki.gestan.fr/doku.php?id=wiki:extensv15:amazon" text:style-name="Internet_20_link" text:visited-style-name="Visited_20_Internet_20_Link">AMAZON : Interface Amazon</text:a><text:line-break/><text:a xlink:type="simple" xlink:href="https://wiki.gestan.fr/doku.php?id=wiki:extensv15:ateliergm" text:style-name="Internet_20_link" text:visited-style-name="Visited_20_Internet_20_Link">ATELIER : Gestion d'atelier</text:a><text:line-break/><text:a xlink:type="simple" xlink:href="https://wiki.gestan.fr/doku.php?id=wiki:extensv15:audiocenter" text:style-name="Internet_20_link" text:visited-style-name="Visited_20_Internet_20_Link">AUDIOCENTER : Centres audio-prothétiques</text:a><text:line-break/><text:a xlink:type="simple" xlink:href="https://wiki.gestan.fr/doku.php?id=wiki:extensv15:badgeuse" text:style-name="Internet_20_link" text:visited-style-name="Visited_20_Internet_20_Link">BADGEUSE : Contrôle d'accès par badgeuse</text:a><text:line-break/><text:a xlink:type="simple" xlink:href="https://wiki.gestan.fr/doku.php?id=wiki:extensv15:cats:batchmail" text:style-name="Internet_20_link" text:visited-style-name="Visited_20_Internet_20_Link">BATCHMAIL: traitement groupé de pièces</text:a><text:line-break/><text:a xlink:type="simple" xlink:href="https://wiki.gestan.fr/doku.php?id=wiki:extensv15:batichiffrage" text:style-name="Internet_20_link" text:visited-style-name="Visited_20_Internet_20_Link">BATICHIFFRAGE© Le devis bâtiment facilité</text:a><text:line-break/><text:a xlink:type="simple" xlink:href="https://wiki.gestan.fr/doku.php?id=wiki:extensv15:tvabelge" text:style-name="Internet_20_link" text:visited-style-name="Visited_20_Internet_20_Link">BEL : Liste des clients par montant de TVA (pour la Belgique)</text:a><text:line-break/><text:a xlink:type="simple" xlink:href="https://wiki.gestan.fr/doku.php?id=wiki:extensv15:bibli" text:style-name="Internet_20_link" text:visited-style-name="Visited_20_Internet_20_Link">BIBLI : gestion d'une bibliothèque</text:a><text:line-break/><text:a xlink:type="simple" xlink:href="https://wiki.gestan.fr/doku.php?id=wiki:extensv15:boutique" text:style-name="Internet_20_link" text:visited-style-name="Visited_20_Internet_20_Link">BOUTIQUE : boutique en ligne intégrée à Gestan</text:a><text:line-break/><text:a xlink:type="simple" xlink:href="https://wiki.gestan.fr/doku.php?id=wiki:extensv15:brevo" text:style-name="Internet_20_link" text:visited-style-name="Visited_20_Internet_20_Link">BREVO : Suivi de la distribution des mails</text:a><text:line-break/><text:a xlink:type="simple" xlink:href="https://wiki.gestan.fr/doku.php?id=wiki:extensv15:cats:bs3dh" text:style-name="Internet_20_link" text:visited-style-name="Visited_20_Internet_20_Link">BS3DH : Pièces spécifiques</text:a><text:line-break/><text:a xlink:type="simple" xlink:href="https://wiki.gestan.fr/doku.php?id=wiki:extensv15:caissetact_param" text:style-name="Internet_20_link" text:visited-style-name="Visited_20_Internet_20_Link">CAISSETACT Caisse tactile (paramétrage)</text:a><text:line-break/><text:a xlink:type="simple" xlink:href="https://wiki.gestan.fr/doku.php?id=wiki:extensv15:caissetact" text:style-name="Internet_20_link" text:visited-style-name="Visited_20_Internet_20_Link">CAISSETACT Caisse tactile (Utilisation)</text:a><text:line-break/><text:a xlink:type="simple" xlink:href="https://wiki.gestan.fr/doku.php?id=wiki:extensv15:carnedbor" text:style-name="Internet_20_link" text:visited-style-name="Visited_20_Internet_20_Link">CARNEDBOR : Carnet de bord véhicule</text:a><text:line-break/><text:a xlink:type="simple" xlink:href="https://wiki.gestan.fr/doku.php?id=wiki:extensv15:cerfa" text:style-name="Internet_20_link" text:visited-style-name="Visited_20_Internet_20_Link">CERFA : Génération de CERFAs</text:a><text:line-break/><text:a xlink:type="simple" xlink:href="https://wiki.gestan.fr/doku.php?id=wiki:extensv15:chat" text:style-name="Internet_20_link" text:visited-style-name="Visited_20_Internet_20_Link">CHAT : Clavardage avec Gestan</text:a><text:line-break/><text:a xlink:type="simple" xlink:href="https://wiki.gestan.fr/doku.php?id=wiki:extensv15:chronstat" text:style-name="Internet_20_link" text:visited-style-name="Visited_20_Internet_20_Link">CHRONSTAT : Séries statistiques liées au temps</text:a><text:line-break/><text:a xlink:type="simple" xlink:href="https://wiki.gestan.fr/doku.php?id=wiki:extensv15:etatspeics:classicatt" text:style-name="Internet_20_link" text:visited-style-name="Visited_20_Internet_20_Link">Classique Attitude</text:a><text:line-break/><text:a xlink:type="simple" xlink:href="https://wiki.gestan.fr/doku.php?id=wiki:extensv15:comissionsco" text:style-name="Internet_20_link" text:visited-style-name="Visited_20_Internet_20_Link">COMMISSIONSCO : Commissions commerciales</text:a><text:line-break/><text:a xlink:type="simple" xlink:href="https://wiki.gestan.fr/doku.php?id=wiki:extensv15:cyberbanque" text:style-name="Internet_20_link" text:visited-style-name="Visited_20_Internet_20_Link">CYBERBANQUE : Intégration fichiers bancaires</text:a><text:line-break/><text:a xlink:type="simple" xlink:href="https://wiki.gestan.fr/doku.php?id=wiki:extensv15:dev" text:style-name="Internet_20_link" text:visited-style-name="Visited_20_Internet_20_Link">DEV : Développements (informatiques)</text:a><text:line-break/><text:a xlink:type="simple" xlink:href="https://wiki.gestan.fr/doku.php?id=wiki:extensv15:drm" text:style-name="Internet_20_link" text:visited-style-name="Visited_20_Internet_20_Link">DRM : Déclaration Récapitulative Mensuelle</text:a><text:line-break/><text:a xlink:type="simple" xlink:href="https://wiki.gestan.fr/doku.php?id=wiki:extensv15:easyvrp" text:style-name="Internet_20_link" text:visited-style-name="Visited_20_Internet_20_Link">EASYVRP : Interface EasyVRP</text:a><text:line-break/><text:a xlink:type="simple" xlink:href="https://wiki.gestan.fr/doku.php?id=wiki:extensv15:ebay" text:style-name="Internet_20_link" text:visited-style-name="Visited_20_Internet_20_Link">EBAY : Interface eBay</text:a><text:line-break/><text:a xlink:type="simple" xlink:href="https://wiki.gestan.fr/doku.php?id=wiki:extensv15:echeancier" text:style-name="Internet_20_link" text:visited-style-name="Visited_20_Internet_20_Link">ECHEANCIER : Ventilation des factures par échéances</text:a><text:line-break/><text:a xlink:type="simple" xlink:href="https://wiki.gestan.fr/doku.php?id=wiki:extensv15:ecommerce" text:style-name="Internet_20_link" text:visited-style-name="Visited_20_Internet_20_Link">ECOMMERCE :  Import des ventes faites en ligne</text:a><text:line-break/><text:a xlink:type="simple" xlink:href="https://wiki.gestan.fr/doku.php?id=wiki:extensv15:educ" text:style-name="Internet_20_link" text:visited-style-name="Visited_20_Internet_20_Link">EDUC : Écoles et centres de formation</text:a><text:line-break/><text:a xlink:type="simple" xlink:href="https://wiki.gestan.fr/doku.php?id=wiki:extensv15:etatspeics" text:style-name="Internet_20_link" text:visited-style-name="Visited_20_Internet_20_Link">ETATSPE_ICS : États spécifiques</text:a><text:line-break/><text:a xlink:type="simple" xlink:href="https://wiki.gestan.fr/doku.php?id=wiki:extensv15:etiquexped" text:style-name="Internet_20_link" text:visited-style-name="Visited_20_Internet_20_Link">ETIQUEXPED : Etiquettes d'expédition</text:a><text:line-break/><text:a xlink:type="simple" xlink:href="https://wiki.gestan.fr/doku.php?id=wiki:extensv15:cats:espcts01" text:style-name="Internet_20_link" text:visited-style-name="Visited_20_Internet_20_Link">ETSPCTS01: Collection d'états spécifiques</text:a><text:line-break/><text:a xlink:type="simple" xlink:href="https://wiki.gestan.fr/doku.php?id=wiki:extensv15:exportsagebob" text:style-name="Internet_20_link" text:visited-style-name="Visited_20_Internet_20_Link">Export SAGE / BOB</text:a><text:line-break/><text:a xlink:type="simple" xlink:href="https://wiki.gestan.fr/doku.php?id=wiki:extensv15:facturette" text:style-name="Internet_20_link" text:visited-style-name="Visited_20_Internet_20_Link">FACTURETTE : Génération de facturettes</text:a><text:line-break/><text:a xlink:type="simple" xlink:href="https://wiki.gestan.fr/doku.php?id=wiki:extensv15:gestan_gestform" text:style-name="Internet_20_link" text:visited-style-name="Visited_20_Internet_20_Link">GESTFORM: logiciel de gestion de la formation spécialisée en CACES*</text:a><text:line-break/><text:a xlink:type="simple" xlink:href="https://wiki.gestan.fr/doku.php?id=wiki:extensv15:gestinter" text:style-name="Internet_20_link" text:visited-style-name="Visited_20_Internet_20_Link">GESTINTER - suivi des interventions via application mobile</text:a><text:line-break/><text:a xlink:type="simple" xlink:href="https://wiki.gestan.fr/doku.php?id=wiki:extensv15:xprotec" text:style-name="Internet_20_link" text:visited-style-name="Visited_20_Internet_20_Link">GREWIS : Statistiques spécifiques</text:a><text:line-break/><text:a xlink:type="simple" xlink:href="https://wiki.gestan.fr/doku.php?id=wiki:extensv15:groups" text:style-name="Internet_20_link" text:visited-style-name="Visited_20_Internet_20_Link">GROUPS : Gestion des groupes</text:a><text:line-break/><text:a xlink:type="simple" xlink:href="https://wiki.gestan.fr/doku.php?id=wiki:extensv15:hiboutik" text:style-name="Internet_20_link" text:visited-style-name="Visited_20_Internet_20_Link">HIBOUTIK : caisse enregistreuse en ligne</text:a><text:line-break/><text:a xlink:type="simple" xlink:href="https://wiki.gestan.fr/doku.php?id=wiki:extensv15:loadimage" text:style-name="Internet_20_link" text:visited-style-name="Visited_20_Internet_20_Link">IMAGELOAD Chargement en masse d'images</text:a><text:line-break/><text:a xlink:type="simple" xlink:href="https://wiki.gestan.fr/doku.php?id=wiki:extensv15:immo" text:style-name="Internet_20_link" text:visited-style-name="Visited_20_Internet_20_Link">IMMO : gestion des immobilisations *</text:a><text:line-break/><text:a xlink:type="simple" xlink:href="https://wiki.gestan.fr/doku.php?id=wiki:extensv15:prestashop" text:style-name="Internet_20_link" text:visited-style-name="Visited_20_Internet_20_Link">Interface Prestashop</text:a><text:line-break/><text:a xlink:type="simple" xlink:href="https://wiki.gestan.fr/doku.php?id=wiki:extensv15:intergestan" text:style-name="Internet_20_link" text:visited-style-name="Visited_20_Internet_20_Link">INTERGESTAN : Communications inter-Gestans</text:a><text:line-break/><text:a xlink:type="simple" xlink:href="https://wiki.gestan.fr/doku.php?id=wiki:extensv15:interor" text:style-name="Internet_20_link" text:visited-style-name="Visited_20_Internet_20_Link">INTEROR : ordres de réparation (OR)</text:a><text:line-break/><text:a xlink:type="simple" xlink:href="https://wiki.gestan.fr/doku.php?id=wiki:extensv15:interor_spcugnaux" text:style-name="Internet_20_link" text:visited-style-name="Visited_20_Internet_20_Link">INTEROR : ordres de réparation (OR) (version Cugnaux)</text:a><text:line-break/><text:a xlink:type="simple" xlink:href="https://wiki.gestan.fr/doku.php?id=wiki:extensv15:interplus" text:style-name="Internet_20_link" text:visited-style-name="Visited_20_Internet_20_Link">INTERPLUS : Fonctionnalités supplémentaires pour la gestion des interventions / gestion de maintenance *</text:a><text:line-break/><text:a xlink:type="simple" xlink:href="https://wiki.gestan.fr/doku.php?id=wiki:extensv15:intertp" text:style-name="Internet_20_link" text:visited-style-name="Visited_20_Internet_20_Link">INTERTP : Gestion mobile des interventions (pour équipes de techniciens itinérants)</text:a><text:line-break/><text:a xlink:type="simple" xlink:href="https://wiki.gestan.fr/doku.php?id=wiki:extensv15:interweb" text:style-name="Internet_20_link" text:visited-style-name="Visited_20_Internet_20_Link">INTERWEB : Gestion web des interventions</text:a><text:line-break/><text:a xlink:type="simple" xlink:href="https://wiki.gestan.fr/doku.php?id=wiki:extensv15:chrgtpiece" text:style-name="Internet_20_link" text:visited-style-name="Visited_20_Internet_20_Link">LOADPIECE : Chargement de pièces</text:a><text:line-break/><text:a xlink:type="simple" xlink:href="https://wiki.gestan.fr/doku.php?id=wiki:extensv15:loadtrombi" text:style-name="Internet_20_link" text:visited-style-name="Visited_20_Internet_20_Link">LOADTROMBI : Chargement images contact</text:a><text:line-break/><text:a xlink:type="simple" xlink:href="https://wiki.gestan.fr/doku.php?id=wiki:extensv15:missions" text:style-name="Internet_20_link" text:visited-style-name="Visited_20_Internet_20_Link">MISSIONS : Pilotage et planification</text:a><text:line-break/><text:a xlink:type="simple" xlink:href="https://wiki.gestan.fr/doku.php?id=wiki:extensv15:cats:mobicom" text:style-name="Internet_20_link" text:visited-style-name="Visited_20_Internet_20_Link">MOBICOM : Préparation des commandes (Application Mobile)</text:a><text:line-break/><text:a xlink:type="simple" xlink:href="https://wiki.gestan.fr/doku.php?id=wiki:extensv15:modchampcomp" text:style-name="Internet_20_link" text:visited-style-name="Visited_20_Internet_20_Link">MODCHAMPCOMP : Mise à jour des champs complémentaires</text:a><text:line-break/><text:a xlink:type="simple" xlink:href="https://wiki.gestan.fr/doku.php?id=wiki:extensv15:objvente" text:style-name="Internet_20_link" text:visited-style-name="Visited_20_Internet_20_Link">OBJVENTE : Objectifs de vente</text:a><text:line-break/><text:a xlink:type="simple" xlink:href="https://wiki.gestan.fr/doku.php?id=wiki:extensv15:etatspeics:netkom" text:style-name="Internet_20_link" text:visited-style-name="Visited_20_Internet_20_Link">Ordre de réparation Netkom</text:a><text:line-break/><text:a xlink:type="simple" xlink:href="https://wiki.gestan.fr/doku.php?id=wiki:extensv15:interfacelumiscop" text:style-name="Internet_20_link" text:visited-style-name="Visited_20_Internet_20_Link">Outils Lumiscop</text:a><text:line-break/><text:a xlink:type="simple" xlink:href="https://wiki.gestan.fr/doku.php?id=wiki:extensv15:parcellr" text:style-name="Internet_20_link" text:visited-style-name="Visited_20_Internet_20_Link">PARCELLR : Parcelles et opérations culturales</text:a><text:line-break/><text:a xlink:type="simple" xlink:href="https://wiki.gestan.fr/doku.php?id=wiki:extensv15:photocop" text:style-name="Internet_20_link" text:visited-style-name="Visited_20_Internet_20_Link">PHOTOCOPIE - Facturation photocopieurs</text:a><text:line-break/><text:a xlink:type="simple" xlink:href="https://wiki.gestan.fr/doku.php?id=wiki:extensv15:pilotinter" text:style-name="Internet_20_link" text:visited-style-name="Visited_20_Internet_20_Link">PILOTINTER : Gestion des interventions sur un parc d'équipements et sur site</text:a><text:line-break/><text:a xlink:type="simple" xlink:href="https://wiki.gestan.fr/doku.php?id=wiki:extensv15:packinglist" text:style-name="Internet_20_link" text:visited-style-name="Visited_20_Internet_20_Link">PLLOADER : Packing-List</text:a><text:line-break/><text:a xlink:type="simple" xlink:href="https://wiki.gestan.fr/doku.php?id=wiki:extensv15:afbf" text:style-name="Internet_20_link" text:visited-style-name="Visited_20_Internet_20_Link">Plugin AFBF</text:a><text:line-break/><text:a xlink:type="simple" xlink:href="https://wiki.gestan.fr/doku.php?id=wiki:extensv15:prepbon" text:style-name="Internet_20_link" text:visited-style-name="Visited_20_Internet_20_Link">PREPBON : Bons de préparation</text:a><text:line-break/><text:a xlink:type="simple" xlink:href="https://wiki.gestan.fr/doku.php?id=wiki:extensv15:prestimport" text:style-name="Internet_20_link" text:visited-style-name="Visited_20_Internet_20_Link">PRESTIMPORT : Interface Prestashop</text:a><text:line-break/><text:a xlink:type="simple" xlink:href="https://wiki.gestan.fr/doku.php?id=wiki:extensv15:pretprod" text:style-name="Internet_20_link" text:visited-style-name="Visited_20_Internet_20_Link">PRETPROD : Prêts de produit</text:a><text:line-break/><text:a xlink:type="simple" xlink:href="https://wiki.gestan.fr/doku.php?id=wiki:extensv15:propale" text:style-name="Internet_20_link" text:visited-style-name="Visited_20_Internet_20_Link">PROPALE : génération de propositions commerciales</text:a><text:line-break/><text:a xlink:type="simple" xlink:href="https://wiki.gestan.fr/doku.php?id=wiki:extensv15:prospects" text:style-name="Internet_20_link" text:visited-style-name="Visited_20_Internet_20_Link">PROSPECTS : Gestion des prospects</text:a><text:line-break/><text:a xlink:type="simple" xlink:href="https://wiki.gestan.fr/doku.php?id=wiki:extensv15:prostep" text:style-name="Internet_20_link" text:visited-style-name="Visited_20_Internet_20_Link">PROSTEP : Étapes de prospection</text:a><text:line-break/><text:a xlink:type="simple" xlink:href="https://wiki.gestan.fr/doku.php?id=wiki:extensv15:etatspeics:capara" text:style-name="Internet_20_link" text:visited-style-name="Visited_20_Internet_20_Link">Rapport d'intervention CAPARA</text:a><text:line-break/><text:a xlink:type="simple" xlink:href="https://wiki.gestan.fr/doku.php?id=wiki:extensv15:etatspeics:verif05" text:style-name="Internet_20_link" text:visited-style-name="Visited_20_Internet_20_Link">Rapport d'intervention Vérification 05</text:a><text:line-break/><text:a xlink:type="simple" xlink:href="https://wiki.gestan.fr/doku.php?id=wiki:extensv15:rdvweb" text:style-name="Internet_20_link" text:visited-style-name="Visited_20_Internet_20_Link">RDVWEB Enregistrer des RDV depuis votre site web</text:a><text:line-break/><text:a xlink:type="simple" xlink:href="https://wiki.gestan.fr/doku.php?id=wiki:extensv15:relauto" text:style-name="Internet_20_link" text:visited-style-name="Visited_20_Internet_20_Link">RELAUTO : Relance automatique de facture en masse</text:a><text:line-break/><text:a xlink:type="simple" xlink:href="https://wiki.gestan.fr/doku.php?id=wiki:extensv15:savticket" text:style-name="Internet_20_link" text:visited-style-name="Visited_20_Internet_20_Link">SAVTICKET: Tickets de SAV</text:a><text:line-break/><text:a xlink:type="simple" xlink:href="https://wiki.gestan.fr/doku.php?id=wiki:extensv15:scan" text:style-name="Internet_20_link" text:visited-style-name="Visited_20_Internet_20_Link">SCAN : Scanner un code barre</text:a><text:line-break/><text:a xlink:type="simple" xlink:href="https://wiki.gestan.fr/doku.php?id=wiki:extensv15:signature" text:style-name="Internet_20_link" text:visited-style-name="Visited_20_Internet_20_Link">SIGNATURE : signature électronique des devis</text:a><text:line-break/><text:a xlink:type="simple" xlink:href="https://wiki.gestan.fr/doku.php?id=wiki:extensv15:skydiving" text:style-name="Internet_20_link" text:visited-style-name="Visited_20_Internet_20_Link">SKYDIVING : Gestion des clubs de parachutisme</text:a><text:line-break/><text:a xlink:type="simple" xlink:href="https://wiki.gestan.fr/doku.php?id=wiki:extensv15:envoisms" text:style-name="Internet_20_link" text:visited-style-name="Visited_20_Internet_20_Link">SMS: Envoyer des SMS avec Gestan</text:a><text:line-break/><text:a xlink:type="simple" xlink:href="https://wiki.gestan.fr/doku.php?id=wiki:extensv15:statec" text:style-name="Internet_20_link" text:visited-style-name="Visited_20_Internet_20_Link">STATEC : Export de données pour la STATEC (pour le Luxembourg)</text:a><text:line-break/><text:a xlink:type="simple" xlink:href="https://wiki.gestan.fr/doku.php?id=wiki:extensv15:stripe" text:style-name="Internet_20_link" text:visited-style-name="Visited_20_Internet_20_Link">STRIPE : Création de liens de paiement</text:a><text:line-break/><text:a xlink:type="simple" xlink:href="https://wiki.gestan.fr/doku.php?id=wiki:extensv15:suivcom" text:style-name="Internet_20_link" text:visited-style-name="Visited_20_Internet_20_Link">SUIVCOM : Suivi des commandes</text:a><text:line-break/><text:a xlink:type="simple" xlink:href="https://wiki.gestan.fr/doku.php?id=wiki:extensv15:suiviprocess" text:style-name="Internet_20_link" text:visited-style-name="Visited_20_Internet_20_Link">SUIVI_PROCESS : Suivi administratif par processus métier</text:a><text:line-break/><text:a xlink:type="simple" xlink:href="https://wiki.gestan.fr/doku.php?id=wiki:extensv15:synopsis" text:style-name="Internet_20_link" text:visited-style-name="Visited_20_Internet_20_Link">SYNOPSIS : Affectation des tâches</text:a><text:line-break/><text:a xlink:type="simple" xlink:href="https://wiki.gestan.fr/doku.php?id=wiki:extensv15:syntheseprojet" text:style-name="Internet_20_link" text:visited-style-name="Visited_20_Internet_20_Link">SYNTHESE_PROJET : Synthèse Projets</text:a><text:line-break/><text:a xlink:type="simple" xlink:href="https://wiki.gestan.fr/doku.php?id=wiki:extensv15:tarifs_exped" text:style-name="Internet_20_link" text:visited-style-name="Visited_20_Internet_20_Link">TARIFSEXPED : Calcul automatique des frais d'expédition</text:a><text:line-break/><text:a xlink:type="simple" xlink:href="https://wiki.gestan.fr/doku.php?id=wiki:extensv15:tickets" text:style-name="Internet_20_link" text:visited-style-name="Visited_20_Internet_20_Link">TICKETS: suivi des incidents clients</text:a><text:line-break/><text:a xlink:type="simple" xlink:href="https://wiki.gestan.fr/doku.php?id=wiki:extensv15:timetracker" text:style-name="Internet_20_link" text:visited-style-name="Visited_20_Internet_20_Link">TIME TRACKER - Saisie des temps de travaux pour les projets</text:a><text:line-break/><text:a xlink:type="simple" xlink:href="https://wiki.gestan.fr/doku.php?id=wiki:extensv15:tink" text:style-name="Internet_20_link" text:visited-style-name="Visited_20_Internet_20_Link">TINK : Agrégation des comptes bancaires *</text:a><text:line-break/><text:a xlink:type="simple" xlink:href="https://wiki.gestan.fr/doku.php?id=wiki:extensv15:transcompta" text:style-name="Internet_20_link" text:visited-style-name="Visited_20_Internet_20_Link">TRANSCOMPTA : Transmission des données à la comptabilité</text:a><text:line-break/><text:a xlink:type="simple" xlink:href="https://wiki.gestan.fr/doku.php?id=wiki:extensv15:treso" text:style-name="Internet_20_link" text:visited-style-name="Visited_20_Internet_20_Link">TRESO : Gestion de trésorerie</text:a><text:line-break/><text:a xlink:type="simple" xlink:href="https://wiki.gestan.fr/doku.php?id=wiki:extensv15:trloader" text:style-name="Internet_20_link" text:visited-style-name="Visited_20_Internet_20_Link">TRLOADER : Chargement de tarif fournisseur</text:a><text:line-break/><text:a xlink:type="simple" xlink:href="https://wiki.gestan.fr/doku.php?id=wiki:extensv15:txremcli" text:style-name="Internet_20_link" text:visited-style-name="Visited_20_Internet_20_Link">TXREMCLI : Taux de remise client</text:a><text:line-break/><text:a xlink:type="simple" xlink:href="https://wiki.gestan.fr/doku.php?id=wiki:extensv15:urssaf" text:style-name="Internet_20_link" text:visited-style-name="Visited_20_Internet_20_Link">URSSAF: Avance de crédit d'impôts</text:a><text:line-break/><text:a xlink:type="simple" xlink:href="https://wiki.gestan.fr/doku.php?id=wiki:extensv15:wishlist" text:style-name="Internet_20_link" text:visited-style-name="Visited_20_Internet_20_Link">WISHLIST : Liste de courses</text:a><text:line-break/><text:a xlink:type="simple" xlink:href="https://wiki.gestan.fr/doku.php?id=wiki:extensv15:woocommerce" text:style-name="Internet_20_link" text:visited-style-name="Visited_20_Internet_20_Link">WOOCOMMERCE Commerce en ligne</text:a><text:line-break/><text:a xlink:type="simple" xlink:href="#wiki:extensv15:wordpress" text:style-name="Local_20_link" text:visited-style-name="Visited_20_Local_20_Link">WORDPRESS Espace client sous Wordpress</text:a><text:line-break/>
~~DISCUSS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8::15:04</meta:creation-date>
    <dc:creator>Generated</dc:creator>
    <dc:date>2026-09-13T08::15:04</dc:date>
    <dc:language>en-US</dc:language>
    <meta:editing-cycles>1</meta:editing-cycles>
    <meta:editing-duration>PT0S</meta:editing-duration>
    <dc:title>wiki:extensv15:wordpress</dc:title>
  </office:meta>
</office:document-meta>
</file>