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e0724f836f6a262b6e1aebea1f6626.jpg"/>
  <manifest:file-entry manifest:media-type="image/png" manifest:full-path="Pictures/4b479f83e3fd0c610429c413ffd179bf.png"/>
  <manifest:file-entry manifest:media-type="image/png" manifest:full-path="Pictures/2b3999c967a99368e3f65e32cfdffaed.png"/>
  <manifest:file-entry manifest:media-type="image/png" manifest:full-path="Pictures/dbe8ff46b608a2a06f329f178753770c.png"/>
  <manifest:file-entry manifest:media-type="image/png" manifest:full-path="Pictures/ee25cb8022a3f2b957e96511327d1864.png"/>
  <manifest:file-entry manifest:media-type="image/png" manifest:full-path="Pictures/2883e0a94645d882a4f62e764da78e05.png"/>
  <manifest:file-entry manifest:media-type="image/png" manifest:full-path="Pictures/12e9d4aa255203a4fd19f6e156db9b78.png"/>
  <manifest:file-entry manifest:media-type="image/png" manifest:full-path="Pictures/052228d16461e620b60851b63357ec13.png"/>
  <manifest:file-entry manifest:media-type="image/svg+xml" manifest:full-path="Pictures/ca8f1c3951e64e0af8cbf878607cb0fe.svg"/>
  <manifest:file-entry manifest:media-type="image/png" manifest:full-path="Pictures/19b6cebf939b1a84dc1c644af50dd969.png"/>
  <manifest:file-entry manifest:media-type="image/png" manifest:full-path="Pictures/879de64d0222fa7576b2c262dba6d1b4.png"/>
  <manifest:file-entry manifest:media-type="image/png" manifest:full-path="Pictures/0a28ad854667233cdb63e15378bf434a.png"/>
  <manifest:file-entry manifest:media-type="image/png" manifest:full-path="Pictures/1665effed9e9d595baf38c2b88ad77ae.png"/>
  <manifest:file-entry manifest:media-type="image/png" manifest:full-path="Pictures/688d4398fdc1ab7d79e7346bdc9b337a.png"/>
  <manifest:file-entry manifest:media-type="image/png" manifest:full-path="Pictures/145f735d425f2f364bf2f9e48623fcb0.png"/>
  <manifest:file-entry manifest:media-type="image/png" manifest:full-path="Pictures/1ba61834eb5eebb2b5808846c00d9090.png"/>
  <manifest:file-entry manifest:media-type="image/png" manifest:full-path="Pictures/679b2da2647ec5a38a1b9d94fcdee341.png"/>
  <manifest:file-entry manifest:media-type="image/png" manifest:full-path="Pictures/b29a9101aabed9b32f6a58efb574e400.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woocommerce"/><text:bookmark-start text:name="__RefHeading___woocommerce_commerce_en_ligne_1"/><text:bookmark-start text:name="woocommerce_commerce_en_ligne"/>WOOCOMMERCE Commerce en ligne<text:bookmark-end text:name="__RefHeading___woocommerce_commerce_en_ligne_1"/><text:bookmark-end text:name="woocommerce_commerce_en_ligne"/></text:h>
      <text:p text:style-name="Text_20_body"><draw:frame draw:style-name="mediaright" draw:name="0" text:anchor-type="paragraph" draw:z-index="0" svg:width="5.2916666666667cm" style:rel-width="100%" svg:height="2.6490638990639cm" style:rel-height="scale"><draw:image xlink:href="Pictures/19e0724f836f6a262b6e1aebea1f6626.jpg" xlink:type="simple" xlink:show="embed" xlink:actuate="onLoad"/></draw:frame></text:p>
      <text:p text:style-name="Text_20_body"><text:span text:style-name="Strong_20_Emphasis"><text:span text:style-name="Emphasis">Une extension proposée par : <text:a xlink:type="simple" xlink:href="https://www.lcpstudio.fr" text:style-name="Internet_20_link" text:visited-style-name="Visited_20_Internet_20_Link">LCP-Studio</text:a>.</text:span></text:span></text:p>
      <text:p text:style-name="Text_20_body">Ce module d'interface Woocommerce a été développé afin de synchroniser Gestan et une boutique Woocommerce, notamment :</text:p>
      <text:list text:style-name="List_20_1" text:continue-numbering="false">
        <text:list-item>
          <text:p text:style-name="List_20_1_Content_First"> Les clients enregistrés (Woocommerce vers Gestan)</text:p>
        </text:list-item>
        <text:list-item>
          <text:p text:style-name="List_20_1_Content"> Les produits (Bi-directionnel)</text:p>
        </text:list-item>
        <text:list-item>
          <text:p text:style-name="List_20_1_Content"> Les stocks (Gestan vers Woocommerce)</text:p>
        </text:list-item>
        <text:list-item>
          <text:p text:style-name="List_20_1_Content_Last"> Les commandes (Woocommerce vers Gestan) ou les devis, les factures, et bons de livraison.</text:p>
        </text:list-item>
      </text:list>
      <text:h text:style-name="Heading_20_2" text:outline-level="2"><text:bookmark-start text:name="__RefHeading___comment_ca_marche_2"/><text:bookmark-start text:name="comment_ca_marche"/>Comment ça marche ?<text:bookmark-end text:name="__RefHeading___comment_ca_marche_2"/><text:bookmark-end text:name="comment_ca_marche"/></text:h>
      <text:p text:style-name="Text_20_body">Facilement !</text:p>
      <text:p text:style-name="Text_20_body">Woocommerce permet via son API, de communiquer avec lui. On peut tout voir et tout modifier: une vraie belle idée de l'équipe de Woocommerce.</text:p>
      <text:p text:style-name="Text_20_body"><text:a xlink:type="simple" xlink:href="https://www.lcpstudio.fr/commande-2" text:style-name="Internet_20_link" text:visited-style-name="Visited_20_Internet_20_Link">Acheter en ligne sur la boutique LCP Studio</text:a>
<text:span text:style-name="Emphasis">Extension LCP Studio proposée au prix de 435€ HT.</text:span></text:p>
      <text:h text:style-name="Heading_20_2" text:outline-level="2"><text:bookmark-start text:name="__RefHeading___parametrage_3"/><text:bookmark-start text:name="parametrage"/>Paramétrage<text:bookmark-end text:name="__RefHeading___parametrage_3"/><text:bookmark-end text:name="parametrage"/></text:h>
      <text:h text:style-name="Heading_20_3" text:outline-level="3"><text:bookmark-start text:name="__RefHeading___pre-requis_4"/><text:bookmark-start text:name="pre-requis"/>Pré-requis<text:bookmark-end text:name="__RefHeading___pre-requis_4"/><text:bookmark-end text:name="pre-requis"/></text:h>
      <text:list text:style-name="List_20_1" text:continue-numbering="false">
        <text:list-item>
          <text:p text:style-name="List_20_1_Content_First"> Le module demande des informations à votre boutique Woocommerce et il se peut que votre hébergeur limite le nombre de ces demandes. Si votre base Woocommerce est importante <text:span text:style-name="Emphasis">(plusieurs milliers de commandes par exemple)</text:span>, la première importation risque de prendre un certain temps, voir de se bloquer.</text:p>
        </text:list-item>
        <text:list-item>
          <text:p text:style-name="List_20_1_Content"> Il est indispensable d'avoir une connexion via SSL (https) pour la communication avec l'API. Contactez votre hébergeur en cas de doutes.</text:p>
        </text:list-item>
        <text:list-item>
          <text:p text:style-name="List_20_1_Content"> La réécriture d'URL doit être activée sur Wordpress et les permaliens structurés.</text:p>
        </text:list-item>
        <text:list-item>
          <text:p text:style-name="List_20_1_Content_Last"> La communication vers les ports 21 et 80 doit être ouverte vers le site e-commerce considéré (si votre installation est protégée par un pare-feu ou utilise un proxy)</text:p>
        </text:list-item>
      </text:list>
      <text:p text:style-name="Text_20_body">Pour les utilisateurs de Gestan Cloud : prenez contact avec le Support Cloud si vous souhaitez utiliser cette extension. En effet, l'ouverture des port 21 et 80 vers le domaine que vous souhaitez utiliser est réservée au support technique.</text:p>
      <text:h text:style-name="Heading_20_3" text:outline-level="3"><text:bookmark-start text:name="__RefHeading___cote_woocommerce_5"/><text:bookmark-start text:name="cote_woocommerce"/>Côté Woocommerce<text:bookmark-end text:name="__RefHeading___cote_woocommerce_5"/><text:bookmark-end text:name="cote_woocommerce"/></text:h>
      <text:p text:style-name="Text_20_body">Pour commencer, il vous faut créer une clé de communication dans votre boutique Woocommerce.</text:p>
      <text:p text:style-name="Text_20_body">Pour obtenir/créer une clé de votre boutique en ligne, connectez-vous au BackOffice de votre boutique.</text:p>
      <text:p text:style-name="Text_20_body">Passez ensuite votre souris sur l'onglet “Woocommerce” puis “Réglages”. Une fois sur cette page, cliquez sur “API”. Cochez la case pour activer l'API</text:p>
      <text:p text:style-name="Text_20_body"><draw:frame draw:style-name="media" draw:name=" Activer l'API Legend" text:anchor-type="as-char" draw:z-index="0" svg:width="21.404791666667cm" style:rel-width="100%"><draw:text-box><text:p text:style-name="legendcenter"><draw:frame draw:style-name="media" draw:name=" Activer l'API" text:anchor-type="as-char" draw:z-index="1" svg:width="21.404791666667cm" style:rel-width="100%" svg:height="12.488333333333cm" style:rel-height="scale"><draw:image xlink:href="Pictures/4b479f83e3fd0c610429c413ffd179bf.png" xlink:type="simple" xlink:show="embed" xlink:actuate="onLoad"/></draw:frame> Activer l'API</text:p></draw:text-box></draw:frame></text:p>
      <text:p text:style-name="Text_20_body">Allez ensuite dans l'onglet “Clé/apps”, puis cliquez sur “Ajouter une clé”</text:p>
      <text:p text:style-name="Text_20_body"><draw:frame draw:style-name="media" draw:name=" Ajout d'une clé Legend" text:anchor-type="as-char" draw:z-index="0" svg:width="21.034375cm" style:rel-width="100%"><draw:text-box><text:p text:style-name="legendcenter"><draw:frame draw:style-name="media" draw:name=" Ajout d'une clé" text:anchor-type="as-char" draw:z-index="2" svg:width="21.034375cm" style:rel-width="100%" svg:height="8.41375cm" style:rel-height="scale"><draw:image xlink:href="Pictures/2b3999c967a99368e3f65e32cfdffaed.png" xlink:type="simple" xlink:show="embed" xlink:actuate="onLoad"/></draw:frame> Ajout d'une clé</text:p></draw:text-box></draw:frame></text:p>
      <text:p text:style-name="Text_20_body">Indiquez une description qui vous parle (du type “communication avec Gestan”), un utilisateur (vous !), et des droits en lecture et écriture.</text:p>
      <text:p text:style-name="Text_20_body"><draw:frame draw:style-name="media" draw:name=" Détails de clé Legend" text:anchor-type="as-char" draw:z-index="0" svg:width="21.933958333333cm" style:rel-width="100%"><draw:text-box><text:p text:style-name="legendcenter"><draw:frame draw:style-name="media" draw:name=" Détails de clé" text:anchor-type="as-char" draw:z-index="3" svg:width="21.933958333333cm" style:rel-width="100%" svg:height="10.742083333333cm" style:rel-height="scale"><draw:image xlink:href="Pictures/dbe8ff46b608a2a06f329f178753770c.png" xlink:type="simple" xlink:show="embed" xlink:actuate="onLoad"/></draw:frame> Détails de clé</text:p></draw:text-box></draw:frame></text:p>
      <text:p text:style-name="Text_20_body">En générant une clé, vous obtiendrez le précieux sésame, à garder, et en sécurité de préférence !</text:p>
      <text:p text:style-name="Text_20_body"><draw:frame draw:style-name="media" draw:name="4" text:anchor-type="as-char" draw:z-index="4" svg:width="23.65375cm" style:rel-width="100%" svg:height="12.752916666667cm" style:rel-height="scale"><draw:image xlink:href="Pictures/ee25cb8022a3f2b957e96511327d1864.png" xlink:type="simple" xlink:show="embed" xlink:actuate="onLoad"/></draw:frame></text:p>
      <text:h text:style-name="Heading_20_3" text:outline-level="3"><text:bookmark-start text:name="__RefHeading___cote_gestan_6"/><text:bookmark-start text:name="cote_gestan"/>Côté Gestan<text:bookmark-end text:name="__RefHeading___cote_gestan_6"/><text:bookmark-end text:name="cote_gestan"/></text:h>
      <text:p text:style-name="Text_20_body">Pour accéder à la fenêtre de paramétrage, sur Gestan, allez dans Outils &gt; Paramètres de l'application &gt; Paramétrage des extensions &gt; Connecteur Woocommerce.</text:p>
      <text:p text:style-name="Text_20_body">Dans le cas où nous vous avons fourni directement le fichier, vous pouvez le placer dans le répertoire “c:\Utilisateurs\[votre nom d'utilisateur]\AppData (dossier caché)\Roaming\GESTAN_15”.</text:p>
      <text:h text:style-name="Heading_20_4" text:outline-level="4"><text:bookmark-start text:name="__RefHeading___onglet_connexion_7"/><text:bookmark-start text:name="onglet_connexion"/>Onglet "Connexion"<text:bookmark-end text:name="__RefHeading___onglet_connexion_7"/><text:bookmark-end text:name="onglet_connexion"/></text:h>
      <text:p text:style-name="Text_20_body"><draw:frame draw:style-name="media" draw:name="5" text:anchor-type="as-char" draw:z-index="5" svg:width="20.558125cm" style:rel-width="100%" svg:height="13.520208333333cm" style:rel-height="scale"><draw:image xlink:href="Pictures/2883e0a94645d882a4f62e764da78e05.png" xlink:type="simple" xlink:show="embed" xlink:actuate="onLoad"/></draw:frame></text:p>
      <text:list text:style-name="List_20_1" text:continue-numbering="false">
        <text:list-item>
          <text:p text:style-name="List_20_1_Content_First"> <text:span text:style-name="Strong_20_Emphasis">Adresse du site</text:span>: Adresse (URL) de votre boutique Woocommerce</text:p>
        </text:list-item>
        <text:list-item>
          <text:p text:style-name="List_20_1_Content"> <text:span text:style-name="Strong_20_Emphasis">Clé cliente</text:span>: La clé cliente API précédemment créée</text:p>
        </text:list-item>
        <text:list-item>
          <text:p text:style-name="List_20_1_Content_Last"> <text:span text:style-name="Strong_20_Emphasis">Clé secrète</text:span>: La clé secrète API précédemment créée</text:p>
        </text:list-item>
      </text:list>
      <text:p text:style-name="Text_20_body">TIP Ne vous cassez pas la tête ! Pour éviter les erreurs de frappe, copier-coller ces éléments !</text:p>
      <text:h text:style-name="Heading_20_4" text:outline-level="4"><text:bookmark-start text:name="__RefHeading___onglet_ftp_8"/><text:bookmark-start text:name="onglet_ftp"/>Onglet "FTP"<text:bookmark-end text:name="__RefHeading___onglet_ftp_8"/><text:bookmark-end text:name="onglet_ftp"/></text:h>
      <text:p text:style-name="Text_20_body"><draw:frame draw:style-name="media" draw:name="6" text:anchor-type="as-char" draw:z-index="6" svg:width="20.558125cm" style:rel-width="100%" svg:height="13.520208333333cm" style:rel-height="scale"><draw:image xlink:href="Pictures/12e9d4aa255203a4fd19f6e156db9b78.png" xlink:type="simple" xlink:show="embed" xlink:actuate="onLoad"/></draw:frame></text:p>
      <text:p text:style-name="Text_20_body">Afin de téléverser les images de Gestan vers Woocommerce, il est nécessaire d'avoir un accès FTP à la racine du site Wordpress. En cas de doute, n'hésitez pas à contacter votre hébergeur.</text:p>
      <text:h text:style-name="Heading_20_4" text:outline-level="4"><text:bookmark-start text:name="__RefHeading___onglet_mappage_familles_mappage_modes_de_paiement_et_mappage_produits_9"/><text:bookmark-start text:name="onglet_mappage_familles_mappage_modes_de_paiement_et_mappage_produits"/>Onglet "Mappage familles", "Mappage modes de paiement" et "Mappage produits"<text:bookmark-end text:name="__RefHeading___onglet_mappage_familles_mappage_modes_de_paiement_et_mappage_produits_9"/><text:bookmark-end text:name="onglet_mappage_familles_mappage_modes_de_paiement_et_mappage_produits"/></text:h>
      <text:p text:style-name="Text_20_body"><draw:frame draw:style-name="media" draw:name="7" text:anchor-type="as-char" draw:z-index="7" svg:width="20.558125cm" style:rel-width="100%" svg:height="13.520208333333cm" style:rel-height="scale"><draw:image xlink:href="Pictures/052228d16461e620b60851b63357ec13.png" xlink:type="simple" xlink:show="embed" xlink:actuate="onLoad"/></draw:frame></text:p>
      <text:p text:style-name="Text_20_body"><draw:frame draw:style-name="media" draw:name="8" text:anchor-type="as-char" draw:z-index="8" svg:width="" svg:rel-width="100%" svg:height="0cm"><draw:image xlink:href="Pictures/ca8f1c3951e64e0af8cbf878607cb0fe.svg" xlink:type="simple" xlink:show="embed" xlink:actuate="onLoad"/></draw:frame> Un mappage est une association des données appartenant à Woocommerce avec les données appartenant à Gestan, de manière à ce que que l’on puisse passer harmonieusement des premières aux secondes.</text:p>
      <text:p text:style-name="Text_20_body">Avant tout, cliquez sur le bouton <text:span text:style-name="Strong_20_Emphasis">Import catégories Wordpress</text:span>. Pas d'inquiétude, cela ne va pas les importer dans votre base Gestan, mais dans un fichier temporaire utile à la synchronisation.</text:p>
      <text:p text:style-name="Text_20_body">Une fois cette manipulation effectuée, vous pourrez mappez les familles et les produits.</text:p>
      <text:p text:style-name="Text_20_body">Pour chaque catégorie Woocommerce, indiquez vers quelle famille (ou sous-famille si elles sont gérées) doivent être synchronisée les produits.</text:p>
      <text:p text:style-name="Text_20_body">Il en est de même pour le mappage des modes de paiement, dans le cas où vous créez des écritures à l'import des commandes.</text:p>
      <text:p text:style-name="Text_20_body"><draw:frame draw:style-name="media" draw:name="9" text:anchor-type="as-char" draw:z-index="9" svg:width="20.558125cm" style:rel-width="100%" svg:height="13.520208333333cm" style:rel-height="scale"><draw:image xlink:href="Pictures/19b6cebf939b1a84dc1c644af50dd969.png" xlink:type="simple" xlink:show="embed" xlink:actuate="onLoad"/></draw:frame></text:p>
      <text:p text:style-name="Text_20_body">Le mappage des produits permet de supprimer une liaison existante ou de la “forcer”. Ces liaisons sont créées automatiquement à l'import d'un produit.</text:p>
      <text:p text:style-name="Text_20_body"><draw:frame draw:style-name="media" draw:name="10" text:anchor-type="as-char" draw:z-index="10" svg:width="20.558125cm" style:rel-width="100%" svg:height="13.520208333333cm" style:rel-height="scale"><draw:image xlink:href="Pictures/879de64d0222fa7576b2c262dba6d1b4.png" xlink:type="simple" xlink:show="embed" xlink:actuate="onLoad"/></draw:frame></text:p>
      <text:h text:style-name="Heading_20_4" text:outline-level="4"><text:bookmark-start text:name="__RefHeading___onglet_facturation_10"/><text:bookmark-start text:name="onglet_facturation"/>Onglet "Facturation"<text:bookmark-end text:name="__RefHeading___onglet_facturation_10"/><text:bookmark-end text:name="onglet_facturation"/></text:h>
      <text:p text:style-name="Text_20_body"><draw:frame draw:style-name="media" draw:name="11" text:anchor-type="as-char" draw:z-index="11" svg:width="20.558125cm" style:rel-width="100%" svg:height="13.520208333333cm" style:rel-height="scale"><draw:image xlink:href="Pictures/0a28ad854667233cdb63e15378bf434a.png" xlink:type="simple" xlink:show="embed" xlink:actuate="onLoad"/></draw:frame></text:p>
      <text:p text:style-name="Text_20_body"><text:span text:style-name="Strong_20_Emphasis">Factures</text:span></text:p>
      <text:p text:style-name="Text_20_body">En plus de la création de commande, ce module peut créer automatiquement des factures si vous cochez la case correspondante.<text:line-break/></text:p>
      <text:p text:style-name="Text_20_body"><text:span text:style-name="Strong_20_Emphasis">Envoi</text:span></text:p>
      <text:p text:style-name="Text_20_body">Pour gérer les frais de transports liés à vos commandes Woocommerce, vous devez sélectionner un produit déjà existant de votre base Gestan, qui gère les frais de port.</text:p>
      <text:p text:style-name="Text_20_body"><text:span text:style-name="Strong_20_Emphasis">Écritures</text:span></text:p>
      <text:p text:style-name="Text_20_body">Si vos commandes Woocommerce sont réglées, que vous importez des factures et que vous souhaitez gérer également leurs encaissements, vous pouvez cocher la case “Créer une écriture”. Il vous faudra alors également spécifier un compte bancaire et une imputation comptable. Note: le compte bancaire doit être un compte professionnel pour que les imputations soient correctes.</text:p>
      <text:h text:style-name="Heading_20_2" text:outline-level="2"><text:bookmark-start text:name="__RefHeading___utilisation_11"/><text:bookmark-start text:name="utilisation"/>Utilisation<text:bookmark-end text:name="__RefHeading___utilisation_11"/><text:bookmark-end text:name="utilisation"/></text:h>
      <text:h text:style-name="Heading_20_3" text:outline-level="3"><text:bookmark-start text:name="__RefHeading___generalites_12"/><text:bookmark-start text:name="generalites"/>Généralités<text:bookmark-end text:name="__RefHeading___generalites_12"/><text:bookmark-end text:name="generalites"/></text:h>
      <text:p text:style-name="Text_20_body">Il existe 4 fenêtres d'import:</text:p>
      <text:list text:style-name="List_20_1" text:continue-numbering="false">
        <text:list-item>
          <text:p text:style-name="List_20_1_Content_First"> Produits</text:p>
        </text:list-item>
        <text:list-item>
          <text:p text:style-name="List_20_1_Content"> Stock</text:p>
        </text:list-item>
        <text:list-item>
          <text:p text:style-name="List_20_1_Content"> Contacts</text:p>
        </text:list-item>
        <text:list-item>
          <text:p text:style-name="List_20_1_Content_Last"> Commandes</text:p>
        </text:list-item>
      </text:list>
      <text:p text:style-name="Text_20_body">Elles fonctionnent toutes de la même manière. Vous pouvez lire la liste des éléments grâce au bouton <text:span text:style-name="Strong_20_Emphasis">Lecture</text:span> (<text:span text:style-name="Emphasis">On a beaucoup réfléchi pour la dénomination de ce bouton, puis on s'est dit que c'était assez explicite finalement !</text:span>)<text:line-break/>
Une fois lu, les éléments s'affichent: vous pouvez sélectionner ceux que vous souhaitez importer, puis cliquer sur <text:span text:style-name="Strong_20_Emphasis">Exécuter</text:span>.<text:line-break/></text:p>
      <text:p text:style-name="Text_20_body">Un compte-rendu sera affiché à la fin du traitement.</text:p>
      <text:p text:style-name="Text_20_body"><draw:frame draw:style-name="media" draw:name="12" text:anchor-type="as-char" draw:z-index="12" svg:width="0.68791666666667cm" svg:height="0.66145833333333cm"><draw:image xlink:href="Pictures/1665effed9e9d595baf38c2b88ad77ae.png" xlink:type="simple" xlink:show="embed" xlink:actuate="onLoad"/></draw:frame> Permet de sélectionner/désélectionner tous les éléments d'un seul clic.</text:p>
      <text:h text:style-name="Heading_20_3" text:outline-level="3"><text:bookmark-start text:name="__RefHeading___specificite_produits_13"/><text:bookmark-start text:name="specificite_produits"/>Spécificité produits<text:bookmark-end text:name="__RefHeading___specificite_produits_13"/><text:bookmark-end text:name="specificite_produits"/></text:h>
      <text:p text:style-name="Text_20_body"><draw:frame draw:style-name="media" draw:name="13" text:anchor-type="as-char" draw:z-index="13" svg:width="20.399375cm" style:rel-width="100%" svg:height="13.49375cm" style:rel-height="scale"><draw:image xlink:href="Pictures/688d4398fdc1ab7d79e7346bdc9b337a.png" xlink:type="simple" xlink:show="embed" xlink:actuate="onLoad"/></draw:frame></text:p>
      <text:p text:style-name="Text_20_body">La 1<text:span text:style-name="sup">ère</text:span> colonne vous permettra de sélectionner les produits à importer ou non.</text:p>
      <text:p text:style-name="Text_20_body">La 2<text:span text:style-name="sup">ème</text:span> colonne comporte le code produit Gestan.</text:p>
      <text:p text:style-name="Text_20_body">La 3<text:span text:style-name="sup">ème</text:span> colonne comporte le nom du produit.</text:p>
      <text:p text:style-name="Text_20_body">La 4<text:span text:style-name="sup">ème</text:span> colonne montre la catégorie Woocommerce ou la famille Gestan.</text:p>
      <text:p text:style-name="Text_20_body">La 5<text:span text:style-name="sup">ème</text:span> colonne affiche le prix, pour une meilleure lisibilité.</text:p>
      <text:p text:style-name="Text_20_body">Enfin, la 5<text:span text:style-name="sup">ème</text:span> colonne vous montre le statut du produit: <text:span text:style-name="Strong_20_Emphasis">Ajouter à Gestan</text:span>, <text:span text:style-name="Strong_20_Emphasis">MAJ Gestan</text:span>, <text:span text:style-name="Strong_20_Emphasis">MAJ Woocommerce</text:span>, <text:span text:style-name="Strong_20_Emphasis">Ajouter à Woocommerce</text:span>.</text:p>
      <text:p text:style-name="Text_20_body">Les ligne surligné en jaune sont les produits lus de Gestan. Ceux en blanc sont ceux provenant de Woocommerce.</text:p>
      <text:p text:style-name="Text_20_body">Cochez la case <text:span text:style-name="Strong_20_Emphasis">Afficher les produits à mettre à jour</text:span> pour afficher l'ensemble des produits à mettre à jour et à créer. La décocher ne montrera que les produits à créer.</text:p>
      <text:p text:style-name="Text_20_body">Cochez la case <text:span text:style-name="Strong_20_Emphasis">Synchroniser les images</text:span> permet d'importer également les images dans la fiche produit de Gestan. Toutefois, cela peut ralentir le traitement.</text:p>
      <text:p text:style-name="Text_20_body">Le combo <text:span text:style-name="Strong_20_Emphasis">Affichage famille</text:span> permet de limiter les synchronisation de Gestan vers Woocommerce qu'à la famille sélectionnée.</text:p>
      <text:p text:style-name="Text_20_body">Le combo <text:span text:style-name="Strong_20_Emphasis">Sens</text:span> permet de renseigner le sens de synchronisation. Il peut ainsi être:</text:p>
      <text:list text:style-name="List_20_1" text:continue-numbering="false">
        <text:list-item>
          <text:p text:style-name="List_20_1_Content_First"> Bidirectionnel (Gestan vers Woocommerce et Woocommerce vers Gestan)</text:p>
        </text:list-item>
        <text:list-item>
          <text:p text:style-name="List_20_1_Content"> Woocommerce vers Gestan</text:p>
        </text:list-item>
        <text:list-item>
          <text:p text:style-name="List_20_1_Content_Last"> Gestan vers Woocommerce</text:p>
        </text:list-item>
      </text:list>
      <text:p text:style-name="Text_20_body">Enfin, le bouton <text:span text:style-name="Strong_20_Emphasis">Blacklister</text:span> permet de mettre de côté un produit. S'il ne sera jamais utilisé dans Woocommerce, il est possible de ne plus l'afficher dans cette liste. Pour le déblacklister, il faut se rendre dans le menu approprié “Métier &gt; Woocommerce &gt; Produits blacklistés”. Un bouton <text:span text:style-name="Strong_20_Emphasis">Déblacklister</text:span> vous permet de les retirer de cette liste.</text:p>
      <text:p text:style-name="Text_20_body"><draw:frame draw:style-name="media" draw:name="14" text:anchor-type="as-char" draw:z-index="14" svg:width="11.826875cm" svg:height="15.875cm"><draw:image xlink:href="Pictures/145f735d425f2f364bf2f9e48623fcb0.png" xlink:type="simple" xlink:show="embed" xlink:actuate="onLoad"/></draw:frame></text:p>
      <text:h text:style-name="Heading_20_3" text:outline-level="3"><text:bookmark-start text:name="__RefHeading___specificite_stock_14"/><text:bookmark-start text:name="specificite_stock"/>Spécificité stock<text:bookmark-end text:name="__RefHeading___specificite_stock_14"/><text:bookmark-end text:name="specificite_stock"/></text:h>
      <text:p text:style-name="Text_20_body"><draw:frame draw:style-name="media" draw:name="15" text:anchor-type="as-char" draw:z-index="15" svg:width="20.399375cm" style:rel-width="100%" svg:height="13.49375cm" style:rel-height="scale"><draw:image xlink:href="Pictures/1ba61834eb5eebb2b5808846c00d9090.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oocommerce ne gère pas les décimales pour la gestion de stock: le module enverra le stock courant du produit à l'entier inférieur, sans les virgules !</text:p></table:table-cell></table:table-row></table:table></draw:text-box></draw:frame></text:p>
      <text:h text:style-name="Heading_20_3" text:outline-level="3"><text:bookmark-start text:name="__RefHeading___specificite_contacts_15"/><text:bookmark-start text:name="specificite_contacts"/>Spécificité contacts<text:bookmark-end text:name="__RefHeading___specificite_contacts_15"/><text:bookmark-end text:name="specificite_contacts"/></text:h>
      <text:p text:style-name="Text_20_body"><draw:frame draw:style-name="media" draw:name="16" text:anchor-type="as-char" draw:z-index="16" svg:width="20.399375cm" style:rel-width="100%" svg:height="13.49375cm" style:rel-height="scale"><draw:image xlink:href="Pictures/679b2da2647ec5a38a1b9d94fcdee341.png" xlink:type="simple" xlink:show="embed" xlink:actuate="onLoad"/></draw:frame></text:p>
      <text:p text:style-name="Text_20_body">La 1<text:span text:style-name="sup">ère</text:span> colonne vous permettra de sélectionner les contacts à importer ou non.</text:p>
      <text:p text:style-name="Text_20_body">La 2<text:span text:style-name="sup">ème</text:span> colonne comporte le nom du contact.</text:p>
      <text:p text:style-name="Text_20_body">La 3<text:span text:style-name="sup">ème</text:span> colonne comporte l'email du contact.</text:p>
      <text:p text:style-name="Text_20_body">Enfin, la 4<text:span text:style-name="sup">ème</text:span> colonne vous montre le statut du contact: <text:span text:style-name="Strong_20_Emphasis">Ajout</text:span> ou <text:span text:style-name="Strong_20_Emphasis">A jour</text:span>.</text:p>
      <text:h text:style-name="Heading_20_3" text:outline-level="3"><text:bookmark-start text:name="__RefHeading___specificite_commandes_16"/><text:bookmark-start text:name="specificite_commandes"/>Spécificité commandes<text:bookmark-end text:name="__RefHeading___specificite_commandes_16"/><text:bookmark-end text:name="specificite_commandes"/></text:h>
      <text:p text:style-name="Text_20_body"><draw:frame draw:style-name="media" draw:name="17" text:anchor-type="as-char" draw:z-index="17" svg:width="20.399375cm" style:rel-width="100%" svg:height="13.49375cm" style:rel-height="scale"><draw:image xlink:href="Pictures/b29a9101aabed9b32f6a58efb574e400.png" xlink:type="simple" xlink:show="embed" xlink:actuate="onLoad"/></draw:frame></text:p>
      <text:p text:style-name="Text_20_body">Pour l'import des commandes, vous pouvez lire les commandes en sélectionnant une plage de dates en haut à droite de la fenêtr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ur éviter de surcharger la table, vous pouvez ne pas afficher les commandes déjà importées grâce à la case à cocher <text:span text:style-name="Strong_20_Emphasis">Inclure les commandes déjà importées</text:span></text:p></table:table-cell></table:table-row></table:table></draw:text-box></draw:frame></text:p>
      <text:p text:style-name="Text_20_body">Il est également possible, via la combo, de filtrer les commandes par statut (En cours, En attente, etc…)</text:p>
      <text:p text:style-name="Horizontal_20_Line"/>
      <table:table table:style-name="Table">
        <table:table-column/>
        <table:table-column/>
        <table:table-column/>
        <table:table-row>
          <table:table-cell office:value-type="string" table:style-name="tableheader">
            <text:p text:style-name="Table_20_Heading"> Version </text:p>
          </table:table-cell>
          <table:table-cell office:value-type="string" table:style-name="tableheader">
            <text:p text:style-name="Table_20_Heading"> Date </text:p>
          </table:table-cell>
          <table:table-cell office:value-type="string" table:style-name="tableheader">
            <text:p text:style-name="Table_20_Heading"> Observations </text:p>
          </table:table-cell>
        </table:table-row>
        <table:table-row>
          <table:table-cell office:value-type="string" table:style-name="tablecell">
            <text:p text:style-name="tablealignleft"> 3.15.05.19 </text:p>
          </table:table-cell>
          <table:table-cell office:value-type="string" table:style-name="tablecell">
            <text:p text:style-name="tablealignleft"> 21/10/25 </text:p>
          </table:table-cell>
          <table:table-cell office:value-type="string" table:style-name="tablecell">
            <text:p text:style-name="tablealignleft"> Bugfix (le taux de TVA des frais de port était celui du produit alors qu'en vente à l'international, il faut le taux de TVA du pays)</text:p>
          </table:table-cell>
        </table:table-row>
        <table:table-row>
          <table:table-cell office:value-type="string" table:style-name="tablecell">
            <text:p text:style-name="tablealignleft"> 3.15.05.18 </text:p>
          </table:table-cell>
          <table:table-cell office:value-type="string" table:style-name="tablecell">
            <text:p text:style-name="tablealignleft"> 28/02/25 </text:p>
          </table:table-cell>
          <table:table-cell office:value-type="string" table:style-name="tablecell">
            <text:p text:style-name="tablealignleft"> Bugfix (la mise à jour d'un produit avec un libellé contenant des caractères spéciaux ne fonctionnait pas)</text:p>
          </table:table-cell>
        </table:table-row>
        <table:table-row>
          <table:table-cell office:value-type="string" table:style-name="tablecell">
            <text:p text:style-name="tablealignleft"> 3.15.05.17 </text:p>
          </table:table-cell>
          <table:table-cell office:value-type="string" table:style-name="tablecell">
            <text:p text:style-name="tablealignleft"> 04/06/24 </text:p>
          </table:table-cell>
          <table:table-cell office:value-type="string" table:style-name="tablecell">
            <text:p text:style-name="tablealignleft"> Ajout d'une fonction de temporisation entre deux appels au serveur </text:p>
          </table:table-cell>
        </table:table-row>
        <table:table-row>
          <table:table-cell office:value-type="string" table:style-name="tablecell">
            <text:p text:style-name="tablealignleft"> 3.15.05.16 </text:p>
          </table:table-cell>
          <table:table-cell office:value-type="string" table:style-name="tablecell">
            <text:p text:style-name="tablealignleft"> 10/10/23 </text:p>
          </table:table-cell>
          <table:table-cell office:value-type="string" table:style-name="tablecell">
            <text:p text:style-name="tablealignleft"> ☝ Il est désormais possible d'utiliser plusieurs boutiques ! </text:p>
          </table:table-cell>
        </table:table-row>
        <table:table-row>
          <table:table-cell office:value-type="string" table:style-name="tablecell">
            <text:p text:style-name="tablealignleft"> 3.15.05.15 </text:p>
          </table:table-cell>
          <table:table-cell office:value-type="string" table:style-name="tablecell">
            <text:p text:style-name="tablealignleft"> 30/09/23 </text:p>
          </table:table-cell>
          <table:table-cell office:value-type="string" table:style-name="tablecell">
            <text:p text:style-name="tablealignleft"> Woocommerce ne gère pas les décimales pour les stocks produit. Bug corrigé en ne transmettant à Woocommerce que la valeur entière du stock courant d'un produit </text:p>
          </table:table-cell>
        </table:table-row>
        <table:table-row>
          <table:table-cell office:value-type="string" table:style-name="tablecell">
            <text:p text:style-name="tablealignleft"> 3.15.05.14 </text:p>
          </table:table-cell>
          <table:table-cell office:value-type="string" table:style-name="tablecell">
            <text:p text:style-name="tablealignleft"> 18/07/23 </text:p>
          </table:table-cell>
          <table:table-cell office:value-type="string" table:style-name="tablecell">
            <text:p text:style-name="tablealignleft"> Passage à Windev 28, ajout de la sélection de l'imputation dans le paramétrage, ajout de la gestion de licence et implémentation du test de distance de Levenshtein pour la gestion des homonymes </text:p>
          </table:table-cell>
        </table:table-row>
        <table:table-row>
          <table:table-cell office:value-type="string" table:style-name="tablecell">
            <text:p text:style-name="tablealignleft"> 3.15.05.13 </text:p>
          </table:table-cell>
          <table:table-cell office:value-type="string" table:style-name="tablecell">
            <text:p text:style-name="tablealignleft"> 14/05/23 </text:p>
          </table:table-cell>
          <table:table-cell office:value-type="string" table:style-name="tablecell">
            <text:p text:style-name="tablealignleft"> Résolution d'un bug lié à la multi-lecture des listes de commandes </text:p>
          </table:table-cell>
        </table:table-row>
        <table:table-row>
          <table:table-cell office:value-type="string" table:style-name="tablecell">
            <text:p text:style-name="tablealignleft"> 3.15.05.12 </text:p>
          </table:table-cell>
          <table:table-cell office:value-type="string" table:style-name="tablecell">
            <text:p text:style-name="tablealignleft"> 11/11/22 </text:p>
          </table:table-cell>
          <table:table-cell office:value-type="string" table:style-name="tablecell">
            <text:p text:style-name="tablealignleft"> Mise au format Gestan Ax </text:p>
          </table:table-cell>
        </table:table-row>
        <table:table-row>
          <table:table-cell office:value-type="string" table:style-name="tablecell">
            <text:p text:style-name="tablealignleft"> 3.15.05.11 </text:p>
          </table:table-cell>
          <table:table-cell office:value-type="string" table:style-name="tablecell">
            <text:p text:style-name="tablealignleft"> 05/10/22 </text:p>
          </table:table-cell>
          <table:table-cell office:value-type="string" table:style-name="tablecell">
            <text:p text:style-name="tablealignleft"> Ajout d'un échappement pour fonctionner en parallèle du module ABO </text:p>
          </table:table-cell>
        </table:table-row>
        <table:table-row>
          <table:table-cell office:value-type="string" table:style-name="tablecell">
            <text:p text:style-name="tablealignleft"> 3.15.05.10 </text:p>
          </table:table-cell>
          <table:table-cell office:value-type="string" table:style-name="tablecell">
            <text:p text:style-name="tablealignleft"> 04/07/22 </text:p>
          </table:table-cell>
          <table:table-cell office:value-type="string" table:style-name="tablecell">
            <text:p text:style-name="tablealignleft"> Ajout d'une possibilité de filtrer les statuts de commandes </text:p>
          </table:table-cell>
        </table:table-row>
        <table:table-row>
          <table:table-cell office:value-type="string" table:style-name="tablecell">
            <text:p text:style-name="tablealignleft"> 3.15.05.09 </text:p>
          </table:table-cell>
          <table:table-cell office:value-type="string" table:style-name="tablecell">
            <text:p text:style-name="tablealignleft"> 08/06/22 </text:p>
          </table:table-cell>
          <table:table-cell office:value-type="string" table:style-name="tablecell">
            <text:p text:style-name="tablealignleft"> Passage à Windev 27 et ajout d'une fonction de blacklistage des produits non-utilisés </text:p>
          </table:table-cell>
        </table:table-row>
        <table:table-row>
          <table:table-cell office:value-type="string" table:style-name="tablecell">
            <text:p text:style-name="tablealignleft"> 3.15.05.08 </text:p>
          </table:table-cell>
          <table:table-cell office:value-type="string" table:style-name="tablecell">
            <text:p text:style-name="tablealignleft"> 04/08/21 </text:p>
          </table:table-cell>
          <table:table-cell office:value-type="string" table:style-name="tablecell">
            <text:p text:style-name="tablealignleft"> Passage à Windev 26 </text:p>
          </table:table-cell>
        </table:table-row>
        <table:table-row>
          <table:table-cell office:value-type="string" table:style-name="tablecell">
            <text:p text:style-name="tablealignleft"> 3.15.05.07 </text:p>
          </table:table-cell>
          <table:table-cell office:value-type="string" table:style-name="tablecell">
            <text:p text:style-name="tablealignleft"> 28/05/21 </text:p>
          </table:table-cell>
          <table:table-cell office:value-type="string" table:style-name="tablecell">
            <text:p text:style-name="tablealignleft"> Petits bugfix </text:p>
          </table:table-cell>
        </table:table-row>
      </table:table>
      <text:p text:style-name="Horizontal_20_Line"/>
      <text:p text:style-name="Text_20_body"><draw:frame draw:style-name="medialeft" draw:name="18" text:anchor-type="paragraph" draw:z-index="18" svg:width="0.84666666666667cm" svg:height="0.84666666666667cm"><draw:image xlink:href="Pictures/393e5b6f6a9d466b17d722e4c9a80942.gif" xlink:type="simple" xlink:show="embed" xlink:actuate="onLoad"/></draw:frame><text:span text:style-name="Strong_20_Emphasis">Autres articles “Extensions”</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wiki:extensv15:woocommerce" text:style-name="Local_20_link" text:visited-style-name="Visited_20_Local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16</meta:creation-date>
    <dc:creator>Generated</dc:creator>
    <dc:date>2026-09-13T08::16:16</dc:date>
    <dc:language>en-US</dc:language>
    <meta:editing-cycles>1</meta:editing-cycles>
    <meta:editing-duration>PT0S</meta:editing-duration>
    <dc:title>wiki:extensv15:woocommerce</dc:title>
  </office:meta>
</office:document-meta>
</file>