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b1702cc1f3d89d0995378c11683c33.png"/>
  <manifest:file-entry manifest:media-type="image/png" manifest:full-path="Pictures/db63cdfb851eee38e5effac135e972ef.png"/>
  <manifest:file-entry manifest:media-type="image/png" manifest:full-path="Pictures/ede7f11c52f7bddfd01277c18afe7f3a.png"/>
  <manifest:file-entry manifest:media-type="image/png" manifest:full-path="Pictures/5b22be7e9748fd39a4c4f41aa1d9f3e0.png"/>
  <manifest:file-entry manifest:media-type="image/png" manifest:full-path="Pictures/11aeeafcd7968740c53c90d1fea4fdc8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urssaf"/><text:bookmark-start text:name="__RefHeading___urssafavance_de_credit_d_impots_1"/><text:bookmark-start text:name="urssafavance_de_credit_d_impots"/>URSSAF: Avance de crédit d'impôts<text:bookmark-end text:name="__RefHeading___urssafavance_de_credit_d_impots_1"/><text:bookmark-end text:name="urssafavance_de_credit_d_impots"/></text:h>
      <text:p text:style-name="Text_20_body">Cette extension permet la transmission à l’Urssaf de la facturation d’un service à la personne, afin que cette personne puisse bénéficier de l’avance immédiate de crédit d’impôt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est effectuée via l'écran de <text:a xlink:type="simple" xlink:href="https://wiki.gestan.fr/doku.php?id=wiki:v15:admin:extensions" text:style-name="Internet_20_link" text:visited-style-name="Visited_20_Internet_20_Link">gestion des extensions</text:a>.</text:p>
      <text:p text:style-name="Text_20_body">Il est nécessaire, dans un premier temps, de demander un accès API auprès de l'URSSAF <text:a xlink:type="simple" xlink:href="https://datapass.api.gouv.fr/" text:style-name="Internet_20_link" text:visited-style-name="Visited_20_Internet_20_Link">https://datapass.api.gouv.fr/</text:a>. Il faut penser à noter “Gestan” comme éditeur de logiciel !</text:p>
      <text:p text:style-name="Text_20_body">Une fois l'obtention de vos accès personnalisés, il vous suffira de les saisir dans la fenêtre de paramétrage.</text:p>
      <text:p text:style-name="Text_20_body">Vous trouverez un kit de communication sur le <text:a xlink:type="simple" xlink:href="https://www.urssaf.fr/portail/home/employeur-du-secteur-des-service/ressources-utiles/outils-de-communication.html" text:style-name="Internet_20_link" text:visited-style-name="Visited_20_Internet_20_Link">site de l'URSSAF</text:a>.</text:p>
      <text:h text:style-name="Heading_20_2" text:outline-level="2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<draw:frame draw:style-name="media" draw:name="0" text:anchor-type="as-char" draw:z-index="0" svg:width="20.558125cm" style:rel-width="100%" svg:height="12.7cm" style:rel-height="scale"><draw:image xlink:href="Pictures/56b1702cc1f3d89d0995378c11683c33.png" xlink:type="simple" xlink:show="embed" xlink:actuate="onLoad"/></draw:frame></text:p>
      <text:p text:style-name="Text_20_body">Une fois votre demande d'habilitation effectuée, l'Administration vous enverra deux codes:</text:p>
      <text:list text:style-name="List_20_1" text:continue-numbering="false">
        <text:list-item>
          <text:p text:style-name="List_20_1_Content_First"> un code client (nommé <text:span text:style-name="Strong_20_Emphasis">client-id</text:span>)</text:p>
        </text:list-item>
        <text:list-item>
          <text:p text:style-name="List_20_1_Content_Last"> un code secret (nommé <text:span text:style-name="Strong_20_Emphasis">client-secret</text:span>)</text:p>
        </text:list-item>
      </text:list>
      <text:p text:style-name="Text_20_body">Vous pourrez renseigner ces informations dans cette fenêtre, accessible depuis le menu <text:span text:style-name="Emphasis">Outils → Paramétrage de l'application → Paramétrage des extensions → Tiers de prestation URSSAF</text:span></text:p>
      <text:p text:style-name="Text_20_body">Gestan ayant eu l'accréditation de l'Urssaf, vous n'avez pas besoin de passer vous-même les tests d'envoi. Si toutefois vous souhaitez tester le module de façon fictive, vous pouvez cocher la case “Sandbox” qui permet l'envoi de demandes de paiements fictives.</text:p>
      <text:p text:style-name="Text_20_body">
“”
</text:p>
      <text:h text:style-name="Heading_20_2" text:outline-level="2"><text:bookmark-start text:name="__RefHeading___fonctionnement_4"/><text:bookmark-start text:name="fonctionnement"/>Fonctionnement<text:bookmark-end text:name="__RefHeading___fonctionnement_4"/><text:bookmark-end text:name="fonctionnement"/></text:h>
      <text:h text:style-name="Heading_20_3" text:outline-level="3"><text:bookmark-start text:name="__RefHeading___demande_de_paiement_5"/><text:bookmark-start text:name="demande_de_paiement"/>Demande de paiement<text:bookmark-end text:name="__RefHeading___demande_de_paiement_5"/><text:bookmark-end text:name="demande_de_paiement"/></text:h>
      <text:p text:style-name="Text_20_body">Pour créer une demande de paiement, vous devez vous appuyer sur vos factures. Elles doivent être au statut :</text:p>
      <text:list text:style-name="List_20_1" text:continue-numbering="false">
        <text:list-item>
          <text:p text:style-name="List_20_1_Content_First"> “<text:span text:style-name="Emphasis">à transmettre au client</text:span>”</text:p>
        </text:list-item>
        <text:list-item>
          <text:p text:style-name="List_20_1_Content"> ou “<text:span text:style-name="Emphasis">en attente</text:span>”</text:p>
        </text:list-item>
        <text:list-item>
          <text:p text:style-name="List_20_1_Content_Last"> ou “<text:span text:style-name="Emphasis">à relancer</text:span>”</text:p>
        </text:list-item>
      </text:list>
      <text:p text:style-name="Text_20_body">Pour afficher une liste de ces factures il suffit de suivre le chemin “<text:span text:style-name="Emphasis">Métier → Tiers de prestation URSSAF → Demande d'avance de crédit d'impôts</text:span>”.</text:p>
      <text:p text:style-name="Text_20_body"><draw:frame draw:style-name="media" draw:name="1" text:anchor-type="as-char" draw:z-index="1" svg:width="21.166666666667cm" style:rel-width="100%" svg:height="15.875cm" style:rel-height="scale"><draw:image xlink:href="Pictures/db63cdfb851eee38e5effac135e972ef.png" xlink:type="simple" xlink:show="embed" xlink:actuate="onLoad"/></draw:frame></text:p>
      <text:p text:style-name="Text_20_body">Pour chaque facture, si elle n'a pas déjà été transmise aux services fiscaux, vous pourrez <text:span text:style-name="Strong_20_Emphasis">créer une demande</text:span> de paiement en cliquant sur le bouton du même nom.</text:p>
      <text:p text:style-name="Text_20_body">INFO Vous ne trouvez pas votre facture dans la liste ? Vérifiez qu'elle n'est pas en mode “<text:span text:style-name="Emphasis">brouillon</text:span>” !</text:p>
      <text:h text:style-name="Heading_20_3" text:outline-level="3"><text:bookmark-start text:name="__RefHeading___creation_du_compte_particulier_6"/><text:bookmark-start text:name="creation_du_compte_particulier"/>Création du compte particulier<text:bookmark-end text:name="__RefHeading___creation_du_compte_particulier_6"/><text:bookmark-end text:name="creation_du_compte_particulier"/></text:h>
      <text:p text:style-name="Text_20_body">Pour que la demande puisse être prise en compte, il faut tout d'abord qu'un <text:span text:style-name="Emphasis">“compte particulier”</text:span> soit créé pour votre client. La création de ce compte se fait par cette fenêtre, après avoir cliqué sur <text:span text:style-name="Strong_20_Emphasis">créer une demande</text:span> dans la fenêtre précédente.</text:p>
      <text:p text:style-name="Text_20_body">La majorité des champs est pré-remplie par les éléments de la fiche du contact.</text:p>
      <text:p text:style-name="Text_20_body">Le contrôle des données effectué par l'URSSAF est très rigide : l'extension procède au maximum de contrôles en amont, mais l'URSSAF peut renvoyer d'autres messages d'erreur explicatif qui vous seront fournis par l'extension en cas d'erreur.</text:p>
      <text:p text:style-name="Text_20_body"><draw:frame draw:style-name="media" draw:name="Fenêtre de création de compte Particulier Legend" text:anchor-type="as-char" draw:z-index="0" svg:width="21.087291666667cm" style:rel-width="100%"><draw:text-box><text:p text:style-name="legendcenter"><draw:frame draw:style-name="media" draw:name="Fenêtre de création de compte Particulier" text:anchor-type="as-char" draw:z-index="2" svg:width="21.087291666667cm" style:rel-width="100%" svg:height="13.520208333333cm" style:rel-height="scale"><draw:image xlink:href="Pictures/ede7f11c52f7bddfd01277c18afe7f3a.png" xlink:type="simple" xlink:show="embed" xlink:actuate="onLoad"/></draw:frame>Fenêtre de création de compte Particulier</text:p></draw:text-box></draw:frame></text:p>
      <text:p text:style-name="Text_20_body">Il est nécessaire de remplir tous les champs de cette fenêtre.</text:p>
      <text:p text:style-name="Text_20_body">La création du compte ne se fait qu'une seule fois. Gestan stocke ensuite les informations du contact pour passer cette étape.</text:p>
      <text:p text:style-name="Text_20_body">Une vérification de l'existence de votre client est fait sur le triptique <text:span text:style-name="Emphasis">Nom</text:span>, <text:span text:style-name="Emphasis">Date de naissance</text:span> et <text:span text:style-name="Emphasis">Ville de naissance</text:span>.</text:p>
      <text:h text:style-name="Heading_20_3" text:outline-level="3"><text:bookmark-start text:name="__RefHeading___creation_de_la_demande_de_paiement_7"/><text:bookmark-start text:name="creation_de_la_demande_de_paiement"/>Création de la demande de paiement<text:bookmark-end text:name="__RefHeading___creation_de_la_demande_de_paiement_7"/><text:bookmark-end text:name="creation_de_la_demande_de_paiement"/></text:h>
      <text:p text:style-name="Text_20_body">Une fois le compte créé, la fenêtre ci-dessous permet de préciser les prestations effectuées.</text:p>
      <text:p text:style-name="Text_20_body"><draw:frame draw:style-name="media" draw:name="3" text:anchor-type="as-char" draw:z-index="3" svg:width="28.654375cm" style:rel-width="100%" svg:height="13.520208333333cm" style:rel-height="scale"><draw:image xlink:href="Pictures/5b22be7e9748fd39a4c4f41aa1d9f3e0.png" xlink:type="simple" xlink:show="embed" xlink:actuate="onLoad"/></draw:frame></text:p>
      <text:p text:style-name="Text_20_body">Un numéro unique est généré automatiquement: vous n'avez pas besoin d'y toucher, mais il est nécessaire pour l'URSSAF.</text:p>
      <text:p text:style-name="Text_20_body">La sélection d'une catégorie filtrera la liste des prestations de la table.</text:p>
      <text:p text:style-name="Text_20_body">Pour chaque ligne de votre facture, il sera nécessaire de renseigner les date des prestations, la nature de la prestation ainsi que l'unité.</text:p>
      <text:p text:style-name="Text_20_body">L'unité est pré-remplie si dans la facture, elle est notée comme “<text:span text:style-name="Emphasis">heure</text:span>” ou “<text:span text:style-name="Emphasis">forfait</text:span>”.</text:p>
      <text:p text:style-name="Text_20_body">Un clic sur <text:span text:style-name="Strong_20_Emphasis">Envoyer</text:span> créera la demande de paiement.</text:p>
      <text:p text:style-name="Text_20_body">
<text:span text:style-name="Strong_20_Emphasis">avant</text:span>
</text:p>
      <text:h text:style-name="Heading_20_3" text:outline-level="3"><text:bookmark-start text:name="__RefHeading___connaitre_le_statut_d_une_demande_de_paiement_8"/><text:bookmark-start text:name="connaitre_le_statut_d_une_demande_de_paiement"/>Connaître le statut d'une demande de paiement<text:bookmark-end text:name="__RefHeading___connaitre_le_statut_d_une_demande_de_paiement_8"/><text:bookmark-end text:name="connaitre_le_statut_d_une_demande_de_paiement"/></text:h>
      <text:p text:style-name="Text_20_body">Pour connaître le statut d'une demande de paiement, il vous suffit de suivre le chemin “<text:span text:style-name="Emphasis">Métier → Tiers de prestation URSAFF → Statut des paiements”</text:span>.</text:p>
      <text:p text:style-name="Text_20_body"><draw:frame draw:style-name="media" draw:name="4" text:anchor-type="as-char" draw:z-index="4" svg:width="21.166666666667cm" style:rel-width="100%" svg:height="15.875cm" style:rel-height="scale"><draw:image xlink:href="Pictures/11aeeafcd7968740c53c90d1fea4fdc8.png" xlink:type="simple" xlink:show="embed" xlink:actuate="onLoad"/></draw:frame></text:p>
      <text:p text:style-name="Text_20_body">Chaque demande de paiement est affichée, par ordre de date de création de la demande.</text:p>
      <text:p text:style-name="Text_20_body">Sur chaque ligne, il vous est possible de récupérer le statut actuel de la demande, ou de demander une vérification de l'ensemble des lignes en cliquant sur le bouton <text:span text:style-name="Strong_20_Emphasis">Vérif tous paiements</text:span>.</text:p>
      <text:p text:style-name="Text_20_body">Si le sabir administratif du statut affiché ne vous semble pas parlant, des explications plus poussées peuvent être affichées par le clic sur l'icône info.</text:p>
      <text:h text:style-name="Heading_20_2" text:outline-level="2"><text:bookmark-start text:name="__RefHeading___versions_9"/><text:bookmark-start text:name="versions"/>Versions<text:bookmark-end text:name="__RefHeading___versions_9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40.28 </text:p>
          </table:table-cell>
          <table:table-cell office:value-type="string" table:style-name="tablecell">
            <text:p text:style-name="tablealignleft"> 29/11/2023 </text:p>
          </table:table-cell>
          <table:table-cell office:value-type="string" table:style-name="tablecell">
            <text:p text:style-name="tablealignleft"> Bugfix des espaces dans le numéro de SIRET </text:p>
          </table:table-cell>
        </table:table-row>
        <table:table-row>
          <table:table-cell office:value-type="string" table:style-name="tablecell">
            <text:p text:style-name="tablealignleft"> 3.15.40.27 </text:p>
          </table:table-cell>
          <table:table-cell office:value-type="string" table:style-name="tablecell">
            <text:p text:style-name="tablealignleft"> 03/11/2023 </text:p>
          </table:table-cell>
          <table:table-cell office:value-type="string" table:style-name="tablecell">
            <text:p text:style-name="tablealignleft"> Mise à jour du module pour coïncider avec le changement de l'API URSSAF </text:p>
          </table:table-cell>
        </table:table-row>
        <table:table-row>
          <table:table-cell office:value-type="string" table:style-name="tablecell">
            <text:p text:style-name="tablealignleft"> 3.15.40.00 </text:p>
          </table:table-cell>
          <table:table-cell office:value-type="string" table:style-name="tablecell">
            <text:p text:style-name="tablealignleft"> 23/12/2022 </text:p>
          </table:table-cell>
          <table:table-cell office:value-type="string" table:style-name="tablecell">
            <text:p text:style-name="tablealignleft"> Première version en production </text:p>
          </table:table-cell>
        </table:table-row>
      </table:table>
      <text:p text:style-name="Horizontal_20_Line"/>
      <text:p text:style-name="Text_20_body"><draw:frame draw:style-name="medialeft" draw:name="5" text:anchor-type="paragraph" draw:z-index="5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Sur le même thème : <text:a xlink:type="simple" xlink:href="https://wiki.gestan.fr/doku.php?id=wiki:v15:activite:sapattest" text:style-name="Internet_20_link" text:visited-style-name="Visited_20_Internet_20_Link">Attestation Service à la Personne</text:a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#wiki:extensv15:urssaf" text:style-name="Local_20_link" text:visited-style-name="Visited_20_Local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6:17</meta:creation-date>
    <dc:creator>Generated</dc:creator>
    <dc:date>2026-09-13T08::16:17</dc:date>
    <dc:language>en-US</dc:language>
    <meta:editing-cycles>1</meta:editing-cycles>
    <meta:editing-duration>PT0S</meta:editing-duration>
    <dc:title>wiki:extensv15:urssaf</dc:title>
  </office:meta>
</office:document-meta>
</file>