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3052033833de263eb55224ec1e98b11.jpg"/>
  <manifest:file-entry manifest:media-type="image/jpeg" manifest:full-path="Pictures/d8a44410fc2405f97457537a81b5a428.jpg"/>
  <manifest:file-entry manifest:media-type="image/jpeg" manifest:full-path="Pictures/f9b57d95f4ce59a7796fcf31569cdb77.jpg"/>
  <manifest:file-entry manifest:media-type="image/jpeg" manifest:full-path="Pictures/9d6c0f75ea5164582f5a271db79390ad.jpg"/>
  <manifest:file-entry manifest:media-type="image/jpeg" manifest:full-path="Pictures/7ab38eb9bfcdc88ed6e6cca5eca16962.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tarifs_exped"/><text:bookmark-start text:name="__RefHeading___tarifsexpedcalcul_automatique_des_frais_d_expedition_1"/><text:bookmark-start text:name="tarifsexpedcalcul_automatique_des_frais_d_expedition"/>TARIFSEXPED : Calcul automatique des frais d'expédition<text:bookmark-end text:name="__RefHeading___tarifsexpedcalcul_automatique_des_frais_d_expedition_1"/><text:bookmark-end text:name="tarifsexpedcalcul_automatique_des_frais_d_expedition"/></text:h>
      <text:p text:style-name="Text_20_body"><text:span text:style-name="Strong_20_Emphasis"><text:span text:style-name="Emphasis">Une extension proposée par : <text:a xlink:type="simple" xlink:href="https://cats.dorik.io/" text:style-name="Internet_20_link" text:visited-style-name="Visited_20_Internet_20_Link">CATS Informatique</text:a>.</text:span></text:span></text:p>
      <text:p text:style-name="Text_20_body">Cette extension permet d'importer dans Gestan des tarifs de transporteurs pour les utiliser ensuite lors de la création de pièces commerciales afin d'appliquer un tarif de livraison automatiquement en fonction du poids et de la destination.</text:p>
      <text:p text:style-name="Text_20_body"><text:a xlink:type="simple" xlink:href="https://cats.dorik.io/gestion" text:style-name="Internet_20_link" text:visited-style-name="Visited_20_Internet_20_Link">Acheter l'extension</text:a></text:p>
      <text:p text:style-name="Text_20_body">TIP Cette extension fonctionne à partir des versions 15.16.xx de Gestan.</text:p>
      <text:h text:style-name="Heading_20_2" text:outline-level="2"><text:bookmark-start text:name="__RefHeading___parametrage_2"/><text:bookmark-start text:name="parametrage"/>Paramétrage<text:bookmark-end text:name="__RefHeading___parametrage_2"/><text:bookmark-end text:name="parametrage"/></text:h>
      <text:p text:style-name="Text_20_body"><text:span text:style-name="Emphasis"><text:span text:style-name="Strong_20_Emphasis">Accès :</text:span> Outils → Paramètres de l'application &gt; Paramétrage des extensions</text:span></text:p>
      <text:p text:style-name="Text_20_body"><draw:frame draw:style-name="media" draw:name="0" text:anchor-type="as-char" draw:z-index="0" svg:width="15.875cm" svg:height="9.7077338129496cm"><draw:image xlink:href="Pictures/d3052033833de263eb55224ec1e98b11.jpg" xlink:type="simple" xlink:show="embed" xlink:actuate="onLoad"/></draw:frame></text:p>
      <text:p text:style-name="Text_20_body">L'écran de paramétrage permet de :</text:p>
      <text:list text:style-name="List_20_1" text:continue-numbering="false">
        <text:list-item>
          <text:p text:style-name="LastListParagraph_List_20_1_Content_First"> préciser le produit utilisé pour appliquer les frais d'expédition calculés. Ce produit doit appartenir à la famille désignée comme source de rupture pour les frais de port dans le paramétrage.</text:p>
        </text:list-item>
      </text:list>
      <text:list text:style-name="List_20_1" text:continue-numbering="false">
        <text:list-item>
          <text:p text:style-name="LastListParagraph_List_20_1_Content_First"> Choisir si le calcul se fait automatiquement à la création de nouvelles pièces ou si il doit être appliqué en post-traitement</text:p>
        </text:list-item>
      </text:list>
      <text:list text:style-name="List_20_1" text:continue-numbering="false">
        <text:list-item>
          <text:p text:style-name="LastListParagraph_List_20_1_Content_First"> Sur quel type de pièce le calcul doit être appliqué quand il est automatisé (sinon, choisir dans l'écran de sélection en post traitement)</text:p>
        </text:list-item>
      </text:list>
      <text:list text:style-name="List_20_1" text:continue-numbering="false">
        <text:list-item>
          <text:p text:style-name="LastListParagraph_List_20_1_Content_First"> décider si on applique le premier tarif trouvé ou le meilleur tarif dans le cas de plusieurs modes de livraison (cout forfaitaire ou coût au poids du colis)</text:p>
        </text:list-item>
      </text:list>
      <text:p text:style-name="Text_20_body">On peut aussi consulter les tarifs importés ou lancer une nouvelle importation.</text:p>
      <text:h text:style-name="Heading_20_2" text:outline-level="2"><text:bookmark-start text:name="__RefHeading___import_des_tarifs_3"/><text:bookmark-start text:name="import_des_tarifs"/>Import des tarifs<text:bookmark-end text:name="__RefHeading___import_des_tarifs_3"/><text:bookmark-end text:name="import_des_tarifs"/></text:h>
      <text:p text:style-name="Text_20_body"><text:span text:style-name="Emphasis">**Accès : ** Métier→ Tarifs expédition → Importer les tarifs</text:span></text:p>
      <text:p text:style-name="Text_20_body"><draw:frame draw:style-name="media" draw:name="1" text:anchor-type="as-char" draw:z-index="1" svg:width="25.0825cm" style:rel-width="100%" svg:height="19.446875cm" style:rel-height="scale"><draw:image xlink:href="Pictures/d8a44410fc2405f97457537a81b5a428.jpg" xlink:type="simple" xlink:show="embed" xlink:actuate="onLoad"/></draw:frame></text:p>
      <text:p text:style-name="Text_20_body">L'écran permet de choisir un transporteur, un service et un fichier des tarifs qui doit correspondre à la norme définie par le transporteur. </text:p>
      <text:p text:style-name="Text_20_body">Pour l'instant, seul le format GEODIS est reconnu mais il est posssible d'ajouter de nouveaux formatsde fichier pour d'autres transporteurs sur demande.</text:p>
      <text:p text:style-name="Text_20_body">Le bouton <text:span text:style-name="Strong_20_Emphasis">Charger</text:span> provoque le chargement du fichier indiqué en paramètre.</text:p>
      <text:p text:style-name="Text_20_body">A l'issue du traitement, le programme affiche un compte rendu de l'import.</text:p>
      <text:h text:style-name="Heading_20_4" text:outline-level="4"><text:bookmark-start text:name="__RefHeading___geodis_-_messageriele_format_du_fichier_attendu_4"/><text:bookmark-start text:name="geodis_-_messageriele_format_du_fichier_attendu"/>GEODIS - Messagerie : Le format du fichier attendu<text:bookmark-end text:name="__RefHeading___geodis_-_messageriele_format_du_fichier_attendu_4"/><text:bookmark-end text:name="geodis_-_messageriele_format_du_fichier_attendu"/></text:h>
      <text:p text:style-name="Text_20_body"><draw:frame draw:style-name="media" draw:name="2" text:anchor-type="as-char" draw:z-index="2" svg:width="48.498125cm" style:rel-width="100%" svg:height="12.250208333333cm" style:rel-height="scale"><draw:image xlink:href="Pictures/f9b57d95f4ce59a7796fcf31569cdb77.jpg" xlink:type="simple" xlink:show="embed" xlink:actuate="onLoad"/></draw:frame></text:p>
      <text:p text:style-name="Text_20_body">Les 4 premières lignes sont indicatives.</text:p>
      <text:p text:style-name="Text_20_body">1ere colonne : les départementents</text:p>
      <text:p text:style-name="Text_20_body">les colonnes suivantes : les tarifs par tranche de poids</text:p>
      <text:h text:style-name="Heading_20_4" text:outline-level="4"><text:bookmark-start text:name="__RefHeading___geodis_-_pack_30_5"/><text:bookmark-start text:name="geodis_-_pack_30"/>GEODIS - Pack 30<text:bookmark-end text:name="__RefHeading___geodis_-_pack_30_5"/><text:bookmark-end text:name="geodis_-_pack_30"/></text:h>
      <text:p text:style-name="Text_20_body"><draw:frame draw:style-name="media" draw:name="3" text:anchor-type="as-char" draw:z-index="3" svg:width="19.05cm" style:rel-width="100%" svg:height="9.2604166666667cm" style:rel-height="scale"><draw:image xlink:href="Pictures/9d6c0f75ea5164582f5a271db79390ad.jpg" xlink:type="simple" xlink:show="embed" xlink:actuate="onLoad"/></draw:frame></text:p>
      <text:h text:style-name="Heading_20_2" text:outline-level="2"><text:bookmark-start text:name="__RefHeading___calcul_automatique_des_frais_6"/><text:bookmark-start text:name="calcul_automatique_des_frais"/>Calcul automatique des frais<text:bookmark-end text:name="__RefHeading___calcul_automatique_des_frais_6"/><text:bookmark-end text:name="calcul_automatique_des_frais"/></text:h>
      <text:p text:style-name="Text_20_body">Quand un produit est ajouté à un pièce ou une ligne d'une pièce est ajoutée, modifiée ou supprimée, il est demandé si vous souhaitez déclencher le calcul des frais de port.
Le calcul est effectué en fonction du département de l'adresse de livraison et du nouveau poids brut total des lignes de la pièce (sur la base des poids indiqués dans les articles concernés).</text:p>
      <text:p text:style-name="Text_20_body">Si une ligne frais de port existe déjà, elle est mise à jour sinon elle est créée.</text:p>
      <text:p text:style-name="Text_20_body">Les totaux de la pièce sont mis à jour en conséquence.</text:p>
      <text:h text:style-name="Heading_20_2" text:outline-level="2"><text:bookmark-start text:name="__RefHeading___calcul_des_frais_en_post-traitement_7"/><text:bookmark-start text:name="calcul_des_frais_en_post-traitement"/>Calcul des frais en post-traitement<text:bookmark-end text:name="__RefHeading___calcul_des_frais_en_post-traitement_7"/><text:bookmark-end text:name="calcul_des_frais_en_post-traitement"/></text:h>
      <text:p text:style-name="Text_20_body"><text:span text:style-name="Emphasis">**Accès : ** Métier→ Tarifs expédition → Calcul des frais</text:span></text:p>
      <text:p text:style-name="Text_20_body">Grâce à cet écran, il est possible de sélectionner un ensemble de pièces (devis, commandes, factures ou avoir) et appliquer un calcul de frais d'expédition sur les pièces sélectionnées.</text:p>
      <text:p text:style-name="Text_20_body">Les principes du calcul automatique s'appliquent à la sélection (il est donc possible de sélectionner les pièces à traiter parmi la liste filtrée)</text:p>
      <text:p text:style-name="Text_20_body"><draw:frame draw:style-name="media" draw:name="4" text:anchor-type="as-char" draw:z-index="4" svg:width="36.565416666667cm" style:rel-width="100%" svg:height="25.770416666667cm" style:rel-height="scale"><draw:image xlink:href="Pictures/7ab38eb9bfcdc88ed6e6cca5eca16962.jpg" xlink:type="simple" xlink:show="embed" xlink:actuate="onLoad"/></draw:frame></text:p>
      <text:h text:style-name="Heading_20_3" text:outline-level="3"><text:bookmark-start text:name="__RefHeading___versions_8"/><text:bookmark-start text:name="versions"/>Versions<text:bookmark-end text:name="__RefHeading___versions_8"/><text:bookmark-end text:name="versions"/></text:h>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 3.15.39.00 </text:p>
          </table:table-cell>
          <table:table-cell office:value-type="string" table:style-name="tablecell">
            <text:p text:style-name="tablealignleft"> 23/09/2022 </text:p>
          </table:table-cell>
          <table:table-cell office:value-type="string" table:style-name="tablecell">
            <text:p text:style-name="tablealignleft"> Version de production </text:p>
          </table:table-cell>
        </table:table-row>
        <table:table-row>
          <table:table-cell office:value-type="string" table:style-name="tablecell">
            <text:p text:style-name="tablealignleft"> 3.15.29.00 </text:p>
          </table:table-cell>
          <table:table-cell office:value-type="string" table:style-name="tablecell">
            <text:p text:style-name="tablealignleft"> 24/10/2021 </text:p>
          </table:table-cell>
          <table:table-cell office:value-type="string" table:style-name="tablecell">
            <text:p text:style-name="tablealignleft"> Version Beta </text:p>
          </table:table-cell>
        </table:table-row>
      </table:table>
      <text:p text:style-name="Horizontal_20_Line"/>
      <text:p text:style-name="Text_20_body"><draw:frame draw:style-name="medialeft" draw:name="5" text:anchor-type="paragraph" draw:z-index="5"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wiki:extensv15:tarifs_exped" text:style-name="Local_20_link" text:visited-style-name="Visited_20_Local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16</meta:creation-date>
    <dc:creator>Generated</dc:creator>
    <dc:date>2026-09-13T08::16:16</dc:date>
    <dc:language>en-US</dc:language>
    <meta:editing-cycles>1</meta:editing-cycles>
    <meta:editing-duration>PT0S</meta:editing-duration>
    <dc:title>wiki:extensv15:tarifs_exped</dc:title>
  </office:meta>
</office:document-meta>
</file>