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1a408779e9deb845e02cf8f4ce269c5.png"/>
  <manifest:file-entry manifest:media-type="image/png" manifest:full-path="Pictures/b0349ee2917d0af0cd636a1f2aa136bd.png"/>
  <manifest:file-entry manifest:media-type="image/png" manifest:full-path="Pictures/28b21de1da2bb14abf6e8cb39cc8ddd6.png"/>
  <manifest:file-entry manifest:media-type="image/png" manifest:full-path="Pictures/778d9fa187f6d8e4df9437fe4bb2e32e.png"/>
  <manifest:file-entry manifest:media-type="image/png" manifest:full-path="Pictures/75d32086f45c265643c6ca06574515df.png"/>
  <manifest:file-entry manifest:media-type="image/png" manifest:full-path="Pictures/b92968b0eae92ef67edd982cce5ef7a3.png"/>
  <manifest:file-entry manifest:media-type="image/png" manifest:full-path="Pictures/af1cd44b0a910b795f3778d15e3e48ac.png"/>
  <manifest:file-entry manifest:media-type="image/png" manifest:full-path="Pictures/0dd91bdfcc66149dd69b558ac656a397.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suiviprocess"/><text:bookmark-start text:name="__RefHeading___suivi_processsuivi_administratif_par_processus_metier_1"/><text:bookmark-start text:name="suivi_processsuivi_administratif_par_processus_metier"/>SUIVI_PROCESS : Suivi administratif par processus métier<text:bookmark-end text:name="__RefHeading___suivi_processsuivi_administratif_par_processus_metier_1"/><text:bookmark-end text:name="suivi_processsuivi_administratif_par_processus_metier"/></text:h>
      <text:p text:style-name="Text_20_body">Cette extension permet de suivre le déroulement d'un processus métier découpé en étapes.</text:p>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Pour chaque étape, on peut définir une durée, un responsable, une couleur et un type de données Gestan qui peut être lié (voir plus bas)</text:p>
      <text:p text:style-name="Text_20_body">Quand le délai pour une étape est dépassé, un système de notification permet d'activer des rappels (via le système des Actions)</text:p>
      <text:p text:style-name="Text_20_body">Un processus peut être lié à :</text:p>
      <text:list text:style-name="List_20_1" text:continue-numbering="false">
        <text:list-item>
          <text:p text:style-name="List_20_1_Content_First"> un projet </text:p>
        </text:list-item>
        <text:list-item>
          <text:p text:style-name="List_20_1_Content"> une intervention</text:p>
        </text:list-item>
        <text:list-item>
          <text:p text:style-name="List_20_1_Content"> un contact</text:p>
        </text:list-item>
        <text:list-item>
          <text:p text:style-name="List_20_1_Content"> une machine</text:p>
        </text:list-item>
        <text:list-item>
          <text:p text:style-name="List_20_1_Content_Last"> une pièce</text:p>
        </text:list-item>
      </text:list>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e fichier <text:span text:style-name="Strong_20_Emphasis">GESTAN_SUIVIPROCESS.WDL</text:span> doit être copié sur le répertoire suivant : <text:span text:style-name="Emphasis">C:\Users\[user]\AppData\Roaming\GESTAN_15</text:span></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Le paramétrage s'effectue via le menu <text:span text:style-name="Emphasis">Outils → Paramètres de l'application → Paramétrage des extensions → Gestion de processus</text:span></text:p>
      <text:p text:style-name="Text_20_body">On peut créer un nouveau processus pour une cible (projet, intervention, contact, machine ou pièce).</text:p>
      <text:p text:style-name="Text_20_body"><draw:frame draw:style-name="media" draw:name="600 Legend" text:anchor-type="as-char" draw:z-index="0" svg:width="18.0975cm" style:rel-width="100%"><draw:text-box><text:p text:style-name="legendcenter"><draw:frame draw:style-name="media" draw:name="600" text:anchor-type="as-char" draw:z-index="0" svg:width="18.0975cm" style:rel-width="100%" svg:height="8.5725cm" style:rel-height="scale"><draw:image xlink:href="Pictures/b1a408779e9deb845e02cf8f4ce269c5.png" xlink:type="simple" xlink:show="embed" xlink:actuate="onLoad"/></draw:frame>600</text:p></draw:text-box></draw:frame></text:p>
      <text:p text:style-name="Text_20_body">On peut préciser le <text:span text:style-name="Strong_20_Emphasis">Type de gestion</text:span> :</text:p>
      <text:list text:style-name="List_20_1" text:continue-numbering="false">
        <text:list-item>
          <text:p text:style-name="LastListParagraph_List_20_1_Content_First"> pas-à-pas : pour valider une étape, il faut que toutes les étapes précédentes soient validées,</text:p>
        </text:list-item>
      </text:list>
      <text:list text:style-name="List_20_1" text:continue-numbering="false">
        <text:list-item>
          <text:p text:style-name="LastListParagraph_List_20_1_Content_First"> ou libre : les étapes sont indépendantes les unes des autres.</text:p>
        </text:list-item>
      </text:list>
      <text:p text:style-name="Text_20_body"><text:span text:style-name="Strong_20_Emphasis">Modif</text:span> permet de gérer les droits de modification, </text:p>
      <text:p text:style-name="Text_20_body"><text:span text:style-name="Strong_20_Emphasis">Suppression</text:span> permet de gérer les droits de suppression.</text:p>
      <text:p text:style-name="Text_20_body">Enfin, on peut définir les étapes du process, avec une durée (en jours) pour ces étapes, une date d'échéance et un responsable de l'étape.</text:p>
      <text:p text:style-name="Text_20_body"><draw:frame draw:style-name="media" draw:name="600 Legend" text:anchor-type="as-char" draw:z-index="0" svg:width="18.335625cm" style:rel-width="100%"><draw:text-box><text:p text:style-name="legendcenter"><draw:frame draw:style-name="media" draw:name="600" text:anchor-type="as-char" draw:z-index="1" svg:width="18.335625cm" style:rel-width="100%" svg:height="11.932708333333cm" style:rel-height="scale"><draw:image xlink:href="Pictures/b0349ee2917d0af0cd636a1f2aa136bd.png" xlink:type="simple" xlink:show="embed" xlink:actuate="onLoad"/></draw:frame>600</text:p></draw:text-box></draw:frame></text:p>
      <text:p text:style-name="Text_20_body">Le nombre d'étapes est illimité et l'ordre peut être modifié (tant qu'il n'y a pas de cibles liées au process)</text:p>
      <text:p text:style-name="Text_20_body"><draw:frame draw:style-name="media" draw:name="600 Legend" text:anchor-type="as-char" draw:z-index="0" svg:width="31.062083333333cm" style:rel-width="100%"><draw:text-box><text:p text:style-name="legendcenter"><draw:frame draw:style-name="media" draw:name="600" text:anchor-type="as-char" draw:z-index="2" svg:width="31.062083333333cm" style:rel-width="100%" svg:height="20.79625cm" style:rel-height="scale"><draw:image xlink:href="Pictures/28b21de1da2bb14abf6e8cb39cc8ddd6.png" xlink:type="simple" xlink:show="embed" xlink:actuate="onLoad"/></draw:frame>600</text:p></draw:text-box></draw:fram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Accès : après l'installation, un sous-menu <text:span text:style-name="Emphasis">Suivi processus</text:span> est disponible dans le menu <text:span text:style-name="Emphasis">Activité</text:span></text:p>
      <text:p text:style-name="Text_20_body"><draw:frame draw:style-name="media" draw:name="3" text:anchor-type="as-char" draw:z-index="3" svg:width="0.396875cm" svg:height="0.396875cm"><draw:image xlink:href="Pictures/778d9fa187f6d8e4df9437fe4bb2e32e.png" xlink:type="simple" xlink:show="embed" xlink:actuate="onLoad"/></draw:frame> Vous pouvez aussi utiliser un bouton-joker avec <text:span text:style-name="Emphasis">Table_Z75_SUIVIPROCESS</text:span> comme nom de programme.</text:p>
      <text:p text:style-name="Text_20_body"><draw:frame draw:style-name="media" draw:name="4" text:anchor-type="as-char" draw:z-index="4" svg:width="41.698333333333cm" style:rel-width="100%" svg:height="6.6939583333333cm" style:rel-height="scale"><draw:image xlink:href="Pictures/75d32086f45c265643c6ca06574515df.png" xlink:type="simple" xlink:show="embed" xlink:actuate="onLoad"/></draw:frame></text:p>
      <text:p text:style-name="Text_20_body">Selon la cible choisie, la table présente la liste des dossiers, avec un statut de chaque étape et une jauge d'avancement en fonction de la progression. On retrouve aussi quelques commentaires sur chaque dossier (issus de l'entité qui fait l'objet du suivi ou ajoutés lors du suivi).</text:p>
      <text:p text:style-name="Text_20_body">Il est possible d'afficher les dossiers par utilisateur de création en utilisant la combo Utilisateur.</text:p>
      <text:p text:style-name="Text_20_body">La case à cocher <text:span text:style-name="Strong_20_Emphasis">En cours</text:span> permet de n'afficher que les dossiers pour lesquels le processus n'est pas terminé.</text:p>
      <text:p text:style-name="Text_20_body">La case à cocher <text:span text:style-name="Strong_20_Emphasis">Prioritaire</text:span> permet de n'afficher que les dossiers pour lesquels la priorité est Haute.</text:p>
      <text:h text:style-name="Heading_20_3" text:outline-level="3"><text:bookmark-start text:name="__RefHeading___ajout_d_un_dossier_6"/><text:bookmark-start text:name="ajout_d_un_dossier"/>Ajout d'un dossier<text:bookmark-end text:name="__RefHeading___ajout_d_un_dossier_6"/><text:bookmark-end text:name="ajout_d_un_dossier"/></text:h>
      <text:p text:style-name="Text_20_body">De puis la liste des dossiers, en cliquant sur <text:span text:style-name="Strong_20_Emphasis">Nouveau</text:span>, pour une cible et un processus pré-sélectionnés, on peut choisir une entité de cette cible pour l'associer au processus</text:p>
      <text:p text:style-name="Text_20_body"><draw:frame draw:style-name="media" draw:name="5" text:anchor-type="as-char" draw:z-index="5" svg:width="29.395208333333cm" style:rel-width="100%" svg:height="17.197916666667cm" style:rel-height="scale"><draw:image xlink:href="Pictures/b92968b0eae92ef67edd982cce5ef7a3.png" xlink:type="simple" xlink:show="embed" xlink:actuate="onLoad"/></draw:frame></text:p>
      <text:h text:style-name="Heading_20_3" text:outline-level="3"><text:bookmark-start text:name="__RefHeading___suivi_des_etapes_7"/><text:bookmark-start text:name="suivi_des_etapes"/>Suivi des étapes<text:bookmark-end text:name="__RefHeading___suivi_des_etapes_7"/><text:bookmark-end text:name="suivi_des_etapes"/></text:h>
      <text:p text:style-name="Text_20_body">Apres avoir choisi le dossier pour lequel on veut suivre un processus, on peut suivre le déroulement des étapes du processus en choisissant pour chaque étape :</text:p>
      <text:list text:style-name="List_20_1" text:continue-numbering="false">
        <text:list-item>
          <text:p text:style-name="LastListParagraph_List_20_1_Content_First"> un statut : </text:p>
        </text:list-item>
      </text:list>
      <text:list text:style-name="List_20_1" text:continue-numbering="false">
        <text:list-item>
          <text:p text:style-name="LastListParagraph_List_20_1_Content_First"> une date de réalisation (objectif ou réalisé)</text:p>
        </text:list-item>
      </text:list>
      <text:list text:style-name="List_20_1" text:continue-numbering="false">
        <text:list-item>
          <text:p text:style-name="LastListParagraph_List_20_1_Content_First"> une personne responsable (qui doit faire ou qui a fait)</text:p>
        </text:list-item>
      </text:list>
      <text:list text:style-name="List_20_1" text:continue-numbering="false">
        <text:list-item>
          <text:p text:style-name="LastListParagraph_List_20_1_Content_First"> une cible interne dans Gestan qui sera liée à l'étape : un contact, un devis, un contrat, une intervention,etc…</text:p>
        </text:list-item>
      </text:list>
      <text:p text:style-name="Text_20_body">Une jauge permet de suivre l'avancement du processus (en prenant en compte la durée prévue pour chaque étape terminée par rapport à la durée totale de l'ensemble des étapes à faire)</text:p>
      <text:p text:style-name="Text_20_body"><draw:frame draw:style-name="media" draw:name="6" text:anchor-type="as-char" draw:z-index="6" svg:width="19.155833333333cm" style:rel-width="100%" svg:height="12.408958333333cm" style:rel-height="scale"><draw:image xlink:href="Pictures/af1cd44b0a910b795f3778d15e3e48ac.png" xlink:type="simple" xlink:show="embed" xlink:actuate="onLoad"/></draw:frame></text:p>
      <text:h text:style-name="Heading_20_3" text:outline-level="3"><text:bookmark-start text:name="__RefHeading___affichage_dans_un_onglet_specifique_d_une_fiche_8"/><text:bookmark-start text:name="affichage_dans_un_onglet_specifique_d_une_fiche"/>Affichage dans un onglet spécifique d'une fiche<text:bookmark-end text:name="__RefHeading___affichage_dans_un_onglet_specifique_d_une_fiche_8"/><text:bookmark-end text:name="affichage_dans_un_onglet_specifique_d_une_fiche"/></text:h>
      <text:p text:style-name="Text_20_body">Une fenetre interne à la fiche de la cible (intervention, projet, machine, contact) peut être affichée dans un onglet pour lister tous les processus et les étapes liées de cette cible.</text:p>
      <text:p text:style-name="Text_20_body">Exemple : tous les processus liés à une intervention</text:p>
      <text:p text:style-name="Text_20_body"><draw:frame draw:style-name="media" draw:name="7" text:anchor-type="as-char" draw:z-index="7" svg:width="26.061458333333cm" style:rel-width="100%" svg:height="12.197291666667cm" style:rel-height="scale"><draw:image xlink:href="Pictures/0dd91bdfcc66149dd69b558ac656a397.png" xlink:type="simple" xlink:show="embed" xlink:actuate="onLoad"/></draw:frame></text:p>
      <text:h text:style-name="Heading_20_2" text:outline-level="2"><text:bookmark-start text:name="__RefHeading___evolution_9"/><text:bookmark-start text:name="evolution"/>Evolution<text:bookmark-end text:name="__RefHeading___evolution_9"/><text:bookmark-end text:name="evolu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st en cours de développement :</text:p><text:p text:style-name="Text_20_body">Déclencher des automatisations sur la base d'évenements déclencheurs et d'actions résultantes </text:p><text:p text:style-name="Text_20_body">Exemples : enregistrement d'un mouvement de stock à la création d'un BL, envoi d'un mail à la validation d'une facture, envoi d'une notification automoatique à un technicien suite à l'affectation d'une intervention, etc…</text:p></table:table-cell></table:table-row></table:table></draw:text-box></draw:frame></text:p>
      <text:p text:style-name="Text_20_body"> Extension développée et maintenue par <text:a xlink:type="simple" xlink:href="https://cats.dorik.io" text:style-name="Internet_20_link" text:visited-style-name="Visited_20_Internet_20_Link">CATS INFORMATIQUE</text:a></text:p>
      <text:h text:style-name="Heading_20_2" text:outline-level="2"><text:bookmark-start text:name="__RefHeading___versions_10"/><text:bookmark-start text:name="versions"/>Versions<text:bookmark-end text:name="__RefHeading___versions_10"/><text:bookmark-end text:name="versions"/></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06.01 </text:p>
          </table:table-cell>
          <table:table-cell office:value-type="string" table:style-name="tablecell">
            <text:p text:style-name="tablealignleft">10/07/2023</text:p>
          </table:table-cell>
          <table:table-cell office:value-type="string" table:style-name="tablecell">
            <text:p text:style-name="tablealignleft"> Corrections anomalies sur le changement de statut d'une étape et liaisons </text:p>
          </table:table-cell>
        </table:table-row>
        <table:table-row>
          <table:table-cell office:value-type="string" table:style-name="tablecell">
            <text:p text:style-name="tablealignleft">3.15.06.00 </text:p>
          </table:table-cell>
          <table:table-cell office:value-type="string" table:style-name="tablecell">
            <text:p text:style-name="tablealignleft">04/07/2023</text:p>
          </table:table-cell>
          <table:table-cell office:value-type="string" table:style-name="tablecell">
            <text:p text:style-name="tablealignleft"> Pour une étape, ajout d'un lien vers une entité interne de Gestan (contact, pièce, etc…) </text:p>
          </table:table-cell>
        </table:table-row>
        <table:table-row>
          <table:table-cell office:value-type="string" table:style-name="tablecell">
            <text:p text:style-name="tablealignleft">3.15.05.00 </text:p>
          </table:table-cell>
          <table:table-cell office:value-type="string" table:style-name="tablecell">
            <text:p text:style-name="tablealignleft">28/05/2023</text:p>
          </table:table-cell>
          <table:table-cell office:value-type="string" table:style-name="tablecell">
            <text:p text:style-name="tablealignleft"> Etapes illimitées, ajout d'un statut, de dates et d'un responsable par étape </text:p>
          </table:table-cell>
        </table:table-row>
        <table:table-row>
          <table:table-cell office:value-type="string" table:style-name="tablecell">
            <text:p text:style-name="tablealignleft">3.15.04.00 </text:p>
          </table:table-cell>
          <table:table-cell office:value-type="string" table:style-name="tablecell">
            <text:p text:style-name="tablealignleft">28/10/2022</text:p>
          </table:table-cell>
          <table:table-cell office:value-type="string" table:style-name="tablecell">
            <text:p text:style-name="tablealignleft"> Mise au format Ax </text:p>
          </table:table-cell>
        </table:table-row>
        <table:table-row>
          <table:table-cell office:value-type="string" table:style-name="tablecell">
            <text:p text:style-name="tablealignleft">3.15.03.00 </text:p>
          </table:table-cell>
          <table:table-cell office:value-type="string" table:style-name="tablecell">
            <text:p text:style-name="tablealignleft">25/07/2022</text:p>
          </table:table-cell>
          <table:table-cell office:value-type="string" table:style-name="tablecell">
            <text:p text:style-name="tablealignleft"> Ajout de la possibilité de gérer des processus sur les contacts </text:p>
          </table:table-cell>
        </table:table-row>
        <table:table-row>
          <table:table-cell office:value-type="string" table:style-name="tablecell">
            <text:p text:style-name="tablealignleft">3.15.02.00 </text:p>
          </table:table-cell>
          <table:table-cell office:value-type="string" table:style-name="tablecell">
            <text:p text:style-name="tablealignleft">24/06/2022</text:p>
          </table:table-cell>
          <table:table-cell office:value-type="string" table:style-name="tablecell">
            <text:p text:style-name="tablealignleft"> Correction bugs mineurs </text:p>
          </table:table-cell>
        </table:table-row>
        <table:table-row>
          <table:table-cell office:value-type="string" table:style-name="tablecell">
            <text:p text:style-name="tablealignleft">3.15.01.00 </text:p>
          </table:table-cell>
          <table:table-cell office:value-type="string" table:style-name="tablecell">
            <text:p text:style-name="tablealignleft">28/12/2021</text:p>
          </table:table-cell>
          <table:table-cell office:value-type="string" table:style-name="tablecell">
            <text:p text:style-name="tablealignleft"> Version Beta </text:p>
          </table:table-cell>
        </table:table-row>
      </table:table>
      <text:p text:style-name="Horizontal_20_Line"/>
      <text:p text:style-name="Text_20_body"><draw:frame draw:style-name="medialeft" draw:name="8" text:anchor-type="paragraph" draw:z-index="8"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wiki:extensv15:suiviprocess" text:style-name="Local_20_link" text:visited-style-name="Visited_20_Local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03</meta:creation-date>
    <dc:creator>Generated</dc:creator>
    <dc:date>2026-09-13T08::17:03</dc:date>
    <dc:language>en-US</dc:language>
    <meta:editing-cycles>1</meta:editing-cycles>
    <meta:editing-duration>PT0S</meta:editing-duration>
    <dc:title>wiki:extensv15:suiviprocess</dc:title>
  </office:meta>
</office:document-meta>
</file>