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52637f3f2b271d6d2a2b48214d7cdd.png"/>
  <manifest:file-entry manifest:media-type="image/png" manifest:full-path="Pictures/4c6304c9c87306642d3f0967e0c8ce74.png"/>
  <manifest:file-entry manifest:media-type="image/png" manifest:full-path="Pictures/9d3744a3905d9739070605f093cbe73d.png"/>
  <manifest:file-entry manifest:media-type="image/png" manifest:full-path="Pictures/bd936567f5bade51865c0392d2d73226.png"/>
  <manifest:file-entry manifest:media-type="image/png" manifest:full-path="Pictures/9b935326d9a8836bff58926c8814172b.png"/>
  <manifest:file-entry manifest:media-type="image/png" manifest:full-path="Pictures/5b33ae4a8b04a907fa02a25598b5f4c0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suivcom"/><text:bookmark-start text:name="__RefHeading___suivcomsuivi_des_commandes_1"/><text:bookmark-start text:name="suivcomsuivi_des_commandes"/>SUIVCOM : Suivi des commandes<text:bookmark-end text:name="__RefHeading___suivcomsuivi_des_commandes_1"/><text:bookmark-end text:name="suivcomsuivi_des_commandes"/></text:h>
      <text:h text:style-name="Heading_20_2" text:outline-level="2"><text:bookmark-start text:name="__RefHeading___fonctionnalites_2"/><text:bookmark-start text:name="fonctionnalites"/>Fonctionnalités<text:bookmark-end text:name="__RefHeading___fonctionnalites_2"/><text:bookmark-end text:name="fonctionnalites"/></text:h>
      <text:p text:style-name="Text_20_body">SUIVCOM permet un suivi des commandes par des étapes paramétrables par l'utilisateur.</text:p>
      <text:p text:style-name="Text_20_body">Typiquement, il s'agit d'un écran de monitoring de la production d'un atelier, via le suivi des commandes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'installation est effectuée via l'écran de <text:a xlink:type="simple" xlink:href="https://wiki.gestan.fr/doku.php?id=wiki:v15:admin:extensions" text:style-name="Internet_20_link" text:visited-style-name="Visited_20_Internet_20_Link">gestion des extensions</text:a>.</text:p>
      <text:p text:style-name="Text_20_body">A l'issue, vous pourrez retrouver votre extension par le chemin suivant : </text:p>
      <text:p text:style-name="Text_20_body"><draw:frame draw:style-name="media" draw:name="0" text:anchor-type="as-char" draw:z-index="0" svg:width="4.3127083333333cm" style:rel-width="100%" svg:height="6.0854166666667cm" style:rel-height="scale"><draw:image xlink:href="Pictures/b552637f3f2b271d6d2a2b48214d7cdd.png" xlink:type="simple" xlink:show="embed" xlink:actuate="onLoad"/></draw:frame></text:p>
      <text:h text:style-name="Heading_20_2" text:outline-level="2"><text:bookmark-start text:name="__RefHeading___parametrage_4"/><text:bookmark-start text:name="parametrage"/>Paramétrage<text:bookmark-end text:name="__RefHeading___parametrage_4"/><text:bookmark-end text:name="parametrage"/></text:h>
      <text:p text:style-name="Text_20_body">Le paramétrage de l'extension SUIVCOM se fait en deux étapes : </text:p>
      <text:p text:style-name="Text_20_body">- 1 Allez dans <text:span text:style-name="Emphasis">Outils → Administration → Libellés paramétrables</text:span>, sélectionnez dans type de libellés <text:span text:style-name="Strong_20_Emphasis">État (Commande client)</text:span> et remplissez vos étapes.</text:p>
      <text:p text:style-name="Text_20_body"><draw:frame draw:style-name="media" draw:name="1" text:anchor-type="as-char" draw:z-index="1" svg:width="11.773958333333cm" svg:height="11.90625cm"><draw:image xlink:href="Pictures/4c6304c9c87306642d3f0967e0c8ce74.png" xlink:type="simple" xlink:show="embed" xlink:actuate="onLoad"/></draw:frame></text:p>
      <text:p text:style-name="Text_20_body">- 2 Allez dans <text:span text:style-name="Emphasis">Outils → paramètre de l'application → paramétrages des extensions → Suivi prospection commandes</text:span></text:p>
      <text:p text:style-name="Text_20_body"><draw:frame draw:style-name="media" draw:name="2" text:anchor-type="as-char" draw:z-index="2" svg:width="20.558125cm" style:rel-width="100%" svg:height="12.991041666667cm" style:rel-height="scale"><draw:image xlink:href="Pictures/9d3744a3905d9739070605f093cbe73d.png" xlink:type="simple" xlink:show="embed" xlink:actuate="onLoad"/></draw:frame></text:p>
      <text:p text:style-name="Text_20_body"><text:span text:style-name="Strong_20_Emphasis">L'étape finale</text:span> 1 concerne l'étape à laquelle votre commande ne doit plus apparaître dans la liste de suivi.</text:p>
      <text:p text:style-name="Text_20_body">** Le statut commande final** 2 indique le statut que prendra votre commande lorsque l'étape finale sera atteinte.</text:p>
      <text:p text:style-name="Text_20_body">Dans le cas où la date <text:span text:style-name="Strong_20_Emphasis">A livrer</text:span> sur la commande est renseignée vous pouvez paramétrer un <text:span text:style-name="Strong_20_Emphasis">nombre de jour</text:span> 3 qui représentera le délai entre la date actuelle et la date A livrer.</text:p>
      <text:p text:style-name="Text_20_body">Il sera alors visible sur votre liste des commandes grâce à un indicateur de couleur :</text:p>
      <text:list text:style-name="List_20_1" text:continue-numbering="false">
        <text:list-item>
          <text:p text:style-name="List_20_1_Content_First"> correct = vert </text:p>
        </text:list-item>
        <text:list-item>
          <text:p text:style-name="List_20_1_Content"> attention = jaune</text:p>
        </text:list-item>
        <text:list-item>
          <text:p text:style-name="List_20_1_Content_Last"> urgent = rouge</text:p>
        </text:list-item>
      </text:list>
      <text:p text:style-name="Text_20_body">Suivcom permet de paramétrer des messages types à envoyer pour chacune de vos étapes 4.</text:p>
      <text:h text:style-name="Heading_20_2" text:outline-level="2"><text:bookmark-start text:name="__RefHeading___fonctionnement_5"/><text:bookmark-start text:name="fonctionnement"/>Fonctionnement<text:bookmark-end text:name="__RefHeading___fonctionnement_5"/><text:bookmark-end text:name="fonctionnement"/></text:h>
      <text:p text:style-name="Text_20_body">Suivcom fonctionne de manière très simple : lorsque une étape de production est achevée, cliquer sur la <text:span text:style-name="Strong_20_Emphasis">flèche suivante</text:span> et votre commande passera à l'étape suivante. Par opposition la <text:span text:style-name="Strong_20_Emphasis">flèche précédente</text:span> vous permet dans le cas où c'est nécessaire de revenir à l'étape précédente. </text:p>
      <text:p text:style-name="Text_20_body">L'icône <text:span text:style-name="Strong_20_Emphasis">enveloppe</text:span> ouvre une fenêtre d'envoi de mail avec le message-type paramétré pour l'étape actuelle.</text:p>
      <text:p text:style-name="Text_20_body">Il est possible de filtrer les commandes en fonction de l'utilisateur affecté à la commande, l'étape actuelle de la commande ou la machine  lié à la commande.</text:p>
      <text:p text:style-name="Text_20_body"><draw:frame draw:style-name="media" draw:name="3" text:anchor-type="as-char" draw:z-index="3" svg:width="26.961041666667cm" style:rel-width="100%" svg:height="15.848541666667cm" style:rel-height="scale"><draw:image xlink:href="Pictures/bd936567f5bade51865c0392d2d73226.png" xlink:type="simple" xlink:show="embed" xlink:actuate="onLoad"/></draw:frame></text:p>
      <text:p text:style-name="Text_20_body">Le bouton <text:span text:style-name="Strong_20_Emphasis">tout voir</text:span> affiche la totalité des commandes ainsi que celles qui sont terminées.</text:p>
      <text:p text:style-name="Text_20_body">Chaque changement d'étape est enregistré dans l'historique de la commande, vous pouvez consulter cette historique en cliquant sur le bouton <text:span text:style-name="Strong_20_Emphasis">suivi</text:span>.</text:p>
      <text:p text:style-name="Text_20_body"><draw:frame draw:style-name="media" draw:name="4" text:anchor-type="as-char" draw:z-index="4" svg:width="0.42333333333333cm" svg:height="0.42333333333333cm"><draw:image xlink:href="Pictures/9b935326d9a8836bff58926c8814172b.png" xlink:type="simple" xlink:show="embed" xlink:actuate="onLoad"/></draw:frame> Lorsque un utilisateur souhaite revenir une étape en arrière il lui sera demandé de <text:span text:style-name="Strong_20_Emphasis">commenter</text:span> son retour qui sera inscrit dans l'historique de la commande tout comme les changements d'étape.</text:p>
      <text:p text:style-name="Text_20_body"><draw:frame draw:style-name="media" draw:name="5" text:anchor-type="as-char" draw:z-index="5" svg:width="16.404166666667cm" svg:height="14.366875cm"><draw:image xlink:href="Pictures/5b33ae4a8b04a907fa02a25598b5f4c0.png" xlink:type="simple" xlink:show="embed" xlink:actuate="onLoad"/></draw:frame></text:p>
      <text:h text:style-name="Heading_20_2" text:outline-level="2"><text:bookmark-start text:name="__RefHeading___utilisation_conseils_6"/><text:bookmark-start text:name="utilisation_conseils"/>Utilisation &amp; Conseils<text:bookmark-end text:name="__RefHeading___utilisation_conseils_6"/><text:bookmark-end text:name="utilisation_conseils"/></text:h>
      <text:p text:style-name="Text_20_body">Il est important ici de bien différencier le <text:span text:style-name="underline">statut</text:span> de la commande et les <text:span text:style-name="underline">étapes</text:span> de celle-ci, si l'extension est mal paramétrée,  le fait de passer toutes les étapes ne changera pas le statut et il faudra alors le modifier dans le <text:a xlink:type="simple" xlink:href="https://wiki.gestan.fr/doku.php?id=wiki:v15:facturation:client:cdesuividetail" text:style-name="Internet_20_link" text:visited-style-name="Visited_20_Internet_20_Link">Suivi détaillé des commandes client</text:a>.</text:p>
      <text:p text:style-name="Text_20_body">Si vous voulez envoyer un mail particulier pour chacune des étapes n'oubliez pas de créer vos <text:a xlink:type="simple" xlink:href="https://wiki.gestan.fr/doku.php?id=wiki:v15:comm:msgtype" text:style-name="Internet_20_link" text:visited-style-name="Visited_20_Internet_20_Link">Messages-type</text:a>.</text:p>
      <text:p text:style-name="Text_20_body">Si votre ligne de commande apparaît sans couleur malgré le fait que vous ayez paramétré le nombre de jour délai, alors vous n'avez sans doute pas renseigné la date a livrer(<text:a xlink:type="simple" xlink:href="https://wiki.gestan.fr/doku.php?id=wiki:v15:facturation:client:commandes" text:style-name="Internet_20_link" text:visited-style-name="Visited_20_Internet_20_Link">Commandes client</text:a>).</text:p>
      <text:h text:style-name="Heading_20_2" text:outline-level="2"><text:bookmark-start text:name="__RefHeading___versions_7"/><text:bookmark-start text:name="versions"/>Versions<text:bookmark-end text:name="__RefHeading___versions_7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15.40.00 </text:p>
          </table:table-cell>
          <table:table-cell office:value-type="string" table:style-name="tablecell">
            <text:p text:style-name="tablealignleft"> 22/02/23 </text:p>
          </table:table-cell>
          <table:table-cell office:value-type="string" table:style-name="tablecell">
            <text:p text:style-name="tablealignleft"> Ajout de données dans la table, ajout d'un menu contextuel dans la table, améliorations diverses </text:p>
          </table:table-cell>
        </table:table-row>
        <table:table-row>
          <table:table-cell office:value-type="string" table:style-name="tablecell">
            <text:p text:style-name="tablealignleft"> 15.39.00 </text:p>
          </table:table-cell>
          <table:table-cell office:value-type="string" table:style-name="tablecell">
            <text:p text:style-name="tablealignleft"> 07/11/22 </text:p>
          </table:table-cell>
          <table:table-cell office:value-type="string" table:style-name="tablecell">
            <text:p text:style-name="tablealignleft"> Première version </text:p>
          </table:table-cell>
        </table:table-row>
      </table:table>
      <text:p text:style-name="Horizontal_20_Line"/>
      <text:p text:style-name="Text_20_body"><draw:frame draw:style-name="medialeft" draw:name="6" text:anchor-type="paragraph" draw:z-index="6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#wiki:extensv15:suivcom" text:style-name="Local_20_link" text:visited-style-name="Visited_20_Local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6:13</meta:creation-date>
    <dc:creator>Generated</dc:creator>
    <dc:date>2026-09-13T08::16:13</dc:date>
    <dc:language>en-US</dc:language>
    <meta:editing-cycles>1</meta:editing-cycles>
    <meta:editing-duration>PT0S</meta:editing-duration>
    <dc:title>wiki:extensv15:suivcom</dc:title>
  </office:meta>
</office:document-meta>
</file>