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8d9fa187f6d8e4df9437fe4bb2e32e.png"/>
  <manifest:file-entry manifest:media-type="image/jpeg" manifest:full-path="Pictures/bd159bb803496a6e3218bbacd1fb04b9.jpg"/>
  <manifest:file-entry manifest:media-type="image/jpeg" manifest:full-path="Pictures/9f4f7442610f073e042fdacb1c9ea9d7.jpg"/>
  <manifest:file-entry manifest:media-type="image/png" manifest:full-path="Pictures/9b935326d9a8836bff58926c8814172b.png"/>
  <manifest:file-entry manifest:media-type="image/jpeg" manifest:full-path="Pictures/a4de31e86602014acd9c82d9286c95a3.jpg"/>
  <manifest:file-entry manifest:media-type="image/jpeg" manifest:full-path="Pictures/68c3fbe9289d1231bafc204a85894ab4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signature"/><text:bookmark-start text:name="__RefHeading___signaturesignature_electronique_des_devis_1"/><text:bookmark-start text:name="signaturesignature_electronique_des_devis"/>SIGNATURE : signature électronique des devis<text:bookmark-end text:name="__RefHeading___signaturesignature_electronique_des_devis_1"/><text:bookmark-end text:name="signaturesignature_electronique_des_devis"/></text:h>
      <text:p text:style-name="Text_20_body">Cette extension permet de transmettre à vos clients un lien leur permettant la signature d'un devis en ligne. La signature pourra ensuite être récupérée directement dans vos devis Gestan.</text:p>
      <text:p text:style-name="Text_20_body"><text:a xlink:type="simple" xlink:href="https://wiki.gestan.fr/lib/exe/fetch.php?media=wiki:extensv15:gestan_signature.mp4" text:style-name="Internet_20_link" text:visited-style-name="Visited_20_Internet_20_Link">gestan_signature.mp4</text:a></text:p>
      <text:p text:style-name="Text_20_body"><text:line-break/></text:p>
      <text:p text:style-name="Text_20_body"><text:a xlink:type="simple" xlink:href="https://www.lcpstudio.fr/commande-2" text:style-name="Internet_20_link" text:visited-style-name="Visited_20_Internet_20_Link">Acheter en ligne sur la boutique LCP Studio</text:a>
<text:span text:style-name="Emphasis">Extension LCP Studio proposée au prix de 220€ HT.</text:span></text:p>
      <text:p text:style-name="Text_20_body"><text:line-break/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installation_cote_site_3"/><text:bookmark-start text:name="installation_cote_site"/>Installation côté site<text:bookmark-end text:name="__RefHeading___installation_cote_site_3"/><text:bookmark-end text:name="installation_cote_site"/></text:h>
      <text:p text:style-name="Text_20_body">Vous pouvez soit utiliser l'infrastructure Gestan, soit la votre.</text:p>
      <text:h text:style-name="Heading_20_4" text:outline-level="4"><text:bookmark-start text:name="__RefHeading___infrastructure_gestan_4"/><text:bookmark-start text:name="infrastructure_gestan"/>Infrastructure Gestan<text:bookmark-end text:name="__RefHeading___infrastructure_gestan_4"/><text:bookmark-end text:name="infrastructure_gestan"/></text:h>
      <text:p text:style-name="Text_20_body">Il suffit de cocher la case <text:span text:style-name="Strong_20_Emphasis">Utiliser le serveur Gestan</text:span>, dans l'écran de paramétrage ci-dessous, pour que cela fonctionne immédiatement.</text:p>
      <text:p text:style-name="Text_20_body">Dans cette configuration :</text:p>
      <text:list text:style-name="List_20_1" text:continue-numbering="false">
        <text:list-item>
          <text:p text:style-name="List_20_1_Content_First"> Un bandeau en bas mentionne le nom du logiciel Gestan</text:p>
        </text:list-item>
        <text:list-item>
          <text:p text:style-name="List_20_1_Content_Last"> l'URL envoyée à vos clients est du type "www.signature.gestan.fr".</text:p>
        </text:list-item>
      </text:list>
      <text:h text:style-name="Heading_20_4" text:outline-level="4"><text:bookmark-start text:name="__RefHeading___infrastructure_personnelle_5"/><text:bookmark-start text:name="infrastructure_personnelle"/>Infrastructure personnelle<text:bookmark-end text:name="__RefHeading___infrastructure_personnelle_5"/><text:bookmark-end text:name="infrastructure_personnelle"/></text:h>
      <text:list text:style-name="List_20_1" text:continue-numbering="false">
        <text:list-item>
          <text:p text:style-name="List_20_1_Content_First"> Créez un sous-domaine du type "www.signatures.votresociete.com" pour bien séparer votre site de l'outil de signature des devis.</text:p>
        </text:list-item>
        <text:list-item>
          <text:p text:style-name="List_20_1_Content"> Téléchargez le fichier suivant : <text:a xlink:type="simple" xlink:href="https://wiki.gestan.fr/lib/exe/fetch.php?media=wiki:extensv15:signature.zip" text:style-name="Internet_20_link" text:visited-style-name="Visited_20_Internet_20_Link">signature.zip</text:a></text:p>
        </text:list-item>
        <text:list-item>
          <text:p text:style-name="List_20_1_Content_Last"> Décompressez ce fichier ZIP sur votre serveur, à la racine du répertoire désigné par votre sous-domaine</text:p>
        </text:list-item>
      </text:list>
      <text:p text:style-name="Text_20_body"><draw:frame draw:style-name="media" draw:name="0" text:anchor-type="as-char" draw:z-index="0" svg:width="0.396875cm" svg:height="0.396875cm"><draw:image xlink:href="Pictures/778d9fa187f6d8e4df9437fe4bb2e32e.png" xlink:type="simple" xlink:show="embed" xlink:actuate="onLoad"/></draw:frame> Il faut obligatoirement un droit d'écriture sur le dossier dans lequel se trouve les fichiers.</text:p>
      <text:h text:style-name="Heading_20_3" text:outline-level="3"><text:bookmark-start text:name="__RefHeading___installation_cote_gestan_6"/><text:bookmark-start text:name="installation_cote_gestan"/>Installation côté Gestan<text:bookmark-end text:name="__RefHeading___installation_cote_gestan_6"/><text:bookmark-end text:name="installation_cote_gestan"/></text:h>
      <text:p text:style-name="Text_20_body">Installez ensuite l'extension Gestan. Pour cela, via <text:span text:style-name="Emphasis">Outils → Administration → Extensions</text:span> et cherchez le module nommé “GESTAN_SIGNATURE”, puis cliquez sur <text:span text:style-name="Strong_20_Emphasis">Install</text:span>. Il sera alors automatiquement téléchargé et installé. Pensez à l'activer !</text:p>
      <text:h text:style-name="Heading_20_3" text:outline-level="3"><text:bookmark-start text:name="__RefHeading___parametrage_du_module_7"/><text:bookmark-start text:name="parametrage_du_module"/>Paramétrage du module<text:bookmark-end text:name="__RefHeading___parametrage_du_module_7"/><text:bookmark-end text:name="parametrage_du_module"/></text:h>
      <text:p text:style-name="Text_20_body">Ouvrez la fenêtre de paramétrages via <text:span text:style-name="Emphasis">Outils → Paramètre de l'application → Paramétrage des extensions → Configuration signature</text:span>.</text:p>
      <text:h text:style-name="Heading_20_4" text:outline-level="4"><text:bookmark-start text:name="__RefHeading___onglet_parametres_ftp_8"/><text:bookmark-start text:name="onglet_parametres_ftp"/>Onglet "Paramètres FTP"<text:bookmark-end text:name="__RefHeading___onglet_parametres_ftp_8"/><text:bookmark-end text:name="onglet_parametres_ftp"/></text:h>
      <text:p text:style-name="Text_20_body"><draw:frame draw:style-name="mediacenter" draw:name="1" text:anchor-type="paragraph" draw:z-index="1" svg:width="15.875cm" svg:height="10.610450219619cm"><draw:image xlink:href="Pictures/bd159bb803496a6e3218bbacd1fb04b9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Utiliser le serveur Gestan</text:span> : Cocher cette case permet d'utiliser le serveur Gestan plutôt que le votre pour la signature des devis.</text:p>
        </text:list-item>
        <text:list-item>
          <text:p text:style-name="List_20_1_Content_Last"> <text:span text:style-name="Strong_20_Emphasis">Email notification</text:span> : L'adresse email à laquelle sera envoyé une notification lorsqu'un devis sera signé.</text:p>
        </text:list-item>
      </text:list>
      <text:p text:style-name="Text_20_body">Si vous passez par votre propre serveur, il faut renseigner l'ensemble des éléments suivants:</text:p>
      <text:list text:style-name="List_20_1" text:continue-numbering="false">
        <text:list-item>
          <text:p text:style-name="List_20_1_Content_First"> <text:span text:style-name="Strong_20_Emphasis">Serveur FTP</text:span> : L'adresse ftp de votre serveur (souvent le nom de domaine précédé de “ftp.”)</text:p>
        </text:list-item>
        <text:list-item>
          <text:p text:style-name="List_20_1_Content"> <text:span text:style-name="Strong_20_Emphasis">Numéro de port</text:span> : Le port utilisé pour l'accès FTP (par défaut, 21, qui correspond à une connexion non-sécurisée)</text:p>
        </text:list-item>
        <text:list-item>
          <text:p text:style-name="List_20_1_Content"> <text:span text:style-name="Strong_20_Emphasis">Nom d'utilisateur</text:span> : Le nom d'utilisateur de l'accès FTP</text:p>
        </text:list-item>
        <text:list-item>
          <text:p text:style-name="List_20_1_Content"> <text:span text:style-name="Strong_20_Emphasis">Mot de passe</text:span> : Le mot de passe lié à l'utilisateur pour l'accès FTP</text:p>
        </text:list-item>
        <text:list-item>
          <text:p text:style-name="List_20_1_Content"> <text:span text:style-name="Strong_20_Emphasis">Répertoire</text:span> : Dans le cas de l'utilisation d'un utilisateur FTP spécifique, vous pouvez simplement noter “/”. Autrement, vous pouvez ici mentionner un sous-répertoire spécifique.</text:p>
        </text:list-item>
        <text:list-item>
          <text:p text:style-name="List_20_1_Content_Last"> <text:span text:style-name="Strong_20_Emphasis">URL publique</text:span> : Il s'agit de l'adresse publique permettant d'accéder au répertoire FTP en question</text:p>
        </text:list-item>
      </text:list>
      <text:h text:style-name="Heading_20_4" text:outline-level="4"><text:bookmark-start text:name="__RefHeading___onglet_email_envoi_devis_9"/><text:bookmark-start text:name="onglet_email_envoi_devis"/>Onglet "Email envoi devis"<text:bookmark-end text:name="__RefHeading___onglet_email_envoi_devis_9"/><text:bookmark-end text:name="onglet_email_envoi_devis"/></text:h>
      <text:p text:style-name="Text_20_body"><draw:frame draw:style-name="mediacenter" draw:name="2" text:anchor-type="paragraph" draw:z-index="2" svg:width="15.875cm" svg:height="10.610450219619cm"><draw:image xlink:href="Pictures/9f4f7442610f073e042fdacb1c9ea9d7.jpg" xlink:type="simple" xlink:show="embed" xlink:actuate="onLoad"/></draw:frame></text:p>
      <text:p text:style-name="Text_20_body">Dans cet onglet, vous pouvez modifier le devis-type qui sera envoyé à vos client..</text:p>
      <text:p text:style-name="Text_20_body"><draw:frame draw:style-name="media" draw:name="3" text:anchor-type="as-char" draw:z-index="3" svg:width="0.42333333333333cm" svg:height="0.42333333333333cm"><draw:image xlink:href="Pictures/9b935326d9a8836bff58926c8814172b.png" xlink:type="simple" xlink:show="embed" xlink:actuate="onLoad"/></draw:frame> Vous pouvez utiliser le mot-clé <text:span text:style-name="Strong_20_Emphasis">%LIEN_ACCORD_DEVIS%</text:span> qui sera remplacé par le lien public pour votre client.</text:p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h text:style-name="Heading_20_4" text:outline-level="4"><text:bookmark-start text:name="__RefHeading___fenetre_creation_de_devis_en_ligne_11"/><text:bookmark-start text:name="fenetre_creation_de_devis_en_ligne"/>Fenêtre "Création de devis en ligne"<text:bookmark-end text:name="__RefHeading___fenetre_creation_de_devis_en_ligne_11"/><text:bookmark-end text:name="fenetre_creation_de_devis_en_ligne"/></text:h>
      <text:p text:style-name="Text_20_body"><draw:frame draw:style-name="mediacenter" draw:name="4" text:anchor-type="paragraph" draw:z-index="4" svg:width="15.875cm" svg:height="10.507857897517cm"><draw:image xlink:href="Pictures/a4de31e86602014acd9c82d9286c95a3.jpg" xlink:type="simple" xlink:show="embed" xlink:actuate="onLoad"/></draw:frame></text:p>
      <text:p text:style-name="Text_20_body">Vous pouvez créer via <text:span text:style-name="Emphasis">Métier → Signature numérique → Création de devis en ligne</text:span> un ou plusieurs lien pour signature. L'ensemble des devis sont affichés, exceptés ceux qui sont déjà signés.</text:p>
      <text:list text:style-name="List_20_1" text:continue-numbering="false">
        <text:list-item>
          <text:p text:style-name="List_20_1_Content_First"> <text:span text:style-name="Strong_20_Emphasis">Créer un lien</text:span> : Permet la création d'un lien permettant la signature en ligne du devis par vos client. Ce lien sera noté dans la table.</text:p>
        </text:list-item>
        <text:list-item>
          <text:p text:style-name="List_20_1_Content_Last"> <text:span text:style-name="Strong_20_Emphasis">Envoyer par email</text:span> : Affiche la fenêtre d'envoi du mail-type pour le client. Dans le cas où le lien n'existait pas, il est alors automatiquement créé.</text:p>
        </text:list-item>
      </text:list>
      <text:h text:style-name="Heading_20_4" text:outline-level="4"><text:bookmark-start text:name="__RefHeading___fenetre_recuperation_des_signatures_12"/><text:bookmark-start text:name="fenetre_recuperation_des_signatures"/>Fenêtre "Récupération des signatures"<text:bookmark-end text:name="__RefHeading___fenetre_recuperation_des_signatures_12"/><text:bookmark-end text:name="fenetre_recuperation_des_signatures"/></text:h>
      <text:p text:style-name="Text_20_body"><draw:frame draw:style-name="mediacenter" draw:name="5" text:anchor-type="paragraph" draw:z-index="5" svg:width="15.875cm" svg:height="14.995873269436cm"><draw:image xlink:href="Pictures/68c3fbe9289d1231bafc204a85894ab4.jpg" xlink:type="simple" xlink:show="embed" xlink:actuate="onLoad"/></draw:frame></text:p>
      <text:p text:style-name="Text_20_body">Via <text:span text:style-name="Emphasis">Métier → Signature numérique → Récupération des signatures</text:span>, il vous pouvez récupérer l'ensemble des signatures de vos clients.</text:p>
      <text:p text:style-name="Text_20_body">Une fois récupérées, elles seront automatiquement rattachées aux devis correspondant.</text:p>
      <text:h text:style-name="Heading_20_2" text:outline-level="2"><text:bookmark-start text:name="__RefHeading___versions_13"/><text:bookmark-start text:name="versions"/>Versions<text:bookmark-end text:name="__RefHeading___versions_13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</text:p>
          </table:table-cell>
          <table:table-cell office:value-type="string" table:style-name="tableheader">
            <text:p text:style-name="Table_20_Heading">Date </text:p>
          </table:table-cell>
          <table:table-cell office:value-type="string" table:style-name="tableheader">
            <text:p text:style-name="Table_20_Heading">Observations</text:p>
          </table:table-cell>
        </table:table-row>
        <table:table-row>
          <table:table-cell office:value-type="string" table:style-name="tablecell">
            <text:p text:style-name="tablealignleft"> 3.15.01.09 </text:p>
          </table:table-cell>
          <table:table-cell office:value-type="string" table:style-name="tablecell">
            <text:p text:style-name="tablealignleft"> 17/03/24 </text:p>
          </table:table-cell>
          <table:table-cell office:value-type="string" table:style-name="tablecell">
            <text:p text:style-name="tablealignleft"> Modification de la lecture des signatures </text:p>
          </table:table-cell>
        </table:table-row>
        <table:table-row>
          <table:table-cell office:value-type="string" table:style-name="tablecell">
            <text:p text:style-name="tablealignleft"> 3.15.01.08 </text:p>
          </table:table-cell>
          <table:table-cell office:value-type="string" table:style-name="tablecell">
            <text:p text:style-name="tablealignleft"> 12/06/23 </text:p>
          </table:table-cell>
          <table:table-cell office:value-type="string" table:style-name="tablecell">
            <text:p text:style-name="tablealignleft"> Ajout du module de licence </text:p>
          </table:table-cell>
        </table:table-row>
        <table:table-row>
          <table:table-cell office:value-type="string" table:style-name="tablecell">
            <text:p text:style-name="tablealignleft"> 3.15.01.07 </text:p>
          </table:table-cell>
          <table:table-cell office:value-type="string" table:style-name="tablecell">
            <text:p text:style-name="tablealignleft"> 29/09/22 </text:p>
          </table:table-cell>
          <table:table-cell office:value-type="string" table:style-name="tablecell">
            <text:p text:style-name="tablealignleft"> Ajout d'un filtre de date pour l'affichage des devis </text:p>
          </table:table-cell>
        </table:table-row>
        <table:table-row>
          <table:table-cell office:value-type="string" table:style-name="tablecell">
            <text:p text:style-name="tablealignleft"> 3.15.01.06 </text:p>
          </table:table-cell>
          <table:table-cell office:value-type="string" table:style-name="tablecell">
            <text:p text:style-name="tablealignleft"> 02/11/21 </text:p>
          </table:table-cell>
          <table:table-cell office:value-type="string" table:style-name="tablecell">
            <text:p text:style-name="tablealignleft"> Ajout du serveur Gestan </text:p>
          </table:table-cell>
        </table:table-row>
        <table:table-row>
          <table:table-cell office:value-type="string" table:style-name="tablecell">
            <text:p text:style-name="tablealignleft"> 3.15.01.05 </text:p>
          </table:table-cell>
          <table:table-cell office:value-type="string" table:style-name="tablecell">
            <text:p text:style-name="tablealignleft"> 02/11/21 </text:p>
          </table:table-cell>
          <table:table-cell office:value-type="string" table:style-name="tablecell">
            <text:p text:style-name="tablealignleft"> (Module Gestan identique, mais changement du module du site) Mise en place du nom du signataire </text:p>
          </table:table-cell>
        </table:table-row>
        <table:table-row>
          <table:table-cell office:value-type="string" table:style-name="tablecell">
            <text:p text:style-name="tablealignleft"> 3.15.01.05 </text:p>
          </table:table-cell>
          <table:table-cell office:value-type="string" table:style-name="tablecell">
            <text:p text:style-name="tablealignleft"> 01/11/21 </text:p>
          </table:table-cell>
          <table:table-cell office:value-type="string" table:style-name="tablecell">
            <text:p text:style-name="tablealignleft"> Première version de production </text:p>
          </table:table-cell>
        </table:table-row>
      </table:table>
      <text:p text:style-name="Horizontal_20_Line"/>
      <text:p text:style-name="Text_20_body"><draw:frame draw:style-name="medialeft" draw:name="6" text:anchor-type="paragraph" draw:z-index="6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#wiki:extensv15:signature" text:style-name="Local_20_link" text:visited-style-name="Visited_20_Local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7:01</meta:creation-date>
    <dc:creator>Generated</dc:creator>
    <dc:date>2026-09-13T08::17:01</dc:date>
    <dc:language>en-US</dc:language>
    <meta:editing-cycles>1</meta:editing-cycles>
    <meta:editing-duration>PT0S</meta:editing-duration>
    <dc:title>wiki:extensv15:signature</dc:title>
  </office:meta>
</office:document-meta>
</file>