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f87a7239f6c39769ec8dd3a55d7c054.png"/>
  <manifest:file-entry manifest:media-type="image/png" manifest:full-path="Pictures/bfc8d66a2b029bfb081c8cb55cc12855.png"/>
  <manifest:file-entry manifest:media-type="image/jpeg" manifest:full-path="Pictures/078d8106c9bd50c9980de1401de14766.jpg"/>
  <manifest:file-entry manifest:media-type="image/jpeg" manifest:full-path="Pictures/186180778fd345c43bb3f91ae5b77599.jpg"/>
  <manifest:file-entry manifest:media-type="image/jpeg" manifest:full-path="Pictures/af10f797cbe0f18ac0dbe670f08a9aa7.jpg"/>
  <manifest:file-entry manifest:media-type="image/svg+xml" manifest:full-path="Pictures/f3dde869db95d0797ae2d1be4f9020a4.svg"/>
  <manifest:file-entry manifest:media-type="image/jpeg" manifest:full-path="Pictures/90f3ce30e1fdee4d7a1121f7bd1006c5.jpg"/>
  <manifest:file-entry manifest:media-type="image/jpeg" manifest:full-path="Pictures/4bbe70ac971b1fb1cb05a307f034e4ac.jpg"/>
  <manifest:file-entry manifest:media-type="image/jpeg" manifest:full-path="Pictures/65ff2606dd0ae8518423d32cc03b9f18.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ki:extensv15:scan"/><text:bookmark-start text:name="__RefHeading___scanscanner_un_code_barre_1"/><text:bookmark-start text:name="scanscanner_un_code_barre"/>SCAN : Scanner un code barre<text:bookmark-end text:name="__RefHeading___scanscanner_un_code_barre_1"/><text:bookmark-end text:name="scanscanner_un_code_barre"/></text:h>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Cette extension permet d'utiliser un lecteur laser (une douchette) :</text:p>
      <text:list text:style-name="List_20_1" text:continue-numbering="false">
        <text:list-item>
          <text:p text:style-name="List_20_1_Content_First"> pour enregistrer vos mouvements de stock</text:p>
        </text:list-item>
        <text:list-item>
          <text:p text:style-name="List_20_1_Content_Last"> saisir vos devis, factures, BL, et autre</text:p>
        </text:list-item>
      </text:list>
      <text:p text:style-name="Text_20_body">De plus, une fonction particulière permet de comparer le résultat d'une série de scans à un BL ou un BR.</text:p>
      <text:h text:style-name="Heading_20_2" text:outline-level="2"><text:bookmark-start text:name="__RefHeading___pre-requis_3"/><text:bookmark-start text:name="pre-requis"/>Pré-requis<text:bookmark-end text:name="__RefHeading___pre-requis_3"/><text:bookmark-end text:name="pre-requis"/></text:h>
      <text:p text:style-name="Text_20_body">Enregistrez les EAN13 pour ceux de vos produits que vous voulez identifier de cette façon (via la fiche produit).</text:p>
      <text:p text:style-name="Text_20_body"><draw:frame draw:style-name="media" draw:name="0" text:anchor-type="as-char" draw:z-index="0" svg:width="0.42333333333333cm" svg:height="0.42333333333333cm"><draw:image xlink:href="Pictures/6f87a7239f6c39769ec8dd3a55d7c054.png" xlink:type="simple" xlink:show="embed" xlink:actuate="onLoad"/></draw:frame> Les doublons de code-barre sont autorisés dans Gestan. Il faut vous assurer que vous n'avez pas saisi de code-barre en doublon pour les produits susceptibles d'être scannés (contrôle possible via le programme d'audit des données).</text:p>
      <text:p text:style-name="Text_20_body"><draw:frame draw:style-name="media" draw:name="1" text:anchor-type="as-char" draw:z-index="1" svg:width="0.42333333333333cm" svg:height="0.42333333333333cm"><draw:image xlink:href="Pictures/6f87a7239f6c39769ec8dd3a55d7c054.png" xlink:type="simple" xlink:show="embed" xlink:actuate="onLoad"/></draw:frame> Cette extension n'est pas conçue pour lire des codes de taille différente, comme les UPC sur 12, ou les n° de série sur 9.</text:p>
      <text:h text:style-name="Heading_20_2" text:outline-level="2"><text:bookmark-start text:name="__RefHeading___parametrage_4"/><text:bookmark-start text:name="parametrage"/>Paramétrage<text:bookmark-end text:name="__RefHeading___parametrage_4"/><text:bookmark-end text:name="parametrage"/></text:h>
      <text:p text:style-name="Text_20_body">Le paramétrage s'effectue via le menu Outils → Paramètres de l'application → Paramétrage des extensions</text:p>
      <text:p text:style-name="Text_20_body"><draw:frame draw:style-name="media" draw:name="2" text:anchor-type="as-char" draw:z-index="2" svg:width="20.928541666667cm" style:rel-width="100%" svg:height="12.85875cm" style:rel-height="scale"><draw:image xlink:href="Pictures/bfc8d66a2b029bfb081c8cb55cc12855.png" xlink:type="simple" xlink:show="embed" xlink:actuate="onLoad"/></draw:frame></text:p>
      <text:p text:style-name="Text_20_body">La combo <text:span text:style-name="Strong_20_Emphasis">Connexion douchette</text:span> permet de préciser le mode de connexion. Actuellement, seul le port USB est pris en charge. Certaine douchettes se connectaient sur un port RD232, mais ce sont des modèles collector !</text:p>
      <text:p text:style-name="Text_20_body">Le <text:span text:style-name="Strong_20_Emphasis">caractère de fin</text:span> est ce que votre douchette envoie comme caractère de retour. Souvent, c'est le caractère RC (retour chariot, ou carriage return, Car(13)), mais ce n'est pas toujours le même. Consultez la documentation de votre douchette pour le prendre en compte, ou pour le régler à RC.</text:p>
      <text:p text:style-name="Text_20_body">Vous pouvez éventuellement choisir un <text:span text:style-name="Strong_20_Emphasis">son</text:span>, si votre douchette ne bippe pas naturellement.</text:p>
      <text:p text:style-name="Text_20_body">En cochant la case <text:span text:style-name="Strong_20_Emphasis">Démarrer automatiquement en création de pièce</text:span>, l'écran de scan démarrera tout seul à chaque fois que vous ferez un nouveau devis, une facture, un BL, etc, c'est cool.</text:p>
      <text:p text:style-name="Text_20_body">La case <text:span text:style-name="Strong_20_Emphasis">forcer le zéro initial</text:span> permet de traiter les EAN13 qui commencent par un 0. Normalement, ce cas est rare, mais nous avons observé que certaines douchettes (toutes ?) restituaient 12 caractères au lieu de 13 si l'EAN13 commence par 0.</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Lorsque l'extension est installée, une option du menu Produit permet d'ouvrir l'écran.</text:p>
      <text:p text:style-name="Text_20_body"><draw:frame draw:style-name="media" draw:name="3" text:anchor-type="as-char" draw:z-index="3" svg:width="6.8791666666667cm" style:rel-width="100%" svg:height="4.365625cm" style:rel-height="scale"><draw:image xlink:href="Pictures/078d8106c9bd50c9980de1401de14766.jpg" xlink:type="simple" xlink:show="embed" xlink:actuate="onLoad"/></draw:frame></text:p>
      <text:p text:style-name="Text_20_body">Une fois la douchette branchée, vous pouvez scanner les articles. </text:p>
      <text:p text:style-name="Text_20_body"><draw:frame draw:style-name="media" draw:name="4" text:anchor-type="as-char" draw:z-index="4" svg:width="16.589375cm" svg:height="13.784791666667cm"><draw:image xlink:href="Pictures/186180778fd345c43bb3f91ae5b77599.jpg" xlink:type="simple" xlink:show="embed" xlink:actuate="onLoad"/></draw:frame></text:p>
      <text:p text:style-name="Text_20_body">Le bouton <text:span text:style-name="Strong_20_Emphasis">Manuel</text:span> permet de faire un ajout manuel, notamment pour ajouter un produit sans code barre, comme ici le produit “AUTRE”.</text:p>
      <text:p text:style-name="Text_20_body">Le bouton <text:span text:style-name="Strong_20_Emphasis">Enlever</text:span> supprime la ligne sélectionnée, mais ne supprime bien sûr pas le produit.</text:p>
      <text:p text:style-name="Text_20_body">Si le bouton “+” <text:span text:style-name="Strong_20_Emphasis">1</text:span> est activé, il n'y aura qu'une seule ligne par code article : si vous scannez deux fois le même article, les quantités seront additionnées, au lieu de faire une nouvelle ligne pour le même article, comme ici pour le produit “TEST”. Vous pouvez activer ou débrancher le son avec le bouton <text:span text:style-name="Strong_20_Emphasis">2</text:span>.</text:p>
      <text:p text:style-name="Text_20_body">Par défaut, les mouvements de stock générés portent sur une quantité de 1. Le <text:span text:style-name="Strong_20_Emphasis">clavier numérique</text:span> permet de spécifier une autre quantité par défaut, avant la lecture douchette. Par exemple, si vous scannez des caisses de 12 bouteilles, mais que vous souhaitez gérer votre stock en bouteilles et non en caisses, saisissez “12” au clavier : chaque lecture laser va générer un mouvement avec une quantité à 12 (quand vous modifiez la quantité, cela provoque l'apparition d'un libellé “Attendre…” affiché pendant 2 secondes, le temps d'enregistrer le paramètre sans perturbation pour la douchette).</text:p>
      <text:p text:style-name="Text_20_body">Le bouton <text:span text:style-name="Strong_20_Emphasis">Valider</text:span> permet d'enregistrer les mouvements de stock correspondants, en <text:span text:style-name="Strong_20_Emphasis">entrée ou en sortie</text:span>, en précisant éventuellement <text:span text:style-name="Strong_20_Emphasis">l'emplacement de stock</text:span> si ceux-ci sont gérés.</text:p>
      <text:h text:style-name="Heading_20_2" text:outline-level="2"><text:bookmark-start text:name="__RefHeading___utilisation_depuis_la_fiche_piece_6"/><text:bookmark-start text:name="utilisation_depuis_la_fiche_piece"/>Utilisation depuis la fiche pièce<text:bookmark-end text:name="__RefHeading___utilisation_depuis_la_fiche_piece_6"/><text:bookmark-end text:name="utilisation_depuis_la_fiche_piece"/></text:h>
      <text:p text:style-name="Text_20_body">Vous pouvez également utiliser la douchette pour scanner des produits quand vous faites des devis, factures, BL, etc. </text:p>
      <text:p text:style-name="Text_20_body"><draw:frame draw:style-name="media" draw:name="5" text:anchor-type="as-char" draw:z-index="5" svg:width="21.881041666667cm" style:rel-width="100%" svg:height="6.1383333333333cm" style:rel-height="scale"><draw:image xlink:href="Pictures/af10f797cbe0f18ac0dbe670f08a9aa7.jpg" xlink:type="simple" xlink:show="embed" xlink:actuate="onLoad"/></draw:frame></text:p>
      <text:p text:style-name="Text_20_body">Pour cela, cliquez sur le petit bouton code-barre <text:span text:style-name="Strong_20_Emphasis">1</text:span>. Cela ouvre l'écran de saisie douchette, adapté à la saisie dans une pièce (c'est à dire sans les champs concernant la gestion des stocks). A la validation, les items de pièces seront créés.</text:p>
      <text:p text:style-name="Text_20_body">TIP Le paramétrage permet d'ouvrir l'écran de scan automatiquement en création de pièce <draw:frame draw:style-name="media" draw:name="6" text:anchor-type="as-char" draw:z-index="6" svg:width="" svg:rel-width="100%" svg:height="0cm"><draw:image xlink:href="Pictures/f3dde869db95d0797ae2d1be4f9020a4.svg" xlink:type="simple" xlink:show="embed" xlink:actuate="onLoad"/></draw:frame></text:p>
      <text:p text:style-name="Text_20_body">Il est également possible de positionner votre souris dans le champs de saisie directe de code produit <text:span text:style-name="Strong_20_Emphasis">2</text:span> et de procéder au scan. Le code EAN13 va s'inscrire dans le champs, et la touche “Entrée” va valider la ligne (l'affichage de ce champs est commandé par le paramétrage général de l'application, onglet pièces)</text:p>
      <text:h text:style-name="Heading_20_3" text:outline-level="3"><text:bookmark-start text:name="__RefHeading___menu_contextuel_de_la_table_7"/><text:bookmark-start text:name="menu_contextuel_de_la_table"/>Menu contextuel de la table<text:bookmark-end text:name="__RefHeading___menu_contextuel_de_la_table_7"/><text:bookmark-end text:name="menu_contextuel_de_la_table"/></text:h>
      <text:p text:style-name="Text_20_body"><draw:frame draw:style-name="media" draw:name="7" text:anchor-type="as-char" draw:z-index="7" svg:width="7.0114583333333cm" style:rel-width="100%" svg:height="4.3920833333333cm" style:rel-height="scale"><draw:image xlink:href="Pictures/90f3ce30e1fdee4d7a1121f7bd1006c5.jpg" xlink:type="simple" xlink:show="embed" xlink:actuate="onLoad"/></draw:frame></text:p>
      <text:p text:style-name="Text_20_body">Via un clic droit sur la table des items, vous pouvez :</text:p>
      <text:list text:style-name="List_20_1" text:continue-numbering="false">
        <text:list-item>
          <text:p text:style-name="List_20_1_Content_First"> afficher la fiche produit correspondante</text:p>
        </text:list-item>
        <text:list-item>
          <text:p text:style-name="List_20_1_Content"> modifier la quantité pour une ligne en particulier</text:p>
        </text:list-item>
        <text:list-item>
          <text:p text:style-name="List_20_1_Content_Last"> supprimer toutes les lignes</text:p>
        </text:list-item>
      </text:list>
      <text:p text:style-name="Text_20_body">Vous pouvez également comparer les saisies avec un BL ou un BR.</text:p>
      <text:p text:style-name="Text_20_body">Pour comprendre l'utilité de cette comparaison, prenons un exemple : vous êtes une société de location de projecteurs cinéma. Vous avez code-barré votre matériel, et enregistré les codes-barre dans le catalogue produit. </text:p>
      <text:p text:style-name="Text_20_body">Quand vous louez un ensemble de matériels :</text:p>
      <text:list text:style-name="List_20_1" text:continue-numbering="false">
        <text:list-item>
          <text:p text:style-name="List_20_1_Content_First"> vous scannez les matériels qui sortent, ce qui vous produit une facture, </text:p>
        </text:list-item>
        <text:list-item>
          <text:p text:style-name="List_20_1_Content_Last"> puis vous faites un BL que vous remettez à la personne qui est venue louer le matériel. </text:p>
        </text:list-item>
      </text:list>
      <text:p text:style-name="Text_20_body">Au retour, cette personne revient avec le matériel, et le BL. Avec le clic droit, vous sélectionnez “Comparer avec un BL”, et vous sélectionnez ce BL. Puis vous scannez les produits que la personne vous restitue.</text:p>
      <text:p text:style-name="Text_20_body"><draw:frame draw:style-name="media" draw:name="8" text:anchor-type="as-char" draw:z-index="8" svg:width="2.8045833333333cm" style:rel-width="100%" svg:height="3.6247916666667cm" style:rel-height="scale"><draw:image xlink:href="Pictures/4bbe70ac971b1fb1cb05a307f034e4ac.jpg" xlink:type="simple" xlink:show="embed" xlink:actuate="onLoad"/></draw:frame> <draw:frame draw:style-name="media" draw:name="9" text:anchor-type="as-char" draw:z-index="9" svg:width="2.8045833333333cm" style:rel-width="100%" svg:height="3.6247916666667cm" style:rel-height="scale"><draw:image xlink:href="Pictures/65ff2606dd0ae8518423d32cc03b9f18.jpg" xlink:type="simple" xlink:show="embed" xlink:actuate="onLoad"/></draw:frame> </text:p>
      <text:p text:style-name="Text_20_body">Tant que ce qui est restitué n'est pas conforme à ce qui avait été livré, un <text:span text:style-name="Strong_20_Emphasis">bouton rouge</text:span> signale l'écart. Un clic sur ce bouton permet d'éditer un état récapitulatif des écarts. </text:p>
      <text:p text:style-name="Text_20_body">Et quand c'est conforme, magie, le bouton rouge se transforme en ** bouton vert** !</text:p>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 3.15.32.00 </text:p>
          </table:table-cell>
          <table:table-cell office:value-type="string" table:style-name="tablecell">
            <text:p text:style-name="tablealignleft"> 09/12/21 </text:p>
          </table:table-cell>
          <table:table-cell office:value-type="string" table:style-name="tablecell">
            <text:p text:style-name="tablealignleft"> Ajout d'une possibilité de “forçage” pour les EAN13 commençant par 0, normalisation de l'écran de paramétrage, adaptation au nouveau sélecteur de produits </text:p>
          </table:table-cell>
        </table:table-row>
        <table:table-row>
          <table:table-cell office:value-type="string" table:style-name="tablecell">
            <text:p text:style-name="tablealignleft"> 3.15.26.00 </text:p>
          </table:table-cell>
          <table:table-cell office:value-type="string" table:style-name="tablecell">
            <text:p text:style-name="tablealignleft"> 04/06/21 </text:p>
          </table:table-cell>
          <table:table-cell office:value-type="string" table:style-name="tablecell">
            <text:p text:style-name="tablealignleft"> Adaptation pour les version Gestan 15.25.xx </text:p>
          </table:table-cell>
        </table:table-row>
        <table:table-row>
          <table:table-cell office:value-type="string" table:style-name="tablecell">
            <text:p text:style-name="tablealignleft"> 3.15.04.00 </text:p>
          </table:table-cell>
          <table:table-cell office:value-type="string" table:style-name="tablecell">
            <text:p text:style-name="tablealignleft"> 21/03/18 </text:p>
          </table:table-cell>
          <table:table-cell office:value-type="string" table:style-name="tablecell">
            <text:p text:style-name="tablealignleft"> Recompilation en WD 24 </text:p>
          </table:table-cell>
        </table:table-row>
        <table:table-row>
          <table:table-cell office:value-type="string" table:style-name="tablecell">
            <text:p text:style-name="tablealignleft"> 3.15.00.00 </text:p>
          </table:table-cell>
          <table:table-cell office:value-type="string" table:style-name="tablecell">
            <text:p text:style-name="tablealignleft"> 08/03/18 </text:p>
          </table:table-cell>
          <table:table-cell office:value-type="string" table:style-name="tablecell">
            <text:p text:style-name="tablealignleft"> Migration pour Gestan 15 </text:p>
          </table:table-cell>
        </table:table-row>
      </table:table>
      <text:p text:style-name="Horizontal_20_Line"/>
      <text:p text:style-name="Text_20_body"><draw:frame draw:style-name="medialeft" draw:name="10" text:anchor-type="paragraph" draw:z-index="10" svg:width="0.84666666666667cm" svg:height="0.84666666666667cm"><draw:image xlink:href="Pictures/393e5b6f6a9d466b17d722e4c9a80942.gif" xlink:type="simple" xlink:show="embed" xlink:actuate="onLoad"/></draw:frame><text:span text:style-name="Strong_20_Emphasis">Autres articles “Extensions”</text:span></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wiki:extensv15:scan" text:style-name="Local_20_link" text:visited-style-name="Visited_20_Local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5:43</meta:creation-date>
    <dc:creator>Generated</dc:creator>
    <dc:date>2026-09-13T08::15:43</dc:date>
    <dc:language>en-US</dc:language>
    <meta:editing-cycles>1</meta:editing-cycles>
    <meta:editing-duration>PT0S</meta:editing-duration>
    <dc:title>wiki:extensv15:scan</dc:title>
  </office:meta>
</office:document-meta>
</file>