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00266d4b8918f134d4790fc6ff1e3a.png"/>
  <manifest:file-entry manifest:media-type="image/png" manifest:full-path="Pictures/d12a02f51f72f1d04bb325b82357ae33.png"/>
  <manifest:file-entry manifest:media-type="image/png" manifest:full-path="Pictures/3dbaac8bcf6790364f0d032714cfd7ae.png"/>
  <manifest:file-entry manifest:media-type="image/png" manifest:full-path="Pictures/70649bd9f8c84f943a0cce4dcd20b7af.png"/>
  <manifest:file-entry manifest:media-type="image/png" manifest:full-path="Pictures/9293f13b443bd92d5aeaca1ee2749ff0.png"/>
  <manifest:file-entry manifest:media-type="image/png" manifest:full-path="Pictures/c2c2dafda878bebc721ad3663fc04e76.png"/>
  <manifest:file-entry manifest:media-type="image/png" manifest:full-path="Pictures/68ba26cd487e52360a13de3dab807032.png"/>
  <manifest:file-entry manifest:media-type="image/png" manifest:full-path="Pictures/9382e8d92187297efd501871d7a393a4.png"/>
  <manifest:file-entry manifest:media-type="image/png" manifest:full-path="Pictures/9b935326d9a8836bff58926c8814172b.png"/>
  <manifest:file-entry manifest:media-type="image/png" manifest:full-path="Pictures/2b50bc34157a9b371b69547528551fae.png"/>
  <manifest:file-entry manifest:media-type="image/png" manifest:full-path="Pictures/d5ec24720a66ae9b9400cf0c225c2e2d.png"/>
  <manifest:file-entry manifest:media-type="image/png" manifest:full-path="Pictures/abd585610e35d75425abd76d98433efb.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savticket"/><text:bookmark-start text:name="__RefHeading___savtickettickets_de_sav_1"/><text:bookmark-start text:name="savtickettickets_de_sav"/>SAVTICKET: Tickets de SAV<text:bookmark-end text:name="__RefHeading___savtickettickets_de_sav_1"/><text:bookmark-end text:name="savtickettickets_de_sav"/></text:h>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Les interventions peuvent être gérées de manière individuelle, quand elles sont sans rapport les unes avec les autres.</text:p>
      <text:p text:style-name="Text_20_body">Il est possible de relier les interventions aux projets et aux tâches, ce qui permet de disposer des données nécessaires pour l'analyse de l'activité, et donc de la rentabilité d'un projet.</text:p>
      <text:p text:style-name="Text_20_body">Mais il est également possible de gérer les interventions de manière groupée, quand une opération nécessite l'exécution de plusieurs interventions. C'est souvent le cas dans les services après-vente de matériels complexes, qui nécessitent des opérations plus complexe qu'une simple intervention.</text:p>
      <text:p text:style-name="Text_20_body">Cette extension permet de regrouper des interventions et de les gérer sous un ticket général.</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nstallation de l'extension est effectuée via le <text:a xlink:type="simple" xlink:href="https://wiki.gestan.fr/doku.php?id=wiki:v15:admin:extensions" text:style-name="Internet_20_link" text:visited-style-name="Visited_20_Internet_20_Link">gestionnaire d'extensions</text:a>.</text:p>
      <text:p text:style-name="Text_20_body">A l'issue, le menu <text:span text:style-name="Strong_20_Emphasis">Tickets SAV</text:span> est présent dans le menu <text:span text:style-name="Strong_20_Emphasis">Activité</text:span> de Gestan.</text:p>
      <text:p text:style-name="Text_20_body"><draw:frame draw:style-name="media" draw:name="0" text:anchor-type="as-char" draw:z-index="0" svg:width="12.170833333333cm" svg:height="4.28625cm"><draw:image xlink:href="Pictures/8d00266d4b8918f134d4790fc6ff1e3a.png" xlink:type="simple" xlink:show="embed" xlink:actuate="onLoad"/></draw:frame></text:p>
      <text:h text:style-name="Heading_20_2" text:outline-level="2"><text:bookmark-start text:name="__RefHeading___parametrage_4"/><text:bookmark-start text:name="parametrage"/>Paramétrage<text:bookmark-end text:name="__RefHeading___parametrage_4"/><text:bookmark-end text:name="parametrage"/></text:h>
      <text:p text:style-name="Text_20_body">Le paramétrage s'effectue via le menu Outils → Paramètres de l'application → Paramétrage des extensions</text:p>
      <text:p text:style-name="Text_20_body"><draw:frame draw:style-name="media" draw:name="1" text:anchor-type="as-char" draw:z-index="1" svg:width="20.558125cm" style:rel-width="100%" svg:height="12.7cm" style:rel-height="scale"><draw:image xlink:href="Pictures/d12a02f51f72f1d04bb325b82357ae33.png" xlink:type="simple" xlink:show="embed" xlink:actuate="onLoad"/></draw:frame></text:p>
      <text:p text:style-name="Text_20_body">Cet écran permet d'ajouter des éléments concernant l'origine, statut complémentaire et type d'un ticket dans l'onglet <text:span text:style-name="Strong_20_Emphasis">Paramètres Ticket</text:span>.
Un clic droit sur l'un des combo permet d'ouvrir la fenêtre des libellés paramétrables si on possède les privilèges nécessaires.
L'interrupteur 1 permet de régler l'affichage du Widget.</text:p>
      <text:p text:style-name="Text_20_body"><draw:frame draw:style-name="media" draw:name="2" text:anchor-type="as-char" draw:z-index="2" svg:width="20.558125cm" style:rel-width="100%" svg:height="12.7cm" style:rel-height="scale"><draw:image xlink:href="Pictures/3dbaac8bcf6790364f0d032714cfd7ae.png" xlink:type="simple" xlink:show="embed" xlink:actuate="onLoad"/></draw:frame></text:p>
      <text:p text:style-name="Text_20_body">L'onglet <text:span text:style-name="Strong_20_Emphasis">Champs complémentaires</text:span> permet d'ajouter des champs complémentaires pour les tickets. Pour les combos, cliquer sur le bouton 1 permet d'accéder à la fenêtre des libellé paramétrables correspondant au combo du menu de paramétrage.</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liste_des_tickets_6"/><text:bookmark-start text:name="liste_des_tickets"/>Liste des tickets<text:bookmark-end text:name="__RefHeading___liste_des_tickets_6"/><text:bookmark-end text:name="liste_des_tickets"/></text:h>
      <text:p text:style-name="Text_20_body"><text:span text:style-name="Emphasis"><text:span text:style-name="Strong_20_Emphasis">Accès :</text:span> Activité → Tickets SAV</text:span> </text:p>
      <text:p text:style-name="Text_20_body">L'écran liste des tickets permet de saisir de nouveaux tickets, d'en supprimer, de les modifier.</text:p>
      <text:p text:style-name="Text_20_body">La partie haute présente les tickets et la partie basse les interventions liées au ticket.</text:p>
      <text:p text:style-name="Text_20_body"><draw:frame draw:style-name="media" draw:name="3" text:anchor-type="as-char" draw:z-index="3" svg:width="26.934583333333cm" style:rel-width="100%" svg:height="20.267083333333cm" style:rel-height="scale"><draw:image xlink:href="Pictures/70649bd9f8c84f943a0cce4dcd20b7af.png" xlink:type="simple" xlink:show="embed" xlink:actuate="onLoad"/></draw:frame></text:p>
      <text:p text:style-name="Text_20_body">L'interrupteur 1 permet d'afficher uniquement les tickets non clos.
Le combo 2 permet de filtrer la liste en fonction du type de ticket.
Le champ 3 permet d'effectuer des recherches par nom, raison sociale, origine, libellé ou numéro du ticket.
Le champ 4 permet de modifier la période d'affichage de la liste des tickets.
Le bouton 5 permet d'ouvrir l'écran Planning des interventions</text:p>
      <text:h text:style-name="Heading_20_3" text:outline-level="3"><text:bookmark-start text:name="__RefHeading___fiche_ticket_7"/><text:bookmark-start text:name="fiche_ticket"/>Fiche ticket<text:bookmark-end text:name="__RefHeading___fiche_ticket_7"/><text:bookmark-end text:name="fiche_ticket"/></text:h>
      <text:p text:style-name="Text_20_body">La fiche ticket présente un ticket éventuellement rattaché à une intervention. Un ticket peut également être lier à un projet, une machine et/ou un contrat.
Le type, état et origine du ticket peuvent être paramétrés avec l'écran <text:a xlink:type="simple" xlink:href="#__RefHeading___parametrage_4" text:style-name="Local_20_link" text:visited-style-name="Visited_20_Local_20_Link"> paramétrage</text:a>.</text:p>
      <text:h text:style-name="Heading_20_4" text:outline-level="4"><text:bookmark-start text:name="__RefHeading___onglet_interventions_8"/><text:bookmark-start text:name="onglet_interventions"/>Onglet "Interventions"<text:bookmark-end text:name="__RefHeading___onglet_interventions_8"/><text:bookmark-end text:name="onglet_interventions"/></text:h>
      <text:p text:style-name="Text_20_body">Il présente la liste des interventions liées au ticket. Cet onglet permet également de lier de nouvelles interventions, de les modifier et/ou de supprimer la liaison avec le ticket.</text:p>
      <text:p text:style-name="Text_20_body"><draw:frame draw:style-name="media" draw:name="4" text:anchor-type="as-char" draw:z-index="4" svg:width="22.754166666667cm" style:rel-width="100%" svg:height="15.028333333333cm" style:rel-height="scale"><draw:image xlink:href="Pictures/9293f13b443bd92d5aeaca1ee2749ff0.png" xlink:type="simple" xlink:show="embed" xlink:actuate="onLoad"/></draw:frame></text:p>
      <text:h text:style-name="Heading_20_4" text:outline-level="4"><text:bookmark-start text:name="__RefHeading___onglet_details_9"/><text:bookmark-start text:name="onglet_details"/>Onglet "Détails"<text:bookmark-end text:name="__RefHeading___onglet_details_9"/><text:bookmark-end text:name="onglet_details"/></text:h>
      <text:p text:style-name="Text_20_body"><draw:frame draw:style-name="media" draw:name="5" text:anchor-type="as-char" draw:z-index="5" svg:width="22.754166666667cm" style:rel-width="100%" svg:height="15.028333333333cm" style:rel-height="scale"><draw:image xlink:href="Pictures/c2c2dafda878bebc721ad3663fc04e76.png" xlink:type="simple" xlink:show="embed" xlink:actuate="onLoad"/></draw:frame></text:p>
      <text:h text:style-name="Heading_20_4" text:outline-level="4"><text:bookmark-start text:name="__RefHeading___onglet_notes_10"/><text:bookmark-start text:name="onglet_notes"/>Onglet "Notes"<text:bookmark-end text:name="__RefHeading___onglet_notes_10"/><text:bookmark-end text:name="onglet_notes"/></text:h>
      <text:p text:style-name="Text_20_body">Cet onglet permet d'ajouter divers contenus concernant le ticket. Le champ peut contenir du texte, des images, des liens et même des emojis.
Le contenu peut être imprimer ou exporter sous les formats HTML et PDF.</text:p>
      <text:p text:style-name="Text_20_body"><draw:frame draw:style-name="media" draw:name="6" text:anchor-type="as-char" draw:z-index="6" svg:width="22.754166666667cm" style:rel-width="100%" svg:height="15.028333333333cm" style:rel-height="scale"><draw:image xlink:href="Pictures/68ba26cd487e52360a13de3dab807032.png" xlink:type="simple" xlink:show="embed" xlink:actuate="onLoad"/></draw:frame></text:p>
      <text:p text:style-name="Text_20_body"><text:span text:style-name="Plugin_Wrap_Span_Info">
Si vous rencontrez une erreur signalant l'absence du fichier libcef.dll, suivez <text:a xlink:type="simple" xlink:href="https://wiki.gestan.fr/doku.php?id=wiki:v15:tech:libcef" text:style-name="Internet_20_link" text:visited-style-name="Visited_20_Internet_20_Link"> ce lien</text:a>.
</text:span></text:p>
      <text:h text:style-name="Heading_20_4" text:outline-level="4"><text:bookmark-start text:name="__RefHeading___onglet_complements_11"/><text:bookmark-start text:name="onglet_complements"/>Onglet "Compléments"<text:bookmark-end text:name="__RefHeading___onglet_complements_11"/><text:bookmark-end text:name="onglet_complements"/></text:h>
      <text:p text:style-name="Text_20_body">Il est affiché s'il y a des champs complémentaires définis dans le <text:a xlink:type="simple" xlink:href="#__RefHeading___parametrage_4" text:style-name="Local_20_link" text:visited-style-name="Visited_20_Local_20_Link">paramétrage de l'extension</text:a>.</text:p>
      <text:p text:style-name="Text_20_body"><draw:frame draw:style-name="media" draw:name="7" text:anchor-type="as-char" draw:z-index="7" svg:width="22.754166666667cm" style:rel-width="100%" svg:height="15.028333333333cm" style:rel-height="scale"><draw:image xlink:href="Pictures/9382e8d92187297efd501871d7a393a4.png" xlink:type="simple" xlink:show="embed" xlink:actuate="onLoad"/></draw:frame></text:p>
      <text:h text:style-name="Heading_20_4" text:outline-level="4"><text:bookmark-start text:name="__RefHeading___ticket_ferme_12"/><text:bookmark-start text:name="ticket_ferme"/>Ticket fermé<text:bookmark-end text:name="__RefHeading___ticket_ferme_12"/><text:bookmark-end text:name="ticket_ferme"/></text:h>
      <text:p text:style-name="Text_20_body">Pour fermer le ticket, il suffit d'ajouter une date de fermeture dans la fiche ticket et que le statut soit Terminé, Rejeté ou Annulé. Un message de confirmation apparaitra lors de la validation du ticket. La fermeture du ticket est également proposée lors du passage de la dernière intervention du ticket au statut Terminé.</text:p>
      <text:p text:style-name="Text_20_body"><draw:frame draw:style-name="media" draw:name="8" text:anchor-type="as-char" draw:z-index="8" svg:width="0.42333333333333cm" svg:height="0.42333333333333cm"><draw:image xlink:href="Pictures/9b935326d9a8836bff58926c8814172b.png" xlink:type="simple" xlink:show="embed" xlink:actuate="onLoad"/></draw:frame> Un ticket avec le statut fermé n'est pas modifiable.</text:p>
      <text:p text:style-name="Text_20_body">Le statut fermé du ticket est signalé par le cadenas sur la fiche.</text:p>
      <text:p text:style-name="Text_20_body"><draw:frame draw:style-name="media" draw:name="9" text:anchor-type="as-char" draw:z-index="9" svg:width="22.754166666667cm" style:rel-width="100%" svg:height="15.028333333333cm" style:rel-height="scale"><draw:image xlink:href="Pictures/2b50bc34157a9b371b69547528551fae.png" xlink:type="simple" xlink:show="embed" xlink:actuate="onLoad"/></draw:frame></text:p>
      <text:p text:style-name="Text_20_body">Pour modifier à nouveau le ticket, il faut passer par le menu <text:span text:style-name="Strong_20_Emphasis">Ré-ouvrir un ticket</text:span> (clic droit sur le ticket). Le ticket va alors retrouver un statut “Ouvert”.</text:p>
      <text:p text:style-name="Text_20_body"><draw:frame draw:style-name="media" draw:name="10" text:anchor-type="as-char" draw:z-index="10" svg:width="7.1172916666667cm" style:rel-width="100%" svg:height="0.92604166666667cm" style:rel-height="scale"><draw:image xlink:href="Pictures/d5ec24720a66ae9b9400cf0c225c2e2d.png" xlink:type="simple" xlink:show="embed" xlink:actuate="onLoad"/></draw:frame></text:p>
      <text:h text:style-name="Heading_20_4" text:outline-level="4"><text:bookmark-start text:name="__RefHeading___widget_13"/><text:bookmark-start text:name="widget"/>Widget<text:bookmark-end text:name="__RefHeading___widget_13"/><text:bookmark-end text:name="widget"/></text:h>
      <text:p text:style-name="Text_20_body">Le Widget présente les tickets ouverts (affichés en rouge) et les tickets fermés (en vert) par mois.</text:p>
      <text:p text:style-name="Text_20_body"><draw:frame draw:style-name="media" draw:name="11" text:anchor-type="as-char" draw:z-index="11" svg:width="10.847916666667cm" svg:height="7.14375cm"><draw:image xlink:href="Pictures/abd585610e35d75425abd76d98433efb.png" xlink:type="simple" xlink:show="embed" xlink:actuate="onLoad"/></draw:frame></text:p>
      <text:p text:style-name="Text_20_body">L'affichage du Widget se modifie via l'écran <text:a xlink:type="simple" xlink:href="#__RefHeading___parametrage_4" text:style-name="Local_20_link" text:visited-style-name="Visited_20_Local_20_Link"> paramétrage</text:a>.</text:p>
      <text:h text:style-name="Heading_20_2" text:outline-level="2"><text:bookmark-start text:name="__RefHeading___versions_14"/><text:bookmark-start text:name="versions"/>Versions<text:bookmark-end text:name="__RefHeading___versions_14"/><text:bookmark-end text:name="versions"/></text:h>
      <table:table table:style-name="Table">
        <table:table-column/>
        <table:table-column/>
        <table:table-column/>
        <table:table-row>
          <table:table-cell office:value-type="string" table:style-name="tableheader">
            <text:p text:style-name="Table_20_Heading">Version</text:p>
          </table:table-cell>
          <table:table-cell office:value-type="string" table:style-name="tableheader">
            <text:p text:style-name="Table_20_Heading">Date</text:p>
          </table:table-cell>
          <table:table-cell office:value-type="string" table:style-name="tableheader">
            <text:p text:style-name="Table_20_Heading">Description</text:p>
          </table:table-cell>
        </table:table-row>
        <table:table-row>
          <table:table-cell office:value-type="string" table:style-name="tablecell">
            <text:p text:style-name="tablealignleft">3.15.46.05 </text:p>
          </table:table-cell>
          <table:table-cell office:value-type="string" table:style-name="tablecell">
            <text:p text:style-name="tablealignleft">23/06/25</text:p>
          </table:table-cell>
          <table:table-cell office:value-type="string" table:style-name="tablecell">
            <text:p text:style-name="tablealignleft"> Correction des champs paramétrables </text:p>
          </table:table-cell>
        </table:table-row>
        <table:table-row>
          <table:table-cell office:value-type="string" table:style-name="tablecell">
            <text:p text:style-name="tablealignleft">3.15.46.04 </text:p>
          </table:table-cell>
          <table:table-cell office:value-type="string" table:style-name="tablecell">
            <text:p text:style-name="tablealignleft">12/12/24</text:p>
          </table:table-cell>
          <table:table-cell office:value-type="string" table:style-name="tablecell">
            <text:p text:style-name="tablealignleft"> Correction de la liaison avec les interventions </text:p>
          </table:table-cell>
        </table:table-row>
        <table:table-row>
          <table:table-cell office:value-type="string" table:style-name="tablecell">
            <text:p text:style-name="tablealignleft">3.15.45.02 </text:p>
          </table:table-cell>
          <table:table-cell office:value-type="string" table:style-name="tablecell">
            <text:p text:style-name="tablealignleft">11/07/24</text:p>
          </table:table-cell>
          <table:table-cell office:value-type="string" table:style-name="tablecell">
            <text:p text:style-name="tablealignleft"> Correction du Widget et ajout de la possibilité d'ouvrir la table des tickets depuis le widget </text:p>
          </table:table-cell>
        </table:table-row>
        <table:table-row>
          <table:table-cell office:value-type="string" table:style-name="tablecell">
            <text:p text:style-name="tablealignleft">3.15.45.01 </text:p>
          </table:table-cell>
          <table:table-cell office:value-type="string" table:style-name="tablecell">
            <text:p text:style-name="tablealignleft">04/07/24</text:p>
          </table:table-cell>
          <table:table-cell office:value-type="string" table:style-name="tablecell">
            <text:p text:style-name="tablealignleft"> Correction de la suppression des tickets </text:p>
          </table:table-cell>
        </table:table-row>
        <table:table-row>
          <table:table-cell office:value-type="string" table:style-name="tablecell">
            <text:p text:style-name="tablealignleft">3.15.44.03 </text:p>
          </table:table-cell>
          <table:table-cell office:value-type="string" table:style-name="tablecell">
            <text:p text:style-name="tablealignleft">28/05/24</text:p>
          </table:table-cell>
          <table:table-cell office:value-type="string" table:style-name="tablecell">
            <text:p text:style-name="tablealignleft"> Ajout du Widget et du bouton Planning </text:p>
          </table:table-cell>
        </table:table-row>
        <table:table-row>
          <table:table-cell office:value-type="string" table:style-name="tablecell">
            <text:p text:style-name="tablealignleft">3.15.44.00 </text:p>
          </table:table-cell>
          <table:table-cell office:value-type="string" table:style-name="tablecell">
            <text:p text:style-name="tablealignleft">22/04/24</text:p>
          </table:table-cell>
          <table:table-cell office:value-type="string" table:style-name="tablecell">
            <text:p text:style-name="tablealignleft"> Première version de production </text:p>
          </table:table-cell>
        </table:table-row>
        <table:table-row>
          <table:table-cell office:value-type="string" table:style-name="tablecell">
            <text:p text:style-name="tablealignleft">3.15.40.00 </text:p>
          </table:table-cell>
          <table:table-cell office:value-type="string" table:style-name="tablecell">
            <text:p text:style-name="tablealignleft">29/02/24</text:p>
          </table:table-cell>
          <table:table-cell office:value-type="string" table:style-name="tablecell">
            <text:p text:style-name="tablealignleft"> Première version beta </text:p>
          </table:table-cell>
        </table:table-row>
      </table:table>
      <text:p text:style-name="Horizontal_20_Line"/>
      <text:p text:style-name="Text_20_body"><draw:frame draw:style-name="medialeft" draw:name="12" text:anchor-type="paragraph" draw:z-index="12" svg:width="0.84666666666667cm" svg:height="0.84666666666667cm"><draw:image xlink:href="Pictures/393e5b6f6a9d466b17d722e4c9a80942.gif" xlink:type="simple" xlink:show="embed" xlink:actuate="onLoad"/></draw:frame><text:span text:style-name="Strong_20_Emphasis">Autres articles “Extensions V15”</text:span></text:p>
      <text:p text:style-name="Text_20_body"><text:a xlink:type="simple" xlink:href="https://wiki.gestan.fr/doku.php?id=wiki:v15:admin:extensions" text:style-name="Internet_20_link" text:visited-style-name="Visited_20_Internet_20_Link">Comment installer une extension</text:a></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wiki:extensv15:savticket" text:style-name="Local_20_link" text:visited-style-name="Visited_20_Local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6:38</meta:creation-date>
    <dc:creator>Generated</dc:creator>
    <dc:date>2026-09-13T08::16:38</dc:date>
    <dc:language>en-US</dc:language>
    <meta:editing-cycles>1</meta:editing-cycles>
    <meta:editing-duration>PT0S</meta:editing-duration>
    <dc:title>wiki:extensv15:savticket</dc:title>
  </office:meta>
</office:document-meta>
</file>