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99b66acce60f00241dba208ec3dd58.png"/>
  <manifest:file-entry manifest:media-type="image/png" manifest:full-path="Pictures/17c2add0e9bf259d515c8bd4c28114c1.png"/>
  <manifest:file-entry manifest:media-type="image/png" manifest:full-path="Pictures/778d9fa187f6d8e4df9437fe4bb2e32e.png"/>
  <manifest:file-entry manifest:media-type="image/png" manifest:full-path="Pictures/87cec15fbbd02a918ad87639f87e4ee9.png"/>
  <manifest:file-entry manifest:media-type="image/png" manifest:full-path="Pictures/16dccac4f25e8ccd29826e934f21a8fb.png"/>
  <manifest:file-entry manifest:media-type="image/png" manifest:full-path="Pictures/bad5b7ba8f730273f38090162941b7ea.png"/>
  <manifest:file-entry manifest:media-type="image/svg+xml" manifest:full-path="Pictures/f3dde869db95d0797ae2d1be4f9020a4.sv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prostep"/><text:bookmark-start text:name="__RefHeading___prostepetapes_de_prospection_1"/><text:bookmark-start text:name="prostepetapes_de_prospection"/>PROSTEP : Étapes de prospection<text:bookmark-end text:name="__RefHeading___prostepetapes_de_prospection_1"/><text:bookmark-end text:name="prostepetapes_de_prospection"/></text:h>
      <text:p text:style-name="Text_20_body">Cette extension permet de suivre les étapes d'une prospection, de qualification, ou tout processus rattaché à un contact censément prospect, pour un seul process, ou pour plusieurs.</text:p>
      <text:p text:style-name="Text_20_body">Elle est gratuite en mode mono-process, et très abordable en mode multi-process.</text:p>
      <text:h text:style-name="Heading_20_2" text:outline-level="2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Le paramétrage s'effectue via le menu <text:span text:style-name="Emphasis">Outils → Paramètres de l'application → Paramétrage des extensions</text:span></text:p>
      <text:p text:style-name="Text_20_body"><draw:frame draw:style-name="media" draw:name="0" text:anchor-type="as-char" draw:z-index="0" svg:width="20.928541666667cm" style:rel-width="100%" svg:height="12.885208333333cm" style:rel-height="scale"><draw:image xlink:href="Pictures/9699b66acce60f00241dba208ec3dd58.png" xlink:type="simple" xlink:show="embed" xlink:actuate="onLoad"/></draw:frame></text:p>
      <text:p text:style-name="Text_20_body"><draw:frame draw:style-name="media" draw:name="1" text:anchor-type="as-char" draw:z-index="1" svg:width="20.928541666667cm" style:rel-width="100%" svg:height="12.885208333333cm" style:rel-height="scale"><draw:image xlink:href="Pictures/17c2add0e9bf259d515c8bd4c28114c1.png" xlink:type="simple" xlink:show="embed" xlink:actuate="onLoad"/></draw:frame></text:p>
      <text:p text:style-name="Text_20_body">Pour créer un nouveau process, utilisez la croix 1 pour pouvoir saisir le libellé descriptif du projet 2 et cliquez sur <text:span text:style-name="Strong_20_Emphasis">Valider</text:span> 3.</text:p>
      <text:p text:style-name="Text_20_body">Vous pouvez préciser un <text:span text:style-name="Strong_20_Emphasis">Type de gestion</text:span> <text:span text:style-name="Emphasis">pas-à-pas</text:span>, dans lequel pour valider une étape, il faut que toutes les étapes précédentes soient validées, ou <text:span text:style-name="Emphasis">libre</text:span>, dans lequel elles peuvent l'être indépendamment des autres.</text:p>
      <text:p text:style-name="Text_20_body"><text:span text:style-name="Strong_20_Emphasis">Modif</text:span> permet de gérer les droits de modification, <text:span text:style-name="Strong_20_Emphasis">Suppression</text:span> permet de gérer les droits de suppression.</text:p>
      <text:p text:style-name="Text_20_body">Cochez la case <text:span text:style-name="Strong_20_Emphasis">Logguer les changements d'étape</text:span> pour que soit mémorisé l'auteur et la date du changement d'étape, dans les commentaires du prospect.</text:p>
      <text:p text:style-name="Text_20_body">Enfin, définissez les étapes de votre process, avec une durée (en jours) pour ces étapes. Comme il y a 12 étapes possibles, cette extension peut être utilisée par exemple pour gérer les travaux d'Hercule (dans ce cas, ce serait une gestion <text:span text:style-name="Emphasis">pas-à-pas</text:span>).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<text:span text:style-name="Emphasis"><text:span text:style-name="Strong_20_Emphasis">Accès :</text:span> après l'<text:a xlink:type="simple" xlink:href="http://wiki.gestan.fr/doku.php?id=wiki:v15:admin:extensions" text:style-name="Internet_20_link" text:visited-style-name="Visited_20_Internet_20_Link">l'installation</text:a>, un sous-menu <text:span text:style-name="Strong_20_Emphasis">Étapes prospects</text:span> est disponible dans le menu Contacts → Liste des contacts.</text:span></text:p>
      <text:p text:style-name="Text_20_body"><draw:frame draw:style-name="media" draw:name="2" text:anchor-type="as-char" draw:z-index="2" svg:width="0.396875cm" svg:height="0.396875cm"><draw:image xlink:href="Pictures/778d9fa187f6d8e4df9437fe4bb2e32e.png" xlink:type="simple" xlink:show="embed" xlink:actuate="onLoad"/></draw:frame> Vous pouvez aussi utiliser un bouton-joker avec Table_Z43_PROSPECT comme nom de programme.</text:p>
      <text:p text:style-name="Text_20_body">La table présente la liste des prospects, avec l'états des étapes.</text:p>
      <text:p text:style-name="Text_20_body">Il est possible d'afficher les contacts par utilisateur de création en utilisant la combo <text:span text:style-name="Strong_20_Emphasis">Utilisateur</text:span>.</text:p>
      <text:p text:style-name="Text_20_body">La case à cocher <text:span text:style-name="Strong_20_Emphasis">En cours</text:span> permet de n'afficher que les prospects pour lesquels le processus n'est pas terminé.</text:p>
      <text:p text:style-name="Text_20_body"><draw:frame draw:style-name="media" draw:name="3" text:anchor-type="as-char" draw:z-index="3" svg:width="29.21cm" style:rel-width="100%" svg:height="20.902083333333cm" style:rel-height="scale"><draw:image xlink:href="Pictures/87cec15fbbd02a918ad87639f87e4ee9.png" xlink:type="simple" xlink:show="embed" xlink:actuate="onLoad"/></draw:frame></text:p>
      <text:p text:style-name="Text_20_body">La colonne <text:span text:style-name="Strong_20_Emphasis">P</text:span> est la probabilité que le prospect souscrive à l'offre (et donc devienne client).</text:p>
      <text:p text:style-name="Text_20_body">La colonne <text:span text:style-name="Strong_20_Emphasis">Nb J</text:span> est le nombre de jours depuis lequel la dernière action a été effectuée. Elle est calculée à partir de la date de modification de l'enregistrement. Cette zone est colorée :</text:p>
      <text:list text:style-name="List_20_1" text:continue-numbering="false">
        <text:list-item>
          <text:p text:style-name="List_20_1_Content_First"> en vert quand le délai pour la prochaine étape n'est pas dépassé</text:p>
        </text:list-item>
        <text:list-item>
          <text:p text:style-name="List_20_1_Content"> en orange quand il faut valider la prochaine étape ce jour</text:p>
        </text:list-item>
        <text:list-item>
          <text:p text:style-name="List_20_1_Content_Last"> en rouge quand la validation de la prochaine étape est en retard.</text:p>
        </text:list-item>
      </text:list>
      <text:p text:style-name="Text_20_body">La colonne <text:span text:style-name="Strong_20_Emphasis">OK</text:span> signale que le processus est terminé, ou pas.</text:p>
      <text:p text:style-name="Text_20_body">La zone <text:span text:style-name="Strong_20_Emphasis">Commentaire</text:span> affiche la première ligne du commentaire rattaché au prospect.</text:p>
      <text:p text:style-name="Text_20_body">Le menu contextuel permet de créer un contact à partir des données du prospect. Si un client a été généré, la case <text:span text:style-name="Strong_20_Emphasis">OK</text:span> est affichée sur un fond gris. Et si un client a été généré, il est possible de lui rattacher des actions.</text:p>
      <text:p text:style-name="Text_20_body"><draw:frame draw:style-name="media" draw:name="4" text:anchor-type="as-char" draw:z-index="4" svg:width="15.875cm" svg:height="6.4029166666667cm"><draw:image xlink:href="Pictures/16dccac4f25e8ccd29826e934f21a8fb.png" xlink:type="simple" xlink:show="embed" xlink:actuate="onLoad"/></draw:frame></text:p>
      <text:p text:style-name="Text_20_body">Sur la fiche contact, il est possible d'indiquer une date probable de réalisation (<text:span text:style-name="Strong_20_Emphasis">Prévu au</text:span>), et un <text:span text:style-name="Strong_20_Emphasis">Potentiel</text:span>, à renseigner dans la monnaie d'exploitation (en euros si vous utilisez l'euro, et non en Keuros). Cette donnée sera intégrée à la trésorerie : par exemple, une affaire “chaude” (ayant 80% de chance de se réaliser) de 20.000 euros prévue pour le mois de juin prochain, sera intégrée dans la tréso prévisionnelle de juin pour un montant de 16.000 euros.</text:p>
      <text:p text:style-name="Text_20_body"><draw:frame draw:style-name="media" draw:name="5" text:anchor-type="as-char" draw:z-index="5" svg:width="18.441458333333cm" style:rel-width="100%" svg:height="19.076458333333cm" style:rel-height="scale"><draw:image xlink:href="Pictures/bad5b7ba8f730273f38090162941b7ea.png" xlink:type="simple" xlink:show="embed" xlink:actuate="onLoad"/></draw:frame></text:p>
      <text:p text:style-name="Text_20_body">TIP Le petit éclair 1 permet de récupérer facilement les données d'un formulaire Internet : faites un formulaire envoyant un mail à votre responsable commercial, de la forme :</text:p>
      <text:p text:style-name="Preformatted_20_Text">PRENOM: Albert<text:line-break/>NOM: RIGOLLAUD<text:line-break/>SOCIETE: SOFAR and C°<text:line-break/>EMAIL: contact@sofar.fr<text:line-break/>ADRESSE: 89 avenue des ternes<text:line-break/>VILLE: Paris<text:line-break/>PAYS: France<text:line-break/>CODEPOSTAL: 75017<text:line-break/>TELEPHONE: 0188334455</text:p>
      <text:p text:style-name="Text_20_body">Un copier-coller du mail et l'utilisation de l'éclair mettra en un clic les bons champs dans les bonnes zones.</text:p>
      <text:h text:style-name="Heading_20_2" text:outline-level="2"><text:bookmark-start text:name="__RefHeading___versions_4"/><text:bookmark-start text:name="versions"/>Versions<text:bookmark-end text:name="__RefHeading___versions_4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 </text:p>
          </table:table-cell>
          <table:table-cell office:value-type="string" table:style-name="tableheader">
            <text:p text:style-name="Table_20_Heading">Date </text:p>
          </table:table-cell>
          <table:table-cell office:value-type="string" table:style-name="tableheader">
            <text:p text:style-name="Table_20_Heading">Observations</text:p>
          </table:table-cell>
        </table:table-row>
        <table:table-row>
          <table:table-cell office:value-type="string" table:style-name="tablecell">
            <text:p text:style-name="tablealignleft">3.15.40.03 </text:p>
          </table:table-cell>
          <table:table-cell office:value-type="string" table:style-name="tablecell">
            <text:p text:style-name="tablealignleft">15/02/23</text:p>
          </table:table-cell>
          <table:table-cell office:value-type="string" table:style-name="tablecell">
            <text:p text:style-name="tablealignleft"> Ajout de la fonction dans le fichier prospect + possibilité d'affichage du contact lié </text:p>
          </table:table-cell>
        </table:table-row>
        <table:table-row>
          <table:table-cell office:value-type="string" table:style-name="tablecell">
            <text:p text:style-name="tablealignleft">3.15.40.02 </text:p>
          </table:table-cell>
          <table:table-cell office:value-type="string" table:style-name="tablecell">
            <text:p text:style-name="tablealignleft">14/02/23</text:p>
          </table:table-cell>
          <table:table-cell office:value-type="string" table:style-name="tablecell">
            <text:p text:style-name="tablealignleft"> Correction de divers bugs mineurs </text:p>
          </table:table-cell>
        </table:table-row>
        <table:table-row>
          <table:table-cell office:value-type="string" table:style-name="tablecell">
            <text:p text:style-name="tablealignleft">3.15.40.01 </text:p>
          </table:table-cell>
          <table:table-cell office:value-type="string" table:style-name="tablecell">
            <text:p text:style-name="tablealignleft">03/02/23</text:p>
          </table:table-cell>
          <table:table-cell office:value-type="string" table:style-name="tablecell">
            <text:p text:style-name="tablealignleft"> La liaison avec un contact n'était pas effectuée correctement </text:p>
          </table:table-cell>
        </table:table-row>
        <table:table-row>
          <table:table-cell office:value-type="string" table:style-name="tablecell">
            <text:p text:style-name="tablealignleft">3.15.39.00 </text:p>
          </table:table-cell>
          <table:table-cell office:value-type="string" table:style-name="tablecell">
            <text:p text:style-name="tablealignleft">27/10/22</text:p>
          </table:table-cell>
          <table:table-cell office:value-type="string" table:style-name="tablecell">
            <text:p text:style-name="tablealignleft"> Mise au format Gestan Ax </text:p>
          </table:table-cell>
        </table:table-row>
        <table:table-row>
          <table:table-cell office:value-type="string" table:style-name="tablecell">
            <text:p text:style-name="tablealignleft">3.15.34.01 </text:p>
          </table:table-cell>
          <table:table-cell office:value-type="string" table:style-name="tablecell">
            <text:p text:style-name="tablealignleft">17/02/22</text:p>
          </table:table-cell>
          <table:table-cell office:value-type="string" table:style-name="tablecell">
            <text:p text:style-name="tablealignleft"> Possibilité de logguer les étapes </text:p>
          </table:table-cell>
        </table:table-row>
        <table:table-row>
          <table:table-cell office:value-type="string" table:style-name="tablecell">
            <text:p text:style-name="tablealignleft">3.15.29.05 </text:p>
          </table:table-cell>
          <table:table-cell office:value-type="string" table:style-name="tablecell">
            <text:p text:style-name="tablealignleft">19/10/21</text:p>
          </table:table-cell>
          <table:table-cell office:value-type="string" table:style-name="tablecell">
            <text:p text:style-name="tablealignleft"> Prise en compte du mode multi-process </text:p>
          </table:table-cell>
        </table:table-row>
        <table:table-row>
          <table:table-cell office:value-type="string" table:style-name="tablecell">
            <text:p text:style-name="tablealignleft">3.15.25.03 </text:p>
          </table:table-cell>
          <table:table-cell office:value-type="string" table:style-name="tablecell">
            <text:p text:style-name="tablealignleft">07/09/21</text:p>
          </table:table-cell>
          <table:table-cell office:value-type="string" table:style-name="tablecell">
            <text:p text:style-name="tablealignleft"> Modification des fichiers pour prise en compte plus rapide des informations de PROSTEP dans l'extension TRESO </text:p>
          </table:table-cell>
        </table:table-row>
        <table:table-row>
          <table:table-cell office:value-type="string" table:style-name="tablecell">
            <text:p text:style-name="tablealignleft">3.15.25.01 </text:p>
          </table:table-cell>
          <table:table-cell office:value-type="string" table:style-name="tablecell">
            <text:p text:style-name="tablealignleft">01/09/21</text:p>
          </table:table-cell>
          <table:table-cell office:value-type="string" table:style-name="tablecell">
            <text:p text:style-name="tablealignleft"> Recompilation Windev 26 + ajout de la date de signature probable du contrat </text:p>
          </table:table-cell>
        </table:table-row>
        <table:table-row>
          <table:table-cell office:value-type="string" table:style-name="tablecell">
            <text:p text:style-name="tablealignleft">3.15.20.00 </text:p>
          </table:table-cell>
          <table:table-cell office:value-type="string" table:style-name="tablecell">
            <text:p text:style-name="tablealignleft">13/01/21</text:p>
          </table:table-cell>
          <table:table-cell office:value-type="string" table:style-name="tablecell">
            <text:p text:style-name="tablealignleft"> Correction bug création de contact + possibilité de lier un contact à un prospect </text:p>
          </table:table-cell>
        </table:table-row>
        <table:table-row>
          <table:table-cell office:value-type="string" table:style-name="tablecell">
            <text:p text:style-name="tablealignleft">3.15.19.00 </text:p>
          </table:table-cell>
          <table:table-cell office:value-type="string" table:style-name="tablecell">
            <text:p text:style-name="tablealignleft">23/12/20</text:p>
          </table:table-cell>
          <table:table-cell office:value-type="string" table:style-name="tablecell">
            <text:p text:style-name="tablealignleft"> Ajout du CA potentiel - Possibilité de créer une action depuis le clic droit sur la liste </text:p>
          </table:table-cell>
        </table:table-row>
        <table:table-row>
          <table:table-cell office:value-type="string" table:style-name="tablecell">
            <text:p text:style-name="tablealignleft">3.15.05.35 </text:p>
          </table:table-cell>
          <table:table-cell office:value-type="string" table:style-name="tablecell">
            <text:p text:style-name="tablealignleft">10/01/20</text:p>
          </table:table-cell>
          <table:table-cell office:value-type="string" table:style-name="tablecell">
            <text:p text:style-name="tablealignleft"> Correction mise à jour intempestive code utilisateur </text:p>
          </table:table-cell>
        </table:table-row>
        <table:table-row>
          <table:table-cell office:value-type="string" table:style-name="tablecell">
            <text:p text:style-name="tablealignleft">3.15.05.34 </text:p>
          </table:table-cell>
          <table:table-cell office:value-type="string" table:style-name="tablecell">
            <text:p text:style-name="tablealignleft">24/08/19</text:p>
          </table:table-cell>
          <table:table-cell office:value-type="string" table:style-name="tablecell">
            <text:p text:style-name="tablealignleft"> Filtre affichage pour projets en cours </text:p>
          </table:table-cell>
        </table:table-row>
        <table:table-row>
          <table:table-cell office:value-type="string" table:style-name="tablecell">
            <text:p text:style-name="tablealignleft">3.15.05.25 </text:p>
          </table:table-cell>
          <table:table-cell office:value-type="string" table:style-name="tablecell">
            <text:p text:style-name="tablealignleft">24/08/19</text:p>
          </table:table-cell>
          <table:table-cell office:value-type="string" table:style-name="tablecell">
            <text:p text:style-name="tablealignleft"> Ajout du degré de proba du projet, du statut Win/Lost </text:p>
          </table:table-cell>
        </table:table-row>
        <table:table-row>
          <table:table-cell office:value-type="string" table:style-name="tablecell">
            <text:p text:style-name="tablealignleft">3.15.05.18 </text:p>
          </table:table-cell>
          <table:table-cell office:value-type="string" table:style-name="tablecell">
            <text:p text:style-name="tablealignleft">19/07/19</text:p>
          </table:table-cell>
          <table:table-cell office:value-type="string" table:style-name="tablecell">
            <text:p text:style-name="tablealignleft"> Déclaration individualisée de la fonction de gestion de la combo des utilisateurs </text:p>
          </table:table-cell>
        </table:table-row>
        <table:table-row>
          <table:table-cell office:value-type="string" table:style-name="tablecell">
            <text:p text:style-name="tablealignleft">3.15.05.03 </text:p>
          </table:table-cell>
          <table:table-cell office:value-type="string" table:style-name="tablecell">
            <text:p text:style-name="tablealignleft">05/06/19</text:p>
          </table:table-cell>
          <table:table-cell office:value-type="string" table:style-name="tablecell">
            <text:p text:style-name="tablealignleft"> Gestion des droits de suppression et modif </text:p>
          </table:table-cell>
        </table:table-row>
        <table:table-row>
          <table:table-cell office:value-type="string" table:style-name="tablecell">
            <text:p text:style-name="tablealignleft">3.15.05.01 </text:p>
          </table:table-cell>
          <table:table-cell office:value-type="string" table:style-name="tablecell">
            <text:p text:style-name="tablealignleft">10/05/19</text:p>
          </table:table-cell>
          <table:table-cell office:value-type="string" table:style-name="tablecell">
            <text:p text:style-name="tablealignleft"> Ajout des demandes du Belge <draw:frame draw:style-name="media" draw:name="6" text:anchor-type="as-char" draw:z-index="6" svg:width="" svg:rel-width="100%" svg:height="0cm"><draw:image xlink:href="Pictures/f3dde869db95d0797ae2d1be4f9020a4.sv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3.15.04.22 </text:p>
          </table:table-cell>
          <table:table-cell office:value-type="string" table:style-name="tablecell">
            <text:p text:style-name="tablealignleft">13/04/19</text:p>
          </table:table-cell>
          <table:table-cell office:value-type="string" table:style-name="tablecell">
            <text:p text:style-name="tablealignleft"> Nightly thoughts : ajout date de dernière étape + protection anti-downgrade </text:p>
          </table:table-cell>
        </table:table-row>
        <table:table-row>
          <table:table-cell office:value-type="string" table:style-name="tablecell">
            <text:p text:style-name="tablealignleft">3.15.04.19 </text:p>
          </table:table-cell>
          <table:table-cell office:value-type="string" table:style-name="tablecell">
            <text:p text:style-name="tablealignleft">12/04/19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7" text:anchor-type="paragraph" draw:z-index="7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#wiki:extensv15:prostep" text:style-name="Local_20_link" text:visited-style-name="Visited_20_Local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5:23</meta:creation-date>
    <dc:creator>Generated</dc:creator>
    <dc:date>2026-09-13T08::15:23</dc:date>
    <dc:language>en-US</dc:language>
    <meta:editing-cycles>1</meta:editing-cycles>
    <meta:editing-duration>PT0S</meta:editing-duration>
    <dc:title>wiki:extensv15:prostep</dc:title>
  </office:meta>
</office:document-meta>
</file>