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10c32f15db3f966e54a4b9e067dc42.jpg"/>
  <manifest:file-entry manifest:media-type="image/jpeg" manifest:full-path="Pictures/d90742f7a76f0fd11a20ba493176e7e1.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prepbon"/><text:bookmark-start text:name="__RefHeading___prepbonbons_de_preparation_1"/><text:bookmark-start text:name="prepbonbons_de_preparation"/>PREPBON : Bons de préparation<text:bookmark-end text:name="__RefHeading___prepbonbons_de_preparation_1"/><text:bookmark-end text:name="prepbonbons_de_preparation"/></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Cette extension permet, pour les entreprises qui gèrent des stocks avec des emplacements différents, de calculer et imprimer les bons de préparation des commandes ou des devis : la liste des produits et des quantités à prélever dans tel ou tel emplacement.</text:p>
      <text:p text:style-name="Text_20_body">Elle a été développée sur une idée originale de GM-Service, et développée par GM-Services et ICS.</text:p>
      <text:h text:style-name="Heading_20_2" text:outline-level="2"><text:bookmark-start text:name="__RefHeading___pre-requis_parametrage_3"/><text:bookmark-start text:name="pre-requis_parametrage"/>Pré-requis / Paramétrage<text:bookmark-end text:name="__RefHeading___pre-requis_parametrage_3"/><text:bookmark-end text:name="pre-requis_parametrage"/></text:h>
      <text:p text:style-name="Text_20_body">La bibliothèque s'installe classiquement via le gestionnaire de ressources de Gestan (Outils &gt; Administration &gt; Ressources complémentaires).</text:p>
      <text:p text:style-name="Text_20_body">Quand la bibliothèque est installée, un nouveau sous-menu apparaît dans le menu “Suivi clients” :</text:p>
      <text:p text:style-name="Text_20_body"><draw:frame draw:style-name="media" draw:name="0" text:anchor-type="as-char" draw:z-index="0" svg:width="7.9904166666667cm" style:rel-width="100%" svg:height="7.3289583333333cm" style:rel-height="scale"><draw:image xlink:href="Pictures/c410c32f15db3f966e54a4b9e067dc42.jpg" xlink:type="simple" xlink:show="embed" xlink:actuate="onLoad"/></draw:frame></text:p>
      <text:p text:style-name="Text_20_body">TIP Vous pouvez également utiliser un bouton-joker avec la commande “FEN_GESTAN_PREPBON”</text:p>
      <text:h text:style-name="Heading_20_2" text:outline-level="2"><text:bookmark-start text:name="__RefHeading___utilisation_4"/><text:bookmark-start text:name="utilisation"/>Utilisation<text:bookmark-end text:name="__RefHeading___utilisation_4"/><text:bookmark-end text:name="utilisation"/></text:h>
      <text:p text:style-name="Text_20_body">Sélectionnez les pièces de départ, la période, et cliquez sur le bouton <text:span text:style-name="Strong_20_Emphasis">Afficher</text:span>.</text:p>
      <text:p text:style-name="Text_20_body">Pour chacune des pièces affichées, la sélection d'une ligne affiche les produits contenus dans la pièce, et leur disponibilité dans les différents emplacements gérés par l'entreprise. </text:p>
      <text:p text:style-name="Text_20_body">Vous pouvez entrer directement en modification dans la colonne <text:span text:style-name="Strong_20_Emphasis">A préparer</text:span> pour indiquer la quantité à prélever sur l'emplacement.</text:p>
      <text:p text:style-name="Text_20_body"><draw:frame draw:style-name="media" draw:name="1" text:anchor-type="as-char" draw:z-index="1" svg:width="21.325416666667cm" style:rel-width="100%" svg:height="16.774583333333cm" style:rel-height="scale"><draw:image xlink:href="Pictures/d90742f7a76f0fd11a20ba493176e7e1.jpg" xlink:type="simple" xlink:show="embed" xlink:actuate="onLoad"/></draw:frame></text:p>
      <text:p text:style-name="Text_20_body">Le calcul est fait en descendant dans les lignes. Par exemple, si un produit est commandé en 20 exemplaires, et que vous saisissez 2 dans la première ligne disponible, le programme va vous mettre 18 dans la seconde ligne disponible. Si le stock dispo de cette seconde ligne était de 13, il vous aurait mis 15 et aurait mis 5 dans la 3° ligne.</text:p>
      <text:p text:style-name="Text_20_body">Le bouton <text:span text:style-name="Strong_20_Emphasis">Imprimer</text:span> … imprime le bon de préparation correspondan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Cette version n'archive pas les données. C'est à dire que si vous aviez fait un premier bon prélevant X articles sur l'emplacement E1, si vous faites un second bon, le stock disponible sur E1 ne tient pas compte du premier bon. Suivant l'intérêt suscité par ce programme, nous pourrons éventuellement le mémoriser.</text:p></table:table-cell></table:table-row></table:table></draw:text-box></draw:frame></text:p>
      <text:h text:style-name="Heading_20_3" text:outline-level="3"><text:bookmark-start text:name="__RefHeading___versions_5"/><text:bookmark-start text:name="versions"/>Versions<text:bookmark-end text:name="__RefHeading___versions_5"/><text:bookmark-end text:name="versions"/></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32.00 </text:p>
          </table:table-cell>
          <table:table-cell office:value-type="string" table:style-name="tablecell">
            <text:p text:style-name="tablealignleft"> 21/12/21 </text:p>
          </table:table-cell>
          <table:table-cell office:value-type="string" table:style-name="tablecell">
            <text:p text:style-name="tablealignleft"> Recompilation en WD26 + correction d'un bug en édition</text:p>
          </table:table-cell>
        </table:table-row>
        <table:table-row>
          <table:table-cell office:value-type="string" table:style-name="tablecell">
            <text:p text:style-name="tablealignleft">3.15.07.01 </text:p>
          </table:table-cell>
          <table:table-cell office:value-type="string" table:style-name="tablecell">
            <text:p text:style-name="tablealignleft"> 24/08/19 </text:p>
          </table:table-cell>
          <table:table-cell office:value-type="string" table:style-name="tablecell">
            <text:p text:style-name="tablealignleft"> Recompilation en WD24 </text:p>
          </table:table-cell>
        </table:table-row>
      </table:table>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v15:admin:extensions" text:style-name="Internet_20_link" text:visited-style-name="Visited_20_Internet_20_Link">Comment installer une extension</text:a></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wiki:extensv15:prepbon" text:style-name="Local_20_link" text:visited-style-name="Visited_20_Local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42</meta:creation-date>
    <dc:creator>Generated</dc:creator>
    <dc:date>2026-09-13T08::15:42</dc:date>
    <dc:language>en-US</dc:language>
    <meta:editing-cycles>1</meta:editing-cycles>
    <meta:editing-duration>PT0S</meta:editing-duration>
    <dc:title>wiki:extensv15:prepbon</dc:title>
  </office:meta>
</office:document-meta>
</file>