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73dc23f30903e3115f8472abd71b17.png"/>
  <manifest:file-entry manifest:media-type="image/png" manifest:full-path="Pictures/1a8a9550dd64995d863adc6e3e6cbc6a.png"/>
  <manifest:file-entry manifest:media-type="image/png" manifest:full-path="Pictures/c57344a65cc424b5b383a27e7c52963a.png"/>
  <manifest:file-entry manifest:media-type="image/png" manifest:full-path="Pictures/0acdc2f72c7de56e44ce25cfe6159e93.png"/>
  <manifest:file-entry manifest:media-type="image/png" manifest:full-path="Pictures/f430e3f7f8a1bbbab4d36654261d7f24.png"/>
  <manifest:file-entry manifest:media-type="image/png" manifest:full-path="Pictures/d25517bd04099df37fce5a344c18544e.png"/>
  <manifest:file-entry manifest:media-type="image/png" manifest:full-path="Pictures/8ad833a00f4d494c3d7b888b49bba761.png"/>
  <manifest:file-entry manifest:media-type="image/png" manifest:full-path="Pictures/65b58f22e9dc7e2e62e75ef4dc53b651.png"/>
  <manifest:file-entry manifest:media-type="image/png" manifest:full-path="Pictures/c38e9d72a2500e9ddb0e0747941a3a17.png"/>
  <manifest:file-entry manifest:media-type="image/png" manifest:full-path="Pictures/1c488dfb28e5a6bc979cd95242447029.png"/>
  <manifest:file-entry manifest:media-type="image/jpeg" manifest:full-path="Pictures/2725bf9fdacd6210260ce58ae0851db9.jpg"/>
  <manifest:file-entry manifest:media-type="image/jpeg" manifest:full-path="Pictures/68aba81c1c8a828e6b0050021376cb60.jpg"/>
  <manifest:file-entry manifest:media-type="image/png" manifest:full-path="Pictures/a0e4d2a540ee3d51f395c5a1448b83e5.pn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v15:photocop"/><text:bookmark-start text:name="__RefHeading___photocopie_-_facturation_photocopieurs_1"/><text:bookmark-start text:name="photocopie_-_facturation_photocopieurs"/>PHOTOCOPIE - Facturation photocopieurs<text:bookmark-end text:name="__RefHeading___photocopie_-_facturation_photocopieurs_1"/><text:bookmark-end text:name="photocopie_-_facturation_photocopieurs"/></text:h>
      <text:p text:style-name="Text_20_body">Cette extension permet d'effectuer la facturation correspondant au nombre de copies effectuées par des photocopieurs.</text:p>
      <text:p text:style-name="Text_20_body">Le contrat de maintenance en photocopie est constitué d'items pouvant être différents par photocopieur :</text:p>
      <text:list text:style-name="List_20_1" text:continue-numbering="false">
        <text:list-item>
          <text:p text:style-name="List_20_1_Content_First"> un forfait de maintenance éventuel, comprenant un nombre variable de copies N&amp;B et un nombre variable de copies couleur;</text:p>
        </text:list-item>
        <text:list-item>
          <text:p text:style-name="List_20_1_Content"> un prix unitaire pour les copies N&amp;B hors forfait, qui est un prix de copie quand il n'y a pas de nombre de copie N&amp;B prévu forfaitairement;</text:p>
        </text:list-item>
        <text:list-item>
          <text:p text:style-name="List_20_1_Content_Last"> un prix unitaire pour les copies couleur hors forfait, qui est le prix de copie quant il n'y a pas de nombre de copies couleur prévu forfaitairement.</text:p>
        </text:list-item>
      </text:list>
      <text:p text:style-name="Text_20_body">Le forfait n'est pas systématique. Il peut n'être valide que jusqu'à une date prévue à l'avance.</text:p>
      <text:p text:style-name="Text_20_body">L'extension permet d'enregistrer les compteurs de chaque copieur, et de générer les factures.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extension s'installe avec le gestionnaire d'extensions via Outils → Administration → Extensions → Liste des extensions.</text:p>
      <text:p text:style-name="Text_20_body">Dans Gestan, l'installation de l'extension ajoute une option de menu dans le menu <text:span text:style-name="Strong_20_Emphasis">Métier</text:span>. </text:p>
      <text:p text:style-name="Text_20_body"><draw:frame draw:style-name="media" draw:name="0" text:anchor-type="as-char" draw:z-index="0" svg:width="11.694583333333cm" svg:height="4.28625cm"><draw:image xlink:href="Pictures/e373dc23f30903e3115f8472abd71b17.png" xlink:type="simple" xlink:show="embed" xlink:actuate="onLoad"/></draw:frame></text:p>
      <text:h text:style-name="Heading_20_2" text:outline-level="2"><text:bookmark-start text:name="__RefHeading___parametrage_3"/><text:bookmark-start text:name="parametrage"/>Paramétrage<text:bookmark-end text:name="__RefHeading___parametrage_3"/><text:bookmark-end text:name="parametrage"/></text:h>
      <text:p text:style-name="Text_20_body">Commençons par déclarer un type “Copieur” dans les genres de machine.</text:p>
      <text:p text:style-name="Text_20_body"><draw:frame draw:style-name="media" draw:name="1" text:anchor-type="as-char" draw:z-index="1" svg:width="12.144375cm" svg:height="12.091458333333cm"><draw:image xlink:href="Pictures/1a8a9550dd64995d863adc6e3e6cbc6a.png" xlink:type="simple" xlink:show="embed" xlink:actuate="onLoad"/></draw:frame></text:p>
      <text:p text:style-name="Text_20_body">Puis rendons nous dans l'écran de paramétrage de l'extension.</text:p>
      <text:p text:style-name="Text_20_body"><draw:frame draw:style-name="media" draw:name="2" text:anchor-type="as-char" draw:z-index="2" svg:width="20.928541666667cm" style:rel-width="100%" svg:height="12.885208333333cm" style:rel-height="scale"><draw:image xlink:href="Pictures/c57344a65cc424b5b383a27e7c52963a.png" xlink:type="simple" xlink:show="embed" xlink:actuate="onLoad"/></draw:frame></text:p>
      <text:p text:style-name="Text_20_body">Le libellé <text:span text:style-name="Strong_20_Emphasis">Nature</text:span> sera celui qui sera utilisé par défaut lors de la génération des factures. Les mots-clé %DT_DBT% et %DT_FIN% seront remplacés par la date début et fin de période de facturation. Ainsi, la nature de votre facture pourra être renseignée par “Photocopies 01/01/21 - 31/02/21” si vous utilisez ces mots-clé, ou “Photocopies T3” si vous souhaitez un libellé fixe (dans ce cas, il faudra le mettre à jour avant chaque facturation).</text:p>
      <text:p text:style-name="Text_20_body">Le libellé <text:span text:style-name="Strong_20_Emphasis">Contrat</text:span> sera celui utilisé pour les titres des factures. En effet, les factures générées seront classées en titre-lot, dans lequel le libellé titre sera ce libellé contrat, et le libellé lot l'identification du copieur (code et libellé).</text:p>
      <text:p text:style-name="Text_20_body">Vous pouvez choisir une périodicité de <text:span text:style-name="Strong_20_Emphasis">Facturation</text:span>. Une fois celle-ci choisie, et que vous avez généré des factures, un changement de fréquence de facturation est possible, mais nécessite un contrôle manuel.</text:p>
      <text:p text:style-name="Text_20_body">Vous pouvez préciser le <text:span text:style-name="Strong_20_Emphasis">genre</text:span> de machine à prendre en compte : en effet, vous gérez peut-être, en plus des copieurs, d'autres matériels pour lesquels il n'y a pas d'enregistrement de compteurs.</text:p>
      <text:p text:style-name="Text_20_body">Enfin, vous pouvez préciser :</text:p>
      <text:list text:style-name="List_20_1" text:continue-numbering="false">
        <text:list-item>
          <text:p text:style-name="List_20_1_Content_First"> le code produit éventuel correspondant au forfait de base</text:p>
        </text:list-item>
        <text:list-item>
          <text:p text:style-name="List_20_1_Content"> le code produit correspondant au prix d'une copie N&amp;B, ou d'une copie supplémentaire s'il y a un nombre de copies N&amp;B prévue forfaitairement</text:p>
        </text:list-item>
        <text:list-item>
          <text:p text:style-name="List_20_1_Content_Last"> le code produit correspondant au prix d'une copie couleur, ou d'une copie supplémentaire s'il y a un nombre de copies couleur prévue forfaitairement</text:p>
        </text:list-item>
      </text:list>
      <text:h text:style-name="Heading_20_3" text:outline-level="3"><text:bookmark-start text:name="__RefHeading___prerequis_4"/><text:bookmark-start text:name="prerequis"/>Prérequis<text:bookmark-end text:name="__RefHeading___prerequis_4"/><text:bookmark-end text:name="prerequis"/></text:h>
      <text:p text:style-name="Text_20_body">Nous allons enregistrer chaque copieur ou multifonction en tant que <text:span text:style-name="Strong_20_Emphasis">Machine maintenance</text:span> (voir <text:a xlink:type="simple" xlink:href="https://wiki.gestan.fr/doku.php?id=wiki:v15:machines:machine" text:style-name="Internet_20_link" text:visited-style-name="Visited_20_Internet_20_Link">concept</text:a>, et <text:a xlink:type="simple" xlink:href="https://wiki.gestan.fr/doku.php?id=wiki:v15:parametrage:general:machines" text:style-name="Internet_20_link" text:visited-style-name="Visited_20_Internet_20_Link">paramétrage de l'application</text:a>). L'utilisation du concept a pour intérêt complémentaire de pouvoir gérer facilement les interventions effectuées sur les photocopieurs.</text:p>
      <text:p text:style-name="Text_20_body">Puis, via les <text:a xlink:type="simple" xlink:href="https://wiki.gestan.fr/doku.php?id=wiki:v15:parametrage:champscompl" text:style-name="Internet_20_link" text:visited-style-name="Visited_20_Internet_20_Link">champs complémentaires</text:a> qui vont nous être nécessaires :</text:p>
      <text:list text:style-name="List_20_1" text:continue-numbering="false">
        <text:list-item>
          <text:p text:style-name="List_20_1_Content_First"> le prix du forfait de maintenance (éventuel)</text:p>
        </text:list-item>
        <text:list-item>
          <text:p text:style-name="List_20_1_Content"> le nombre de copies en forfait noir et blanc</text:p>
        </text:list-item>
        <text:list-item>
          <text:p text:style-name="List_20_1_Content"> le nombre de copies en forfait couleur</text:p>
        </text:list-item>
        <text:list-item>
          <text:p text:style-name="List_20_1_Content"> le prix des copies hors forfait noir et blanc</text:p>
        </text:list-item>
        <text:list-item>
          <text:p text:style-name="List_20_1_Content"> le prix des copies hors forfait couleur</text:p>
        </text:list-item>
        <text:list-item>
          <text:p text:style-name="List_20_1_Content_Last"> la date éventuelle de fin de validité du forfait</text:p>
        </text:list-item>
      </text:list>
      <text:p text:style-name="Text_20_body"><draw:frame draw:style-name="media" draw:name="3" text:anchor-type="as-char" draw:z-index="3" svg:width="18.362083333333cm" style:rel-width="100%" svg:height="14.049375cm" style:rel-height="scale"><draw:image xlink:href="Pictures/0acdc2f72c7de56e44ce25cfe6159e93.png" xlink:type="simple" xlink:show="embed" xlink:actuate="onLoad"/></draw:frame></text:p>
      <text:p text:style-name="Text_20_body">L'affichage de la fiche machine donnera donc ceci :</text:p>
      <text:p text:style-name="Text_20_body"><draw:frame draw:style-name="media" draw:name="4" text:anchor-type="as-char" draw:z-index="4" svg:width="19.605625cm" style:rel-width="100%" svg:height="14.9225cm" style:rel-height="scale"><draw:image xlink:href="Pictures/f430e3f7f8a1bbbab4d36654261d7f24.png" xlink:type="simple" xlink:show="embed" xlink:actuate="onLoad"/></draw:frame></text:p>
      <text:p text:style-name="Text_20_body">Dans l'onglet <text:span text:style-name="Strong_20_Emphasis">Caractéristique</text:span>, il faut lier le copieur avec le client chez qui il est déposé 1. Il faut également préciser la date de mise en fonctionnement 2, à partir de laquelle le client pourra être facturé.</text:p>
      <text:p text:style-name="Text_20_body"><draw:frame draw:style-name="media" draw:name="5" text:anchor-type="as-char" draw:z-index="5" svg:width="19.605625cm" style:rel-width="100%" svg:height="14.9225cm" style:rel-height="scale"><draw:image xlink:href="Pictures/d25517bd04099df37fce5a344c18544e.png" xlink:type="simple" xlink:show="embed" xlink:actuate="onLoad"/></draw:frame></text:p>
      <text:p text:style-name="Text_20_body">Dans l'onglet <text:span text:style-name="Strong_20_Emphasis">Autre</text:span>, il sera possible de saisir les éléments spécifiques au contrat.</text:p>
      <text:h text:style-name="Heading_20_2" text:outline-level="2"><text:bookmark-start text:name="__RefHeading___compteurs_de_copies_5"/><text:bookmark-start text:name="compteurs_de_copies"/>Compteurs de copies<text:bookmark-end text:name="__RefHeading___compteurs_de_copies_5"/><text:bookmark-end text:name="compteurs_de_copies"/></text:h>
      <text:p text:style-name="Text_20_body">L'écran liste présente la liste des compteurs enregistrés, pour une période et éventuellement un copieur sélectionné.</text:p>
      <text:p text:style-name="Text_20_body"><draw:frame draw:style-name="media" draw:name="6" text:anchor-type="as-char" draw:z-index="6" svg:width="27.46375cm" style:rel-width="100%" svg:height="20.505208333333cm" style:rel-height="scale"><draw:image xlink:href="Pictures/8ad833a00f4d494c3d7b888b49bba761.png" xlink:type="simple" xlink:show="embed" xlink:actuate="onLoad"/></draw:frame></text:p>
      <text:p text:style-name="Text_20_body">La colonne <text:span text:style-name="Strong_20_Emphasis">FG</text:span> indique qu'une facture a été générée sur la base de ce compteur.</text:p>
      <text:p text:style-name="Text_20_body"><draw:frame draw:style-name="media" draw:name="7" text:anchor-type="as-char" draw:z-index="7" svg:width="14.472708333333cm" svg:height="9.4985416666667cm"><draw:image xlink:href="Pictures/65b58f22e9dc7e2e62e75ef4dc53b651.png" xlink:type="simple" xlink:show="embed" xlink:actuate="onLoad"/></draw:frame></text:p>
      <text:p text:style-name="Text_20_body">La fiche compteur permet d'enregistrer, pour une date, les copies effectuées en Noir et Blanc, ainsi que celles en couleur.</text:p>
      <text:p text:style-name="Text_20_body">La case à cocher <text:span text:style-name="Strong_20_Emphasis">Facture générée</text:span> signifie qu'une facture a déjà été générée pour le compteur correspondant. Dans ce cas, la valeur des compteurs n'est plus modifiable (sauf par un administrateur).</text:p>
      <text:h text:style-name="Heading_20_2" text:outline-level="2"><text:bookmark-start text:name="__RefHeading___chargement_depuis_un_fichier_6"/><text:bookmark-start text:name="chargement_depuis_un_fichier"/>Chargement depuis un fichier<text:bookmark-end text:name="__RefHeading___chargement_depuis_un_fichier_6"/><text:bookmark-end text:name="chargement_depuis_un_fichier"/></text:h>
      <text:p text:style-name="Text_20_body">Le bouton <text:span text:style-name="Strong_20_Emphasis">Charger</text:span> de la liste des compteurs permet de charger un fichier de compteurs.</text:p>
      <text:p text:style-name="Text_20_body"><draw:frame draw:style-name="media" draw:name="8" text:anchor-type="as-char" draw:z-index="8" svg:width="21.537083333333cm" style:rel-width="100%" svg:height="16.060208333333cm" style:rel-height="scale"><draw:image xlink:href="Pictures/c38e9d72a2500e9ddb0e0747941a3a17.png" xlink:type="simple" xlink:show="embed" xlink:actuate="onLoad"/></draw:frame></text:p>
      <text:p text:style-name="Text_20_body">Le bouton 1 permet de sélectionner le fichier de chargement. Celui ci doit comporter 4 colonnes, respectivement :</text:p>
      <text:list text:style-name="List_20_1" text:continue-numbering="false">
        <text:list-item>
          <text:p text:style-name="List_20_1_Content_First"> le code de la machine</text:p>
        </text:list-item>
        <text:list-item>
          <text:p text:style-name="List_20_1_Content"> la date du compteur</text:p>
        </text:list-item>
        <text:list-item>
          <text:p text:style-name="List_20_1_Content"> le nombre de copies noir et blanc</text:p>
        </text:list-item>
        <text:list-item>
          <text:p text:style-name="List_20_1_Content_Last"> le nombre de copies couleur</text:p>
        </text:list-item>
      </text:list>
      <text:p text:style-name="Preformatted_20_Text"># Relevé des compteurs<text:line-break/>XRX1<text:tab/>20210401<text:tab/>700<text:tab/>350<text:line-break/>XRX4<text:tab/>20210401<text:tab/>2300<text:tab/>1750<text:line-break/>XRX5<text:tab/>20210401<text:tab/>1100<text:tab/>550<text:line-break/>XRX2<text:tab/>20210401<text:tab/>1300<text:tab/>750<text:line-break/>XRX3<text:tab/>20210401<text:tab/>550<text:tab/>320<text:line-break/>XRX6<text:tab/>20210401<text:tab/>1100<text:tab/>550</text:p>
      <text:p text:style-name="Text_20_body">Toute ligne commençant par # sera considérée comme commentaire.</text:p>
      <text:p text:style-name="Text_20_body">Vous pouvez utiliser un tableur comme LibreOffice ou Excel pour gérer ce genre de fichiers (type csv).</text:p>
      <text:p text:style-name="Text_20_body">Le bouton <text:span text:style-name="Strong_20_Emphasis">Go</text:span> provoque la lecture du fichier et l'enregistrement immédiat des compteurs.</text:p>
      <text:p text:style-name="Text_20_body">TIP Sur demande, l'extension peut traiter tout autre format, contactez le <text:a xlink:type="simple" xlink:href="mailto:mailto:dev@gestan.fr" text:style-name="Internet_20_link" text:visited-style-name="Visited_20_Internet_20_Link">service développement</text:a>.</text:p>
      <text:h text:style-name="Heading_20_2" text:outline-level="2"><text:bookmark-start text:name="__RefHeading___facturation_des_compteurs_7"/><text:bookmark-start text:name="facturation_des_compteurs"/>Facturation des compteurs<text:bookmark-end text:name="__RefHeading___facturation_des_compteurs_7"/><text:bookmark-end text:name="facturation_des_compteurs"/></text:h>
      <text:p text:style-name="Text_20_body"><text:span text:style-name="Emphasis"><text:span text:style-name="Strong_20_Emphasis">Accès :</text:span> Métier → Compteurs photocopie → Facturation</text:span></text:p>
      <text:p text:style-name="Text_20_body"><draw:frame draw:style-name="media" draw:name="9" text:anchor-type="as-char" draw:z-index="9" svg:width="34.845625cm" style:rel-width="100%" svg:height="17.488958333333cm" style:rel-height="scale"><draw:image xlink:href="Pictures/1c488dfb28e5a6bc979cd95242447029.png" xlink:type="simple" xlink:show="embed" xlink:actuate="onLoad"/></draw:frame></text:p>
      <text:p text:style-name="Text_20_body">Le bouton <text:span text:style-name="Strong_20_Emphasis">Lire</text:span> provoque l'affichage des copieurs à facturer.</text:p>
      <text:p text:style-name="Text_20_body">Les anomalies éventuelles sont signalées après la lecture, le diagnostic de l'anomalie étant affiché dans la bulle d'aide.</text:p>
      <text:p text:style-name="Text_20_body">Parmi les compteurs sans anomalie, vous pouvez les facturer, ou pas, en cochant ou décochant la case <text:span text:style-name="Strong_20_Emphasis">Sel</text:span>.</text:p>
      <text:p text:style-name="Text_20_body">Le bouton <text:span text:style-name="Strong_20_Emphasis">Facturer</text:span> lance la facturation.</text:p>
      <text:p text:style-name="Text_20_body">Les lignes de factures seront triées par machine, et ordonnées suivant le mode “Titre/Lot”, une ligne de titre étant créée pour chaque machine.</text:p>
      <text:h text:style-name="Heading_20_4" text:outline-level="4"><text:bookmark-start text:name="__RefHeading___regles_de_facturation_8"/><text:bookmark-start text:name="regles_de_facturation"/>Règles de facturation<text:bookmark-end text:name="__RefHeading___regles_de_facturation_8"/><text:bookmark-end text:name="regles_de_facturation"/></text:h>
      <text:p text:style-name="Text_20_body">Rien n'est facturé à une date antérieure à la date de mise en fonctionnement du copieur.</text:p>
      <text:h text:style-name="Heading_20_5" text:outline-level="5"><text:bookmark-start text:name="__RefHeading___facturation_du_forfait_9"/><text:bookmark-start text:name="facturation_du_forfait"/>Facturation du forfait<text:bookmark-end text:name="__RefHeading___facturation_du_forfait_9"/><text:bookmark-end text:name="facturation_du_forfait"/></text:h>
      <text:p text:style-name="Text_20_body">Le forfait n'est facturé que si un code produit forfait est renseigné dans le paramétrage.</text:p>
      <text:p text:style-name="Text_20_body">A la première facturation :</text:p>
      <text:list text:style-name="List_20_1" text:continue-numbering="false">
        <text:list-item>
          <text:p text:style-name="List_20_1_Content_First"> si le client est arrivé en début de période</text:p>
          <text:list text:style-name="List_20_1">
            <text:list-item>
              <text:p text:style-name="List_20_1_Content"> si son contrat est sans engagement (pas de nb de copies N&amp;B ou couleur), le forfait n'est pas facturé.</text:p>
            </text:list-item>
            <text:list-item>
              <text:p text:style-name="List_20_1_Content"> dans le cas contraire il est facturé (sauf si la date d'expiration est renseignée et inférieure à la date de début de période de facturation).</text:p>
            </text:list-item>
          </text:list>
        </text:list-item>
        <text:list-item>
          <text:p text:style-name="List_20_1_Content"> si le client est arrivé en cours de période</text:p>
          <text:list text:style-name="List_20_1">
            <text:list-item>
              <text:p text:style-name="List_20_1_Content"> si son contrat est sans engagement (pas de nb de copies N&amp;B ou couleur), le forfait n'est pas facturé.</text:p>
            </text:list-item>
            <text:list-item>
              <text:p text:style-name="List_20_1_Content_Last"> dans le cas contraire il est facturé au prorata du temps depuis la mise en fonction du copieur.</text:p>
            </text:list-item>
          </text:list>
        </text:list-item>
      </text:list>
      <text:p text:style-name="Text_20_body">Pour les facturations suivantes :</text:p>
      <text:list text:style-name="List_20_1" text:continue-numbering="false">
        <text:list-item>
          <text:p text:style-name="List_20_1_Content_First"> si la date d'expiration de forfait est vide ou supérieure à la date de fin de période, il est facturée normalement</text:p>
        </text:list-item>
        <text:list-item>
          <text:p text:style-name="List_20_1_Content_Last"> sinon il n'est pas facturé</text:p>
        </text:list-item>
      </text:list>
      <text:h text:style-name="Heading_20_5" text:outline-level="5"><text:bookmark-start text:name="__RefHeading___facturation_des_copies_10"/><text:bookmark-start text:name="facturation_des_copies"/>Facturation des copies<text:bookmark-end text:name="__RefHeading___facturation_des_copies_10"/><text:bookmark-end text:name="facturation_des_copies"/></text:h>
      <text:p text:style-name="Text_20_body">Il est possible de facturer des copies, si aucun forfait n'est prévu dans le contrat, ou des copies supplémentaires dans le cas contraire.</text:p>
      <text:p text:style-name="Text_20_body">A la première facturation, si le client est arrivé en cours de période, le forfait éventuel est proratisé en fonction de la date de mise en fonction du copieur.</text:p>
      <text:h text:style-name="Heading_20_4" text:outline-level="4"><text:bookmark-start text:name="__RefHeading___exemples_de_factures_11"/><text:bookmark-start text:name="exemples_de_factures"/>Exemples de factures<text:bookmark-end text:name="__RefHeading___exemples_de_factures_11"/><text:bookmark-end text:name="exemples_de_factures"/></text:h>
      <text:p text:style-name="Text_20_body">Ci-dessous deux exemples des factures produites, l'une avec forfait et l'autre sans forfait.</text:p>
      <text:p text:style-name="Text_20_body"><draw:frame draw:style-name="media" draw:name="10" text:anchor-type="as-char" draw:z-index="10" svg:width="5.2916666666667cm" style:rel-width="100%" svg:height="7.4767354877319cm" style:rel-height="scale"><draw:image xlink:href="Pictures/2725bf9fdacd6210260ce58ae0851db9.jpg" xlink:type="simple" xlink:show="embed" xlink:actuate="onLoad"/></draw:frame>
<draw:frame draw:style-name="media" draw:name="11" text:anchor-type="as-char" draw:z-index="11" svg:width="5.2916666666667cm" style:rel-width="100%" svg:height="7.4767354877319cm" style:rel-height="scale"><draw:image xlink:href="Pictures/68aba81c1c8a828e6b0050021376cb60.jpg" xlink:type="simple" xlink:show="embed" xlink:actuate="onLoad"/></draw:frame></text:p>
      <text:h text:style-name="Heading_20_2" text:outline-level="2"><text:bookmark-start text:name="__RefHeading___bonus_12"/><text:bookmark-start text:name="bonus"/>Bonus<text:bookmark-end text:name="__RefHeading___bonus_12"/><text:bookmark-end text:name="bonus"/></text:h>
      <text:p text:style-name="Text_20_body">Cette extension est complétée par une fenêtre spéciale FI_Z26_COMPTEUR pour la fiche machine, permettant d'afficher dans l'onglet <text:span text:style-name="Strong_20_Emphasis">Spécial</text:span> (voir <text:a xlink:type="simple" xlink:href="https://wiki.gestan.fr/doku.php?id=wiki:v15:parametrage:remplacement" text:style-name="Internet_20_link" text:visited-style-name="Visited_20_Internet_20_Link">installation</text:a> des écrans de remplacement.) la liste des enregistrements de compteur rattachés au copieur.</text:p>
      <text:p text:style-name="Text_20_body"><draw:frame draw:style-name="media" draw:name="12" text:anchor-type="as-char" draw:z-index="12" svg:width="19.605625cm" style:rel-width="100%" svg:height="14.9225cm" style:rel-height="scale"><draw:image xlink:href="Pictures/a0e4d2a540ee3d51f395c5a1448b83e5.png" xlink:type="simple" xlink:show="embed" xlink:actuate="onLoad"/></draw:frame></text:p>
      <text:h text:style-name="Heading_20_2" text:outline-level="2"><text:bookmark-start text:name="__RefHeading___versions_13"/><text:bookmark-start text:name="versions"/>Versions<text:bookmark-end text:name="__RefHeading___versions_13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3.15.28.00 </text:p>
          </table:table-cell>
          <table:table-cell office:value-type="string" table:style-name="tablecell">
            <text:p text:style-name="tablealignleft"> 07/08/21 </text:p>
          </table:table-cell>
          <table:table-cell office:value-type="string" table:style-name="tablecell">
            <text:p text:style-name="tablealignleft"> Photocopie reloaded : refonte complète de l'extension - Migration WD26 </text:p>
          </table:table-cell>
        </table:table-row>
        <table:table-row>
          <table:table-cell office:value-type="string" table:style-name="tablecell">
            <text:p text:style-name="tablealignleft"> 3.15.27.00 </text:p>
          </table:table-cell>
          <table:table-cell office:value-type="string" table:style-name="tablecell">
            <text:p text:style-name="tablealignleft"> 19/07/21 </text:p>
          </table:table-cell>
          <table:table-cell office:value-type="string" table:style-name="tablecell">
            <text:p text:style-name="tablealignleft"> Mise en conformité sélecteur de produit </text:p>
          </table:table-cell>
        </table:table-row>
        <table:table-row>
          <table:table-cell office:value-type="string" table:style-name="tablecell">
            <text:p text:style-name="tablealignleft"> 3.15.02.03 </text:p>
          </table:table-cell>
          <table:table-cell office:value-type="string" table:style-name="tablecell">
            <text:p text:style-name="tablealignleft"> 18/10/19 </text:p>
          </table:table-cell>
          <table:table-cell office:value-type="string" table:style-name="tablecell">
            <text:p text:style-name="tablealignleft"> Migration WD24 </text:p>
          </table:table-cell>
        </table:table-row>
        <table:table-row>
          <table:table-cell office:value-type="string" table:style-name="tablecell">
            <text:p text:style-name="tablealignleft"> 3.15.00.00 </text:p>
          </table:table-cell>
          <table:table-cell office:value-type="string" table:style-name="tablecell">
            <text:p text:style-name="tablealignleft"> 15/09/18 </text:p>
          </table:table-cell>
          <table:table-cell office:value-type="string" table:style-name="tablecell">
            <text:p text:style-name="tablealignleft"> Migration version 15 + corrections bugs et améliorations mineures diverses </text:p>
          </table:table-cell>
        </table:table-row>
      </table:table>
      <text:p text:style-name="Horizontal_20_Line"/>
      <text:p text:style-name="Text_20_body"><draw:frame draw:style-name="medialeft" draw:name="13" text:anchor-type="paragraph" draw:z-index="13" svg:width="0.84666666666667cm" svg:height="0.84666666666667cm"><draw:image xlink:href="Pictures/393e5b6f6a9d466b17d722e4c9a80942.gif" xlink:type="simple" xlink:show="embed" xlink:actuate="onLoad"/></draw:frame><text:span text:style-name="Strong_20_Emphasis">Autres articles “Extensions V15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 </text:p>
      <text:p text:style-name="Text_20_body"><text:a xlink:type="simple" xlink:href="https://wiki.gestan.fr/doku.php?id=wiki:extensv15:abo" text:style-name="Internet_20_link" text:visited-style-name="Visited_20_Internet_20_Link">ABO : Abonnements</text:a><text:line-break/><text:a xlink:type="simple" xlink:href="https://wiki.gestan.fr/doku.php?id=wiki:extensv15:amazon" text:style-name="Internet_20_link" text:visited-style-name="Visited_20_Internet_20_Link">AMAZON : Interface Amazon</text:a><text:line-break/><text:a xlink:type="simple" xlink:href="https://wiki.gestan.fr/doku.php?id=wiki:extensv15:ateliergm" text:style-name="Internet_20_link" text:visited-style-name="Visited_20_Internet_20_Link">ATELIER : Gestion d'atelier</text:a><text:line-break/><text:a xlink:type="simple" xlink:href="https://wiki.gestan.fr/doku.php?id=wiki:extensv15:audiocenter" text:style-name="Internet_20_link" text:visited-style-name="Visited_20_Internet_20_Link">AUDIOCENTER : Centres audio-prothétiques</text:a><text:line-break/><text:a xlink:type="simple" xlink:href="https://wiki.gestan.fr/doku.php?id=wiki:extensv15:badgeuse" text:style-name="Internet_20_link" text:visited-style-name="Visited_20_Internet_20_Link">BADGEUSE : Contrôle d'accès par badgeuse</text:a><text:line-break/><text:a xlink:type="simple" xlink:href="https://wiki.gestan.fr/doku.php?id=wiki:extensv15:cats:batchmail" text:style-name="Internet_20_link" text:visited-style-name="Visited_20_Internet_20_Link">BATCHMAIL: traitement groupé de pièces</text:a><text:line-break/><text:a xlink:type="simple" xlink:href="https://wiki.gestan.fr/doku.php?id=wiki:extensv15:batichiffrage" text:style-name="Internet_20_link" text:visited-style-name="Visited_20_Internet_20_Link">BATICHIFFRAGE© Le devis bâtiment facilité</text:a><text:line-break/><text:a xlink:type="simple" xlink:href="https://wiki.gestan.fr/doku.php?id=wiki:extensv15:tvabelge" text:style-name="Internet_20_link" text:visited-style-name="Visited_20_Internet_20_Link">BEL : Liste des clients par montant de TVA (pour la Belgique)</text:a><text:line-break/><text:a xlink:type="simple" xlink:href="https://wiki.gestan.fr/doku.php?id=wiki:extensv15:bibli" text:style-name="Internet_20_link" text:visited-style-name="Visited_20_Internet_20_Link">BIBLI : gestion d'une bibliothèque</text:a><text:line-break/><text:a xlink:type="simple" xlink:href="https://wiki.gestan.fr/doku.php?id=wiki:extensv15:boutique" text:style-name="Internet_20_link" text:visited-style-name="Visited_20_Internet_20_Link">BOUTIQUE : boutique en ligne intégrée à Gestan</text:a><text:line-break/><text:a xlink:type="simple" xlink:href="https://wiki.gestan.fr/doku.php?id=wiki:extensv15:brevo" text:style-name="Internet_20_link" text:visited-style-name="Visited_20_Internet_20_Link">BREVO : Suivi de la distribution des mails</text:a><text:line-break/><text:a xlink:type="simple" xlink:href="https://wiki.gestan.fr/doku.php?id=wiki:extensv15:cats:bs3dh" text:style-name="Internet_20_link" text:visited-style-name="Visited_20_Internet_20_Link">BS3DH : Pièces spécifiques</text:a><text:line-break/><text:a xlink:type="simple" xlink:href="https://wiki.gestan.fr/doku.php?id=wiki:extensv15:caissetact_param" text:style-name="Internet_20_link" text:visited-style-name="Visited_20_Internet_20_Link">CAISSETACT Caisse tactile (paramétrage)</text:a><text:line-break/><text:a xlink:type="simple" xlink:href="https://wiki.gestan.fr/doku.php?id=wiki:extensv15:caissetact" text:style-name="Internet_20_link" text:visited-style-name="Visited_20_Internet_20_Link">CAISSETACT Caisse tactile (Utilisation)</text:a><text:line-break/><text:a xlink:type="simple" xlink:href="https://wiki.gestan.fr/doku.php?id=wiki:extensv15:carnedbor" text:style-name="Internet_20_link" text:visited-style-name="Visited_20_Internet_20_Link">CARNEDBOR : Carnet de bord véhicule</text:a><text:line-break/><text:a xlink:type="simple" xlink:href="https://wiki.gestan.fr/doku.php?id=wiki:extensv15:cerfa" text:style-name="Internet_20_link" text:visited-style-name="Visited_20_Internet_20_Link">CERFA : Génération de CERFAs</text:a><text:line-break/><text:a xlink:type="simple" xlink:href="https://wiki.gestan.fr/doku.php?id=wiki:extensv15:chat" text:style-name="Internet_20_link" text:visited-style-name="Visited_20_Internet_20_Link">CHAT : Clavardage avec Gestan</text:a><text:line-break/><text:a xlink:type="simple" xlink:href="https://wiki.gestan.fr/doku.php?id=wiki:extensv15:chronstat" text:style-name="Internet_20_link" text:visited-style-name="Visited_20_Internet_20_Link">CHRONSTAT : Séries statistiques liées au temps</text:a><text:line-break/><text:a xlink:type="simple" xlink:href="https://wiki.gestan.fr/doku.php?id=wiki:extensv15:etatspeics:classicatt" text:style-name="Internet_20_link" text:visited-style-name="Visited_20_Internet_20_Link">Classique Attitude</text:a><text:line-break/><text:a xlink:type="simple" xlink:href="https://wiki.gestan.fr/doku.php?id=wiki:extensv15:comissionsco" text:style-name="Internet_20_link" text:visited-style-name="Visited_20_Internet_20_Link">COMMISSIONSCO : Commissions commerciales</text:a><text:line-break/><text:a xlink:type="simple" xlink:href="https://wiki.gestan.fr/doku.php?id=wiki:extensv15:cyberbanque" text:style-name="Internet_20_link" text:visited-style-name="Visited_20_Internet_20_Link">CYBERBANQUE : Intégration fichiers bancaires</text:a><text:line-break/><text:a xlink:type="simple" xlink:href="https://wiki.gestan.fr/doku.php?id=wiki:extensv15:dev" text:style-name="Internet_20_link" text:visited-style-name="Visited_20_Internet_20_Link">DEV : Développements (informatiques)</text:a><text:line-break/><text:a xlink:type="simple" xlink:href="https://wiki.gestan.fr/doku.php?id=wiki:extensv15:drm" text:style-name="Internet_20_link" text:visited-style-name="Visited_20_Internet_20_Link">DRM : Déclaration Récapitulative Mensuelle</text:a><text:line-break/><text:a xlink:type="simple" xlink:href="https://wiki.gestan.fr/doku.php?id=wiki:extensv15:easyvrp" text:style-name="Internet_20_link" text:visited-style-name="Visited_20_Internet_20_Link">EASYVRP : Interface EasyVRP</text:a><text:line-break/><text:a xlink:type="simple" xlink:href="https://wiki.gestan.fr/doku.php?id=wiki:extensv15:ebay" text:style-name="Internet_20_link" text:visited-style-name="Visited_20_Internet_20_Link">EBAY : Interface eBay</text:a><text:line-break/><text:a xlink:type="simple" xlink:href="https://wiki.gestan.fr/doku.php?id=wiki:extensv15:echeancier" text:style-name="Internet_20_link" text:visited-style-name="Visited_20_Internet_20_Link">ECHEANCIER : Ventilation des factures par échéances</text:a><text:line-break/><text:a xlink:type="simple" xlink:href="https://wiki.gestan.fr/doku.php?id=wiki:extensv15:ecommerce" text:style-name="Internet_20_link" text:visited-style-name="Visited_20_Internet_20_Link">ECOMMERCE :  Import des ventes faites en ligne</text:a><text:line-break/><text:a xlink:type="simple" xlink:href="https://wiki.gestan.fr/doku.php?id=wiki:extensv15:educ" text:style-name="Internet_20_link" text:visited-style-name="Visited_20_Internet_20_Link">EDUC : Écoles et centres de formation</text:a><text:line-break/><text:a xlink:type="simple" xlink:href="https://wiki.gestan.fr/doku.php?id=wiki:extensv15:etatspeics" text:style-name="Internet_20_link" text:visited-style-name="Visited_20_Internet_20_Link">ETATSPE_ICS : États spécifiques</text:a><text:line-break/><text:a xlink:type="simple" xlink:href="https://wiki.gestan.fr/doku.php?id=wiki:extensv15:etiquexped" text:style-name="Internet_20_link" text:visited-style-name="Visited_20_Internet_20_Link">ETIQUEXPED : Etiquettes d'expédition</text:a><text:line-break/><text:a xlink:type="simple" xlink:href="https://wiki.gestan.fr/doku.php?id=wiki:extensv15:cats:espcts01" text:style-name="Internet_20_link" text:visited-style-name="Visited_20_Internet_20_Link">ETSPCTS01: Collection d'états spécifiques</text:a><text:line-break/><text:a xlink:type="simple" xlink:href="https://wiki.gestan.fr/doku.php?id=wiki:extensv15:exportsagebob" text:style-name="Internet_20_link" text:visited-style-name="Visited_20_Internet_20_Link">Export SAGE / BOB</text:a><text:line-break/><text:a xlink:type="simple" xlink:href="https://wiki.gestan.fr/doku.php?id=wiki:extensv15:facturette" text:style-name="Internet_20_link" text:visited-style-name="Visited_20_Internet_20_Link">FACTURETTE : Génération de facturettes</text:a><text:line-break/><text:a xlink:type="simple" xlink:href="https://wiki.gestan.fr/doku.php?id=wiki:extensv15:gestan_gestform" text:style-name="Internet_20_link" text:visited-style-name="Visited_20_Internet_20_Link">GESTFORM: logiciel de gestion de la formation spécialisée en CACES*</text:a><text:line-break/><text:a xlink:type="simple" xlink:href="https://wiki.gestan.fr/doku.php?id=wiki:extensv15:gestinter" text:style-name="Internet_20_link" text:visited-style-name="Visited_20_Internet_20_Link">GESTINTER - suivi des interventions via application mobile</text:a><text:line-break/><text:a xlink:type="simple" xlink:href="https://wiki.gestan.fr/doku.php?id=wiki:extensv15:xprotec" text:style-name="Internet_20_link" text:visited-style-name="Visited_20_Internet_20_Link">GREWIS : Statistiques spécifiques</text:a><text:line-break/><text:a xlink:type="simple" xlink:href="https://wiki.gestan.fr/doku.php?id=wiki:extensv15:groups" text:style-name="Internet_20_link" text:visited-style-name="Visited_20_Internet_20_Link">GROUPS : Gestion des groupes</text:a><text:line-break/><text:a xlink:type="simple" xlink:href="https://wiki.gestan.fr/doku.php?id=wiki:extensv15:hiboutik" text:style-name="Internet_20_link" text:visited-style-name="Visited_20_Internet_20_Link">HIBOUTIK : caisse enregistreuse en ligne</text:a><text:line-break/><text:a xlink:type="simple" xlink:href="https://wiki.gestan.fr/doku.php?id=wiki:extensv15:loadimage" text:style-name="Internet_20_link" text:visited-style-name="Visited_20_Internet_20_Link">IMAGELOAD Chargement en masse d'images</text:a><text:line-break/><text:a xlink:type="simple" xlink:href="https://wiki.gestan.fr/doku.php?id=wiki:extensv15:immo" text:style-name="Internet_20_link" text:visited-style-name="Visited_20_Internet_20_Link">IMMO : gestion des immobilisations *</text:a><text:line-break/><text:a xlink:type="simple" xlink:href="https://wiki.gestan.fr/doku.php?id=wiki:extensv15:prestashop" text:style-name="Internet_20_link" text:visited-style-name="Visited_20_Internet_20_Link">Interface Prestashop</text:a><text:line-break/><text:a xlink:type="simple" xlink:href="https://wiki.gestan.fr/doku.php?id=wiki:extensv15:intergestan" text:style-name="Internet_20_link" text:visited-style-name="Visited_20_Internet_20_Link">INTERGESTAN : Communications inter-Gestans</text:a><text:line-break/><text:a xlink:type="simple" xlink:href="https://wiki.gestan.fr/doku.php?id=wiki:extensv15:interor" text:style-name="Internet_20_link" text:visited-style-name="Visited_20_Internet_20_Link">INTEROR : ordres de réparation (OR)</text:a><text:line-break/><text:a xlink:type="simple" xlink:href="https://wiki.gestan.fr/doku.php?id=wiki:extensv15:interor_spcugnaux" text:style-name="Internet_20_link" text:visited-style-name="Visited_20_Internet_20_Link">INTEROR : ordres de réparation (OR) (version Cugnaux)</text:a><text:line-break/><text:a xlink:type="simple" xlink:href="https://wiki.gestan.fr/doku.php?id=wiki:extensv15:interplus" text:style-name="Internet_20_link" text:visited-style-name="Visited_20_Internet_20_Link">INTERPLUS : Fonctionnalités supplémentaires pour la gestion des interventions / gestion de maintenance *</text:a><text:line-break/><text:a xlink:type="simple" xlink:href="https://wiki.gestan.fr/doku.php?id=wiki:extensv15:intertp" text:style-name="Internet_20_link" text:visited-style-name="Visited_20_Internet_20_Link">INTERTP : Gestion mobile des interventions (pour équipes de techniciens itinérants)</text:a><text:line-break/><text:a xlink:type="simple" xlink:href="https://wiki.gestan.fr/doku.php?id=wiki:extensv15:interweb" text:style-name="Internet_20_link" text:visited-style-name="Visited_20_Internet_20_Link">INTERWEB : Gestion web des interventions</text:a><text:line-break/><text:a xlink:type="simple" xlink:href="https://wiki.gestan.fr/doku.php?id=wiki:extensv15:chrgtpiece" text:style-name="Internet_20_link" text:visited-style-name="Visited_20_Internet_20_Link">LOADPIECE : Chargement de pièces</text:a><text:line-break/><text:a xlink:type="simple" xlink:href="https://wiki.gestan.fr/doku.php?id=wiki:extensv15:loadtrombi" text:style-name="Internet_20_link" text:visited-style-name="Visited_20_Internet_20_Link">LOADTROMBI : Chargement images contact</text:a><text:line-break/><text:a xlink:type="simple" xlink:href="https://wiki.gestan.fr/doku.php?id=wiki:extensv15:missions" text:style-name="Internet_20_link" text:visited-style-name="Visited_20_Internet_20_Link">MISSIONS : Pilotage et planification</text:a><text:line-break/><text:a xlink:type="simple" xlink:href="https://wiki.gestan.fr/doku.php?id=wiki:extensv15:cats:mobicom" text:style-name="Internet_20_link" text:visited-style-name="Visited_20_Internet_20_Link">MOBICOM : Préparation des commandes (Application Mobile)</text:a><text:line-break/><text:a xlink:type="simple" xlink:href="https://wiki.gestan.fr/doku.php?id=wiki:extensv15:modchampcomp" text:style-name="Internet_20_link" text:visited-style-name="Visited_20_Internet_20_Link">MODCHAMPCOMP : Mise à jour des champs complémentaires</text:a><text:line-break/><text:a xlink:type="simple" xlink:href="https://wiki.gestan.fr/doku.php?id=wiki:extensv15:objvente" text:style-name="Internet_20_link" text:visited-style-name="Visited_20_Internet_20_Link">OBJVENTE : Objectifs de vente</text:a><text:line-break/><text:a xlink:type="simple" xlink:href="https://wiki.gestan.fr/doku.php?id=wiki:extensv15:etatspeics:netkom" text:style-name="Internet_20_link" text:visited-style-name="Visited_20_Internet_20_Link">Ordre de réparation Netkom</text:a><text:line-break/><text:a xlink:type="simple" xlink:href="https://wiki.gestan.fr/doku.php?id=wiki:extensv15:interfacelumiscop" text:style-name="Internet_20_link" text:visited-style-name="Visited_20_Internet_20_Link">Outils Lumiscop</text:a><text:line-break/><text:a xlink:type="simple" xlink:href="https://wiki.gestan.fr/doku.php?id=wiki:extensv15:parcellr" text:style-name="Internet_20_link" text:visited-style-name="Visited_20_Internet_20_Link">PARCELLR : Parcelles et opérations culturales</text:a><text:line-break/><text:a xlink:type="simple" xlink:href="#wiki:extensv15:photocop" text:style-name="Local_20_link" text:visited-style-name="Visited_20_Local_20_Link">PHOTOCOPIE - Facturation photocopieurs</text:a><text:line-break/><text:a xlink:type="simple" xlink:href="https://wiki.gestan.fr/doku.php?id=wiki:extensv15:pilotinter" text:style-name="Internet_20_link" text:visited-style-name="Visited_20_Internet_20_Link">PILOTINTER : Gestion des interventions sur un parc d'équipements et sur site</text:a><text:line-break/><text:a xlink:type="simple" xlink:href="https://wiki.gestan.fr/doku.php?id=wiki:extensv15:packinglist" text:style-name="Internet_20_link" text:visited-style-name="Visited_20_Internet_20_Link">PLLOADER : Packing-List</text:a><text:line-break/><text:a xlink:type="simple" xlink:href="https://wiki.gestan.fr/doku.php?id=wiki:extensv15:afbf" text:style-name="Internet_20_link" text:visited-style-name="Visited_20_Internet_20_Link">Plugin AFBF</text:a><text:line-break/><text:a xlink:type="simple" xlink:href="https://wiki.gestan.fr/doku.php?id=wiki:extensv15:prepbon" text:style-name="Internet_20_link" text:visited-style-name="Visited_20_Internet_20_Link">PREPBON : Bons de préparation</text:a><text:line-break/><text:a xlink:type="simple" xlink:href="https://wiki.gestan.fr/doku.php?id=wiki:extensv15:prestimport" text:style-name="Internet_20_link" text:visited-style-name="Visited_20_Internet_20_Link">PRESTIMPORT : Interface Prestashop</text:a><text:line-break/><text:a xlink:type="simple" xlink:href="https://wiki.gestan.fr/doku.php?id=wiki:extensv15:pretprod" text:style-name="Internet_20_link" text:visited-style-name="Visited_20_Internet_20_Link">PRETPROD : Prêts de produit</text:a><text:line-break/><text:a xlink:type="simple" xlink:href="https://wiki.gestan.fr/doku.php?id=wiki:extensv15:propale" text:style-name="Internet_20_link" text:visited-style-name="Visited_20_Internet_20_Link">PROPALE : génération de propositions commerciales</text:a><text:line-break/><text:a xlink:type="simple" xlink:href="https://wiki.gestan.fr/doku.php?id=wiki:extensv15:prospects" text:style-name="Internet_20_link" text:visited-style-name="Visited_20_Internet_20_Link">PROSPECTS : Gestion des prospects</text:a><text:line-break/><text:a xlink:type="simple" xlink:href="https://wiki.gestan.fr/doku.php?id=wiki:extensv15:prostep" text:style-name="Internet_20_link" text:visited-style-name="Visited_20_Internet_20_Link">PROSTEP : Étapes de prospection</text:a><text:line-break/><text:a xlink:type="simple" xlink:href="https://wiki.gestan.fr/doku.php?id=wiki:extensv15:etatspeics:capara" text:style-name="Internet_20_link" text:visited-style-name="Visited_20_Internet_20_Link">Rapport d'intervention CAPARA</text:a><text:line-break/><text:a xlink:type="simple" xlink:href="https://wiki.gestan.fr/doku.php?id=wiki:extensv15:etatspeics:verif05" text:style-name="Internet_20_link" text:visited-style-name="Visited_20_Internet_20_Link">Rapport d'intervention Vérification 05</text:a><text:line-break/><text:a xlink:type="simple" xlink:href="https://wiki.gestan.fr/doku.php?id=wiki:extensv15:rdvweb" text:style-name="Internet_20_link" text:visited-style-name="Visited_20_Internet_20_Link">RDVWEB Enregistrer des RDV depuis votre site web</text:a><text:line-break/><text:a xlink:type="simple" xlink:href="https://wiki.gestan.fr/doku.php?id=wiki:extensv15:relauto" text:style-name="Internet_20_link" text:visited-style-name="Visited_20_Internet_20_Link">RELAUTO : Relance automatique de facture en masse</text:a><text:line-break/><text:a xlink:type="simple" xlink:href="https://wiki.gestan.fr/doku.php?id=wiki:extensv15:savticket" text:style-name="Internet_20_link" text:visited-style-name="Visited_20_Internet_20_Link">SAVTICKET: Tickets de SAV</text:a><text:line-break/><text:a xlink:type="simple" xlink:href="https://wiki.gestan.fr/doku.php?id=wiki:extensv15:scan" text:style-name="Internet_20_link" text:visited-style-name="Visited_20_Internet_20_Link">SCAN : Scanner un code barre</text:a><text:line-break/><text:a xlink:type="simple" xlink:href="https://wiki.gestan.fr/doku.php?id=wiki:extensv15:signature" text:style-name="Internet_20_link" text:visited-style-name="Visited_20_Internet_20_Link">SIGNATURE : signature électronique des devis</text:a><text:line-break/><text:a xlink:type="simple" xlink:href="https://wiki.gestan.fr/doku.php?id=wiki:extensv15:skydiving" text:style-name="Internet_20_link" text:visited-style-name="Visited_20_Internet_20_Link">SKYDIVING : Gestion des clubs de parachutisme</text:a><text:line-break/><text:a xlink:type="simple" xlink:href="https://wiki.gestan.fr/doku.php?id=wiki:extensv15:envoisms" text:style-name="Internet_20_link" text:visited-style-name="Visited_20_Internet_20_Link">SMS: Envoyer des SMS avec Gestan</text:a><text:line-break/><text:a xlink:type="simple" xlink:href="https://wiki.gestan.fr/doku.php?id=wiki:extensv15:statec" text:style-name="Internet_20_link" text:visited-style-name="Visited_20_Internet_20_Link">STATEC : Export de données pour la STATEC (pour le Luxembourg)</text:a><text:line-break/><text:a xlink:type="simple" xlink:href="https://wiki.gestan.fr/doku.php?id=wiki:extensv15:stripe" text:style-name="Internet_20_link" text:visited-style-name="Visited_20_Internet_20_Link">STRIPE : Création de liens de paiement</text:a><text:line-break/><text:a xlink:type="simple" xlink:href="https://wiki.gestan.fr/doku.php?id=wiki:extensv15:suivcom" text:style-name="Internet_20_link" text:visited-style-name="Visited_20_Internet_20_Link">SUIVCOM : Suivi des commandes</text:a><text:line-break/><text:a xlink:type="simple" xlink:href="https://wiki.gestan.fr/doku.php?id=wiki:extensv15:suiviprocess" text:style-name="Internet_20_link" text:visited-style-name="Visited_20_Internet_20_Link">SUIVI_PROCESS : Suivi administratif par processus métier</text:a><text:line-break/><text:a xlink:type="simple" xlink:href="https://wiki.gestan.fr/doku.php?id=wiki:extensv15:synopsis" text:style-name="Internet_20_link" text:visited-style-name="Visited_20_Internet_20_Link">SYNOPSIS : Affectation des tâches</text:a><text:line-break/><text:a xlink:type="simple" xlink:href="https://wiki.gestan.fr/doku.php?id=wiki:extensv15:syntheseprojet" text:style-name="Internet_20_link" text:visited-style-name="Visited_20_Internet_20_Link">SYNTHESE_PROJET : Synthèse Projets</text:a><text:line-break/><text:a xlink:type="simple" xlink:href="https://wiki.gestan.fr/doku.php?id=wiki:extensv15:tarifs_exped" text:style-name="Internet_20_link" text:visited-style-name="Visited_20_Internet_20_Link">TARIFSEXPED : Calcul automatique des frais d'expédition</text:a><text:line-break/><text:a xlink:type="simple" xlink:href="https://wiki.gestan.fr/doku.php?id=wiki:extensv15:tickets" text:style-name="Internet_20_link" text:visited-style-name="Visited_20_Internet_20_Link">TICKETS: suivi des incidents clients</text:a><text:line-break/><text:a xlink:type="simple" xlink:href="https://wiki.gestan.fr/doku.php?id=wiki:extensv15:timetracker" text:style-name="Internet_20_link" text:visited-style-name="Visited_20_Internet_20_Link">TIME TRACKER - Saisie des temps de travaux pour les projets</text:a><text:line-break/><text:a xlink:type="simple" xlink:href="https://wiki.gestan.fr/doku.php?id=wiki:extensv15:tink" text:style-name="Internet_20_link" text:visited-style-name="Visited_20_Internet_20_Link">TINK : Agrégation des comptes bancaires *</text:a><text:line-break/><text:a xlink:type="simple" xlink:href="https://wiki.gestan.fr/doku.php?id=wiki:extensv15:transcompta" text:style-name="Internet_20_link" text:visited-style-name="Visited_20_Internet_20_Link">TRANSCOMPTA : Transmission des données à la comptabilité</text:a><text:line-break/><text:a xlink:type="simple" xlink:href="https://wiki.gestan.fr/doku.php?id=wiki:extensv15:treso" text:style-name="Internet_20_link" text:visited-style-name="Visited_20_Internet_20_Link">TRESO : Gestion de trésorerie</text:a><text:line-break/><text:a xlink:type="simple" xlink:href="https://wiki.gestan.fr/doku.php?id=wiki:extensv15:trloader" text:style-name="Internet_20_link" text:visited-style-name="Visited_20_Internet_20_Link">TRLOADER : Chargement de tarif fournisseur</text:a><text:line-break/><text:a xlink:type="simple" xlink:href="https://wiki.gestan.fr/doku.php?id=wiki:extensv15:txremcli" text:style-name="Internet_20_link" text:visited-style-name="Visited_20_Internet_20_Link">TXREMCLI : Taux de remise client</text:a><text:line-break/><text:a xlink:type="simple" xlink:href="https://wiki.gestan.fr/doku.php?id=wiki:extensv15:urssaf" text:style-name="Internet_20_link" text:visited-style-name="Visited_20_Internet_20_Link">URSSAF: Avance de crédit d'impôts</text:a><text:line-break/><text:a xlink:type="simple" xlink:href="https://wiki.gestan.fr/doku.php?id=wiki:extensv15:wishlist" text:style-name="Internet_20_link" text:visited-style-name="Visited_20_Internet_20_Link">WISHLIST : Liste de courses</text:a><text:line-break/><text:a xlink:type="simple" xlink:href="https://wiki.gestan.fr/doku.php?id=wiki:extensv15:woocommerce" text:style-name="Internet_20_link" text:visited-style-name="Visited_20_Internet_20_Link">WOOCOMMERCE Commerce en ligne</text:a><text:line-break/><text:a xlink:type="simple" xlink:href="https://wiki.gestan.fr/doku.php?id=wiki:extensv15:wordpress" text:style-name="Internet_20_link" text:visited-style-name="Visited_20_Internet_20_Link">WORDPRESS Espace client sous Wordpres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8::17:20</meta:creation-date>
    <dc:creator>Generated</dc:creator>
    <dc:date>2026-09-13T08::17:20</dc:date>
    <dc:language>en-US</dc:language>
    <meta:editing-cycles>1</meta:editing-cycles>
    <meta:editing-duration>PT0S</meta:editing-duration>
    <dc:title>wiki:extensv15:photocop</dc:title>
  </office:meta>
</office:document-meta>
</file>