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3b3b030314748261479e472cb76d8d.png"/>
  <manifest:file-entry manifest:media-type="image/png" manifest:full-path="Pictures/2abb565cbd9b4c4214ed8c46649dedc6.png"/>
  <manifest:file-entry manifest:media-type="image/png" manifest:full-path="Pictures/7944985b8563f814bc6d8dc65bfbc37c.png"/>
  <manifest:file-entry manifest:media-type="image/png" manifest:full-path="Pictures/e4ea9732dfd0b7fa693b5b4443255f66.png"/>
  <manifest:file-entry manifest:media-type="image/png" manifest:full-path="Pictures/d6600f2ab415fd424d9219ec910396a1.png"/>
  <manifest:file-entry manifest:media-type="image/png" manifest:full-path="Pictures/459ec7d710512a09e2ff76699ba67471.png"/>
  <manifest:file-entry manifest:media-type="image/png" manifest:full-path="Pictures/344c735c12ddea9e686556f161afa726.png"/>
  <manifest:file-entry manifest:media-type="image/png" manifest:full-path="Pictures/131e423b0c5a7ddc3d3a0885643ec79a.png"/>
  <manifest:file-entry manifest:media-type="image/png" manifest:full-path="Pictures/1b5d150827b51617c8583dd1e73afd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interweb"/><text:bookmark-start text:name="__RefHeading___interwebgestion_web_des_interventions_1"/><text:bookmark-start text:name="interwebgestion_web_des_interventions"/>INTERWEB : Gestion web des interventions<text:bookmark-end text:name="__RefHeading___interwebgestion_web_des_interventions_1"/><text:bookmark-end text:name="interwebgestion_web_des_interventions"/></text:h>
      <text:p text:style-name="Text_20_body">Interweb permet de gérer les interventions de Gestan via Internet : par exemple, vous pouvez programmer des interventions (nettoyages, ramonages, maintenances diverses) directement dans votre Gestan. </text:p>
      <text:p text:style-name="Text_20_body">Les techniciens de terrain les ont immédiatement sur leur tablette connectée, leur smartphone, ou leur ordinateur (l'application est “responsive design”). Ils peuvent également créer des interventions directement depuis leurs tablette, informant immédiatement le back-office.</text:p>
      <text:p text:style-name="Text_20_body">Les techniciens, au cours de leurs interventions, peuvent écrire leur rapport, prendre des photos, signer et faire signer le compte-rendu d'intervention. Les données sont immédiatement à disposition du back-office, qui peut alors émettre la facture correspondante.</text:p>
      <text:p text:style-name="Text_20_body"><text:a xlink:type="simple" xlink:href="https://wiki.gestan.fr/lib/exe/fetch.php?media=wiki:extensv15:interventions.mp4" text:style-name="Internet_20_link" text:visited-style-name="Visited_20_Internet_20_Link">interventions.mp4</text:a></text:p>
      <text:p text:style-name="Text_20_body"><text:a xlink:type="simple" xlink:href="https://www.gestan.fr/gestan-interweb/" text:style-name="Internet_20_link" text:visited-style-name="Visited_20_Internet_20_Link"> Commander InterWeb</text:a></text:p>
      <text:h text:style-name="Heading_20_2" text:outline-level="2"><text:bookmark-start text:name="__RefHeading___parametrage_et_pre-requis_2"/><text:bookmark-start text:name="parametrage_et_pre-requis"/>Paramétrage et pré-requis<text:bookmark-end text:name="__RefHeading___parametrage_et_pre-requis_2"/><text:bookmark-end text:name="parametrage_et_pre-requis"/></text:h>
      <text:p text:style-name="Text_20_body">InterWeb va se connecter directement sur votre base Gestan. Dès lors, il est nécessaire qu'elle soit accessible à distance, soit en mode Client/Serveur accessible depuis Internet, soit en Cloud.</text:p>
      <text:p text:style-name="Text_20_body">L'ouverture de votre compte et le reste de la configuration est effectuée par nos équipes.</text:p>
      <text:h text:style-name="Heading_20_2" text:outline-level="2"><text:bookmark-start text:name="__RefHeading___utilisation_des_ecrans_3"/><text:bookmark-start text:name="utilisation_des_ecrans"/>Utilisation des écrans<text:bookmark-end text:name="__RefHeading___utilisation_des_ecrans_3"/><text:bookmark-end text:name="utilisation_des_ecrans"/></text:h>
      <text:p text:style-name="Text_20_body">Un fois votre compte ouvert, nous vous transmettrons une URL pour vous connecter à InterWeb.</text:p>
      <text:h text:style-name="Heading_20_4" text:outline-level="4"><text:bookmark-start text:name="__RefHeading___connexion_4"/><text:bookmark-start text:name="connexion"/>Connexion<text:bookmark-end text:name="__RefHeading___connexion_4"/><text:bookmark-end text:name="connexion"/></text:h>
      <text:p text:style-name="Text_20_body">La première page nécessitera d'entrer les identifiants communiqués par notre équipe.</text:p>
      <text:p text:style-name="Text_20_body"><draw:frame draw:style-name="mediacenter" draw:name="0" text:anchor-type="paragraph" draw:z-index="0" svg:width="21.166666666667cm" style:rel-width="100%" svg:height="10.478438532429cm" style:rel-height="scale"><draw:image xlink:href="Pictures/0f3b3b030314748261479e472cb76d8d.png" xlink:type="simple" xlink:show="embed" xlink:actuate="onLoad"/></draw:frame></text:p>
      <text:p text:style-name="Text_20_body">S'ils sont valides, vous pourrez vous connecter à votre session Gestan</text:p>
      <text:p text:style-name="Text_20_body"><draw:frame draw:style-name="mediacenter" draw:name="1" text:anchor-type="paragraph" draw:z-index="1" svg:width="21.166666666667cm" style:rel-width="100%" svg:height="10.39862811496cm" style:rel-height="scale"><draw:image xlink:href="Pictures/2abb565cbd9b4c4214ed8c46649dedc6.png" xlink:type="simple" xlink:show="embed" xlink:actuate="onLoad"/></draw:frame></text:p>
      <text:h text:style-name="Heading_20_4" text:outline-level="4"><text:bookmark-start text:name="__RefHeading___liste_des_interventions_5"/><text:bookmark-start text:name="liste_des_interventions"/>Liste des interventions<text:bookmark-end text:name="__RefHeading___liste_des_interventions_5"/><text:bookmark-end text:name="liste_des_interventions"/></text:h>
      <text:p text:style-name="Text_20_body">Il s'agit là de la liste de vos interventions.</text:p>
      <text:p text:style-name="Text_20_body"><draw:frame draw:style-name="mediacenter" draw:name="2" text:anchor-type="paragraph" draw:z-index="2" svg:width="21.166666666667cm" style:rel-width="100%" svg:height="10.426196058001cm" style:rel-height="scale"><draw:image xlink:href="Pictures/7944985b8563f814bc6d8dc65bfbc37c.png" xlink:type="simple" xlink:show="embed" xlink:actuate="onLoad"/></draw:frame></text:p>
      <text:p text:style-name="Text_20_body">En un coup d'oeil, vous découvrirez le statut, le genre, le nom du client ainsi que la date de l'intervention.</text:p>
      <text:p text:style-name="Text_20_body">Bien entendu, l'ensemble des pages d'InterWeb est doté d'une interface est responsive, c'est-à-dire qu'elle s'adapte à l'écran (smartphones, tablettes, etc…)</text:p>
      <text:p text:style-name="Text_20_body"><draw:frame draw:style-name="mediacenter" draw:name="3" text:anchor-type="paragraph" draw:z-index="3" svg:width="7.9375cm" style:rel-width="100%" svg:height="14.283883826879cm" style:rel-height="scale"><draw:image xlink:href="Pictures/e4ea9732dfd0b7fa693b5b4443255f66.png" xlink:type="simple" xlink:show="embed" xlink:actuate="onLoad"/></draw:frame></text:p>
      <text:p text:style-name="Text_20_body">Un filtre puissant permet de rapidement retrouver une intervention. Il est ainsi possible de filtrer par:</text:p>
      <text:list text:style-name="List_20_1" text:continue-numbering="false">
        <text:list-item>
          <text:p text:style-name="List_20_1_Content_First"> statut</text:p>
        </text:list-item>
        <text:list-item>
          <text:p text:style-name="List_20_1_Content"> genre</text:p>
        </text:list-item>
        <text:list-item>
          <text:p text:style-name="List_20_1_Content"> date</text:p>
        </text:list-item>
        <text:list-item>
          <text:p text:style-name="List_20_1_Content"> user</text:p>
        </text:list-item>
        <text:list-item>
          <text:p text:style-name="List_20_1_Content_Last"> texte libre</text:p>
        </text:list-item>
      </text:list>
      <text:p text:style-name="Text_20_body">L'ensemble de ces conditions sont cumulatives.</text:p>
      <text:p text:style-name="Text_20_body"><draw:frame draw:style-name="mediacenter" draw:name="4" text:anchor-type="paragraph" draw:z-index="4" svg:width="21.166666666667cm" style:rel-width="100%" svg:height="10.514413475732cm" style:rel-height="scale"><draw:image xlink:href="Pictures/d6600f2ab415fd424d9219ec910396a1.png" xlink:type="simple" xlink:show="embed" xlink:actuate="onLoad"/></draw:frame></text:p>
      <text:p text:style-name="Text_20_body">Un clic sur le menu “sandwich” (c'est bien le nom donné à ce type de bouton !) vous donne accès à trois options:</text:p>
      <text:list text:style-name="List_20_1" text:continue-numbering="false">
        <text:list-item>
          <text:p text:style-name="List_20_1_Content_First"> <text:span text:style-name="Strong_20_Emphasis">Editer</text:span> qui permet d'ouvrir le détail d'une intervention</text:p>
        </text:list-item>
        <text:list-item>
          <text:p text:style-name="List_20_1_Content"> <text:span text:style-name="Strong_20_Emphasis">Signatures</text:span> qui permet d'afficher ou de signer une intervention</text:p>
        </text:list-item>
        <text:list-item>
          <text:p text:style-name="List_20_1_Content_Last"> <text:span text:style-name="Strong_20_Emphasis">Photos</text:span> qui permet l'ajout ou la suppression de photos</text:p>
        </text:list-item>
      </text:list>
      <text:p text:style-name="Text_20_body"><draw:frame draw:style-name="mediacenter" draw:name="5" text:anchor-type="paragraph" draw:z-index="5" svg:width="21.166666666667cm" style:rel-width="100%" svg:height="9.0180279617366cm" style:rel-height="scale"><draw:image xlink:href="Pictures/459ec7d710512a09e2ff76699ba67471.png" xlink:type="simple" xlink:show="embed" xlink:actuate="onLoad"/></draw:frame></text:p>
      <text:h text:style-name="Heading_20_4" text:outline-level="4"><text:bookmark-start text:name="__RefHeading___detail_d_une_intervention_6"/><text:bookmark-start text:name="detail_d_une_intervention"/>Détail d'une intervention<text:bookmark-end text:name="__RefHeading___detail_d_une_intervention_6"/><text:bookmark-end text:name="detail_d_une_intervention"/></text:h>
      <text:p text:style-name="Text_20_body">Cette fenêtre permet tout ce que Gestan permet: modification (et recherche) d'un contact, modification du genre, du statut, l'ajout d'ingrédients, etc… d'une intervention.
Petit plus pour les techniciens: il est possible de géolocaliser l'adresse du client directement sur un plan incluant la densité du traffic.</text:p>
      <text:p text:style-name="Text_20_body"><draw:frame draw:style-name="mediacenter" draw:name="6" text:anchor-type="paragraph" draw:z-index="6" svg:width="21.166666666667cm" style:rel-width="100%" svg:height="10.448250412434cm" style:rel-height="scale"><draw:image xlink:href="Pictures/344c735c12ddea9e686556f161afa726.png" xlink:type="simple" xlink:show="embed" xlink:actuate="onLoad"/></draw:frame></text:p>
      <text:h text:style-name="Heading_20_4" text:outline-level="4"><text:bookmark-start text:name="__RefHeading___signatures_7"/><text:bookmark-start text:name="signatures"/>Signatures<text:bookmark-end text:name="__RefHeading___signatures_7"/><text:bookmark-end text:name="signatures"/></text:h>
      <text:p text:style-name="Text_20_body">Cette fenêtre permet au technicien et éventuellement au client d'apposer sa signature. Cette fonction est bien entendu tactile pour les appareils mobiles.</text:p>
      <text:p text:style-name="Text_20_body"><draw:frame draw:style-name="mediacenter" draw:name=" Dans cet exemple, le client a signé, mais pas le technicien Legend" text:anchor-type="paragraph" draw:z-index="0" svg:width="21.166666666667cm" style:rel-width="100%"><draw:text-box><text:p text:style-name="legendcenter"><draw:frame draw:style-name="mediacenter" draw:name=" Dans cet exemple, le client a signé, mais pas le technicien" text:anchor-type="paragraph" draw:z-index="7" svg:width="21.166666666667cm" style:rel-width="100%" svg:height="7.0335927367056cm" style:rel-height="scale"><draw:image xlink:href="Pictures/131e423b0c5a7ddc3d3a0885643ec79a.png" xlink:type="simple" xlink:show="embed" xlink:actuate="onLoad"/></draw:frame> Dans cet exemple, le client a signé, mais pas le technicien</text:p></draw:text-box></draw:frame></text:p>
      <text:h text:style-name="Heading_20_4" text:outline-level="4"><text:bookmark-start text:name="__RefHeading___photos_8"/><text:bookmark-start text:name="photos"/>Photos<text:bookmark-end text:name="__RefHeading___photos_8"/><text:bookmark-end text:name="photos"/></text:h>
      <text:p text:style-name="Text_20_body">Cette dernière fenêtre permet la prise de photo, ou leurs suppression. Il est ainsi possible de téléverser un fichier depuis son ordinateur ou son appareil mobile, ou de prendre directement une photo.</text:p>
      <text:p text:style-name="Text_20_body"><draw:frame draw:style-name="mediacenter" draw:name="8" text:anchor-type="paragraph" draw:z-index="8" svg:width="21.166666666667cm" style:rel-width="100%" svg:height="6.7154116926844cm" style:rel-height="scale"><draw:image xlink:href="Pictures/1b5d150827b51617c8583dd1e73afd4d.png" xlink:type="simple" xlink:show="embed" xlink:actuate="onLoad"/></draw:frame></text:p>
      <text:h text:style-name="Heading_20_2" text:outline-level="2"><text:bookmark-start text:name="__RefHeading___versions_9"/><text:bookmark-start text:name="versions"/>Versions<text:bookmark-end text:name="__RefHeading___versions_9"/><text:bookmark-end text:name="versions"/></text:h>
      <text:p text:style-name="Text_20_body"><text:a xlink:type="simple" xlink:href="https://www.gestan.fr/gestan-interweb/" text:style-name="Internet_20_link" text:visited-style-name="Visited_20_Internet_20_Link"> Commander InterWeb</text:a></text:p>
      <table:table table:style-name="Table">
        <table:table-column/>
        <table:table-column/>
        <table:table-column/>
        <table:table-row>
          <table:table-cell office:value-type="string" table:style-name="tableheader">
            <text:p text:style-name="Table_20_Heading">Version</text:p>
          </table:table-cell>
          <table:table-cell office:value-type="string" table:style-name="tableheader">
            <text:p text:style-name="Table_20_Heading">Date</text:p>
          </table:table-cell>
          <table:table-cell office:value-type="string" table:style-name="tableheader">
            <text:p text:style-name="Table_20_Heading">Description</text:p>
          </table:table-cell>
        </table:table-row>
        <table:table-row>
          <table:table-cell office:value-type="string" table:style-name="tablecell">
            <text:p text:style-name="tablealignleft"> 3.15.07.01 </text:p>
          </table:table-cell>
          <table:table-cell office:value-type="string" table:style-name="tablecell">
            <text:p text:style-name="tablealignleft"> 19/05/25 </text:p>
          </table:table-cell>
          <table:table-cell office:value-type="string" table:style-name="tablecell">
            <text:p text:style-name="tablealignleft"> Recompilation pour prise en compte des IPhone </text:p>
          </table:table-cell>
        </table:table-row>
        <table:table-row>
          <table:table-cell office:value-type="string" table:style-name="tablecell">
            <text:p text:style-name="tablealignleft"> 3.15.00.20 </text:p>
          </table:table-cell>
          <table:table-cell office:value-type="string" table:style-name="tablecell">
            <text:p text:style-name="tablealignleft"> 20/02/25 </text:p>
          </table:table-cell>
          <table:table-cell office:value-type="string" table:style-name="tablecell">
            <text:p text:style-name="tablealignleft"> Recompilation en Webdev 2025 et meilleure gestion des privilèges utilisateurs </text:p>
          </table:table-cell>
        </table:table-row>
        <table:table-row>
          <table:table-cell office:value-type="string" table:style-name="tablecell">
            <text:p text:style-name="tablealignleft"> 3.15.00.19 </text:p>
          </table:table-cell>
          <table:table-cell office:value-type="string" table:style-name="tablecell">
            <text:p text:style-name="tablealignleft"> 10/10/24 </text:p>
          </table:table-cell>
          <table:table-cell office:value-type="string" table:style-name="tablecell">
            <text:p text:style-name="tablealignleft"> L'enregistrement des logins est désormais possible sur les appareils mobiles + modification du traitement des signatures sur appareils mobiles </text:p>
          </table:table-cell>
        </table:table-row>
        <table:table-row>
          <table:table-cell office:value-type="string" table:style-name="tablecell">
            <text:p text:style-name="tablealignleft"> 3.15.00.18 </text:p>
          </table:table-cell>
          <table:table-cell office:value-type="string" table:style-name="tablecell">
            <text:p text:style-name="tablealignleft"> 13/09/24 </text:p>
          </table:table-cell>
          <table:table-cell office:value-type="string" table:style-name="tablecell">
            <text:p text:style-name="tablealignleft"> Recompilation en Webdev 2024 et ajout de la visualisation des contacts + bugfixs </text:p>
          </table:table-cell>
        </table:table-row>
        <table:table-row>
          <table:table-cell office:value-type="string" table:style-name="tablecell">
            <text:p text:style-name="tablealignleft"> 3.15.00.10 </text:p>
          </table:table-cell>
          <table:table-cell office:value-type="string" table:style-name="tablecell">
            <text:p text:style-name="tablealignleft"> 19/12/22 </text:p>
          </table:table-cell>
          <table:table-cell office:value-type="string" table:style-name="tablecell">
            <text:p text:style-name="tablealignleft"> Recompilation en Windev 28 et correction d'un bug lié à la possibilité de modifier une intervention déjà signée </text:p>
          </table:table-cell>
        </table:table-row>
        <table:table-row>
          <table:table-cell office:value-type="string" table:style-name="tablecell">
            <text:p text:style-name="tablealignleft"> 3.15.00.00 </text:p>
          </table:table-cell>
          <table:table-cell office:value-type="string" table:style-name="tablecell">
            <text:p text:style-name="tablealignleft"> 01/09/22 </text:p>
          </table:table-cell>
          <table:table-cell office:value-type="string" table:style-name="tablecell">
            <text:p text:style-name="tablealignleft"> Première vers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04</meta:creation-date>
    <dc:creator>Generated</dc:creator>
    <dc:date>2026-09-13T08::15:04</dc:date>
    <dc:language>en-US</dc:language>
    <meta:editing-cycles>1</meta:editing-cycles>
    <meta:editing-duration>PT0S</meta:editing-duration>
    <dc:title>wiki:extensv15:interweb</dc:title>
  </office:meta>
</office:document-meta>
</file>